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78c2dfce100cc9cbbe1d29eeacbfc3.png"/>
  <manifest:file-entry manifest:media-type="image/png" manifest:full-path="Pictures/c6f02c5217edb69f63cefb8f3863b259.png"/>
  <manifest:file-entry manifest:media-type="image/png" manifest:full-path="Pictures/e769d7c6adf88ac16ccb7b677f956308.png"/>
  <manifest:file-entry manifest:media-type="image/png" manifest:full-path="Pictures/2b1a8e98fca41f99315864ad7bcb1e01.png"/>
  <manifest:file-entry manifest:media-type="image/png" manifest:full-path="Pictures/abd9f43672019402dd10fbf555e2f0a5.png"/>
  <manifest:file-entry manifest:media-type="image/png" manifest:full-path="Pictures/4fd36d8c9476efefea6e56a6317c8bca.png"/>
  <manifest:file-entry manifest:media-type="image/png" manifest:full-path="Pictures/9fc32b9d0fa7220e5371f260d1cd36a4.png"/>
  <manifest:file-entry manifest:media-type="image/png" manifest:full-path="Pictures/aafac750774454f740278c84a0665094.png"/>
  <manifest:file-entry manifest:media-type="image/png" manifest:full-path="Pictures/9144959f8bbcb1a716e5ea53259138e8.png"/>
  <manifest:file-entry manifest:media-type="image/png" manifest:full-path="Pictures/698dc41c60fdbc993c76993a383cb03a.png"/>
  <manifest:file-entry manifest:media-type="image/png" manifest:full-path="Pictures/090c0e6d76caed9e3a2be25f0e32a6b5.png"/>
  <manifest:file-entry manifest:media-type="image/png" manifest:full-path="Pictures/2cc41e11747e0f72e9549ca3f474950d.png"/>
  <manifest:file-entry manifest:media-type="image/png" manifest:full-path="Pictures/1c51b67a06edc12942f8ec3317325dc5.png"/>
  <manifest:file-entry manifest:media-type="image/png" manifest:full-path="Pictures/17c9c630ad9609218a39c88f74455e71.png"/>
  <manifest:file-entry manifest:media-type="image/png" manifest:full-path="Pictures/aacc898dd9ef6ae01fcd924307fcfba4.png"/>
  <manifest:file-entry manifest:media-type="image/png" manifest:full-path="Pictures/98d45a66eeffb516580696c265a5bb27.png"/>
  <manifest:file-entry manifest:media-type="image/png" manifest:full-path="Pictures/a0cb8a44f2dda764482c8a67537025d5.png"/>
  <manifest:file-entry manifest:media-type="image/png" manifest:full-path="Pictures/d8915595936878d73afbd40465d1abe0.png"/>
  <manifest:file-entry manifest:media-type="image/png" manifest:full-path="Pictures/b2e7613215e89e05e7df6512bf226e9e.png"/>
  <manifest:file-entry manifest:media-type="image/png" manifest:full-path="Pictures/85cef041591f754357ad8a692cb7ca82.png"/>
  <manifest:file-entry manifest:media-type="image/png" manifest:full-path="Pictures/c945a0f0c162b7b041ceffc75c1b34c1.png"/>
  <manifest:file-entry manifest:media-type="image/png" manifest:full-path="Pictures/9c4f2f757f981d41c13c698146cb5522.png"/>
  <manifest:file-entry manifest:media-type="image/png" manifest:full-path="Pictures/dc64ef7dfba9723e75cce8acf21ab034.png"/>
  <manifest:file-entry manifest:media-type="image/png" manifest:full-path="Pictures/58bc634e5bf7065404aa4bc5e9966354.png"/>
  <manifest:file-entry manifest:media-type="image/png" manifest:full-path="Pictures/bf0b646115fd3c41ca31c6a3dcbc3482.png"/>
  <manifest:file-entry manifest:media-type="image/png" manifest:full-path="Pictures/cd425bcb7edd842257ab4418987d2a97.png"/>
  <manifest:file-entry manifest:media-type="image/png" manifest:full-path="Pictures/bd4f6dbb532cba3fc2f851c9a8ed161b.png"/>
  <manifest:file-entry manifest:media-type="image/png" manifest:full-path="Pictures/cf3811bd9e35233bba036d9bc9b1cc8e.png"/>
  <manifest:file-entry manifest:media-type="image/png" manifest:full-path="Pictures/f24f07cbba1433a423618ff4e14b9e31.png"/>
  <manifest:file-entry manifest:media-type="image/png" manifest:full-path="Pictures/05b2473b240122f7d58190e8df7a93ab.png"/>
  <manifest:file-entry manifest:media-type="image/png" manifest:full-path="Pictures/624a63ef35625184f7968c985bff3909.png"/>
  <manifest:file-entry manifest:media-type="image/png" manifest:full-path="Pictures/363ec967458891af5ac3c55cd11f9a49.png"/>
  <manifest:file-entry manifest:media-type="image/png" manifest:full-path="Pictures/f8bb064f9a15c31515c0853229f60d08.png"/>
  <manifest:file-entry manifest:media-type="image/png" manifest:full-path="Pictures/b5a10cd0622daca146cfb08d50a1f568.png"/>
  <manifest:file-entry manifest:media-type="image/png" manifest:full-path="Pictures/ccd29761c64812e7574131a6a454848c.png"/>
  <manifest:file-entry manifest:media-type="image/png" manifest:full-path="Pictures/030bc9ea4a6386387c53e74d9fdf21cb.png"/>
  <manifest:file-entry manifest:media-type="image/png" manifest:full-path="Pictures/adda3a01dc168354e91a340b1f6306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re5" style:family="text">
      <style:text-properties fo:color="#660033"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3_1" style:family="table-column">
      <style:table-column-properties style:column-width="481.89pt"/>
    </style:style>
    <style:style style:name="highlight_nu0" style:family="text">
      <style:text-properties fo:color="#cc66cc" fo:font-family="Consolas" fo:font-size="10.5pt" fo:font-style="normal"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4_1" style:family="table-column">
      <style:table-column-properties style:column-width="481.89pt"/>
    </style:style>
    <style:style style:name="highlight_re2" style:family="text">
      <style:text-properties fo:color="#993333"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es3" style:family="text">
      <style:text-properties fo:color="#660099" fo:font-weight="bold" fo:font-family="Consolas" fo:font-size="10.5pt" fo:font-style="normal"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5_1" style:family="table-column">
      <style:table-column-properties style:column-width="481.89pt"/>
    </style:style>
    <style:style style:name="highlight_es0" style:family="text">
      <style:text-properties fo:color="#000099" fo:font-weight="bold" fo:font-family="Consolas" fo:font-size="10.5pt" fo:font-style="normal"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6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7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8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9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10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1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2_1" style:family="table-column">
      <style:table-column-properties style:column-width="481.89pt"/>
    </style:style>
    <style:style style:name="PluginODTAutoStyle_Text_23" style:family="text">
      <style:text-properties fo:color="#FFFFFF" fo:font-style="normal" fo:font-size="10.5pt" fo:font-family="Garamond" fo:border="0pt none"/>
    </style:style>
    <style:style style:name="PluginODTAutoStyle_Table_24"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Table_29"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30" style:family="table-cell">
      <style:paragraph-properties fo:text-align="center"/>
      <style:table-cell-properties fo:padding="0.1cm" fo:border="0.002cm solid #000000"/>
    </style:style>
    <style:style style:name="PluginODTAutoStyle_Paragraph_31" style:family="paragraph">
      <style:paragraph-properties fo:text-align="center" fo:padding="0.1cm"/>
    </style:style>
    <style:style style:name="PluginODTAutoStyle_TableCell_32" style:family="table-cell">
      <style:table-cell-properties fo:padding="0.3cm" fo:border="0.002cm solid #000000"/>
    </style:style>
    <style:style style:name="PluginODTAutoStyle_Paragraph_33" style:family="paragraph">
      <style:paragraph-properties fo:padding="0.3cm"/>
    </style:style>
    <style:style style:name="PluginODTAutoStyle_Table_34" style:family="table">
      <style:table-properties table:align="center" style:shadow="#808080 0.18cm 0.18cm" style:rel-width="88%" style:width="425.2pt"/>
    </style:style>
    <style:style style:name="odt_auto_style_table_column_17_1" style:family="table-column">
      <style:table-column-properties style:column-width="1.5cm"/>
    </style:style>
    <style:style style:name="odt_auto_style_table_column_17_2" style:family="table-column">
      <style:table-column-properties style:column-width="13.5cm"/>
    </style:style>
    <style:style style:name="PluginODTAutoStyle_TableCell_35" style:family="table-cell">
      <style:paragraph-properties fo:text-align="center"/>
      <style:table-cell-properties fo:padding="0.1cm" fo:border="0.002cm solid #000000"/>
    </style:style>
    <style:style style:name="PluginODTAutoStyle_Paragraph_36" style:family="paragraph">
      <style:paragraph-properties fo:text-align="center" fo:padding="0.1cm"/>
    </style:style>
    <style:style style:name="PluginODTAutoStyle_TableCell_37" style:family="table-cell">
      <style:table-cell-properties fo:padding="0.3cm" fo:border="0.002cm solid #000000"/>
    </style:style>
    <style:style style:name="PluginODTAutoStyle_Paragraph_38" style:family="paragraph">
      <style:paragraph-properties fo:padding="0.3cm"/>
    </style:style>
    <style:style style:name="PluginODTAutoStyle_Text_39" style:family="text">
      <style:text-properties fo:color="#FFFFFF" fo:font-style="normal" fo:font-size="10.5pt" fo:font-family="Garamond" fo:border="0pt none"/>
    </style:style>
    <style:style style:name="PluginODTAutoStyle_Text_40" style:family="text">
      <style:text-properties fo:color="#A52A2A" fo:font-style="normal" fo:font-size="10.5pt" fo:font-family="Garamond" fo:border="0pt none"/>
    </style:style>
    <style:style style:name="PluginODTAutoStyle_Text_41" style:family="text">
      <style:text-properties fo:color="#A52A2A" fo:font-style="normal" fo:font-size="10.5pt" fo:font-family="Garamond" fo:border="0pt none"/>
    </style:style>
    <style:style style:name="PluginODTAutoStyle_Text_42" style:family="text">
      <style:text-properties fo:color="#A52A2A" fo:font-style="normal" fo:font-size="10.5pt" fo:font-family="Garamond" fo:border="0pt none"/>
    </style:style>
    <style:style style:name="PluginODTAutoStyle_Text_43" style:family="text">
      <style:text-properties fo:color="#A52A2A" fo:font-style="normal" fo:font-size="10.5pt" fo:font-family="Garamond" fo:border="0pt none"/>
    </style:style>
    <style:style style:name="PluginODTAutoStyle_Text_44" style:family="text">
      <style:text-properties fo:color="#A52A2A" fo:font-style="normal" fo:font-size="10.5pt" fo:font-family="Garamond" fo:border="0pt none"/>
    </style:style>
    <style:style style:name="PluginODTAutoStyle_Text_45" style:family="text">
      <style:text-properties fo:color="#A52A2A" fo:font-style="normal" fo:font-size="10.5pt" fo:font-family="Garamond" fo:border="0pt none"/>
    </style:style>
    <style:style style:name="PluginODTAutoStyle_Text_46" style:family="text">
      <style:text-properties fo:color="#A52A2A" fo:font-style="normal" fo:font-size="10.5pt" fo:font-family="Garamond" fo:border="0pt none"/>
    </style:style>
    <style:style style:name="PluginODTAutoStyle_Text_47" style:family="text">
      <style:text-properties fo:color="#A52A2A" fo:font-style="normal" fo:font-size="10.5pt" fo:font-family="Garamond" fo:border="0pt none"/>
    </style:style>
    <style:style style:name="PluginODTAutoStyle_Text_48" style:family="text">
      <style:text-properties fo:color="#A52A2A" fo:font-style="normal" fo:font-size="10.5pt" fo:font-family="Garamond" fo:border="0pt none"/>
    </style:style>
    <style:style style:name="PluginODTAutoStyle_Text_49" style:family="text">
      <style:text-properties fo:color="#A52A2A" fo:font-style="normal" fo:font-size="10.5pt" fo:font-family="Garamond" fo:border="0pt none"/>
    </style:style>
    <style:style style:name="PluginODTAutoStyle_Text_50" style:family="text">
      <style:text-properties fo:color="#A52A2A" fo:font-style="normal" fo:font-size="10.5pt" fo:font-family="Garamond" fo:border="0pt none"/>
    </style:style>
    <style:style style:name="PluginODTAutoStyle_Text_51" style:family="text">
      <style:text-properties fo:color="#A52A2A" fo:font-style="normal" fo:font-size="10.5pt" fo:font-family="Garamond" fo:border="0pt none"/>
    </style:style>
    <style:style style:name="PluginODTAutoStyle_Text_52" style:family="text">
      <style:text-properties fo:color="#FFFF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dg_assist_5.0:администрирование_odg"/><text:bookmark-start text:name="__RefHeading___функциональные_характеристики_по_odgassist_1"/><text:bookmark-start text:name="функциональные_характеристики_по_odgassist"/>Функциональные характеристики ПО “OdgAssist”<text:bookmark-end text:name="__RefHeading___функциональные_характеристики_по_odgassist_1"/><text:bookmark-end text:name="функциональные_характеристики_по_odgassist"/></text:h>
      <text:p text:style-name="Text_20_body"><text:span text:style-name="Strong_20_Emphasis">Общая информация</text:span></text:p>
      <text:p text:style-name="Text_20_body">Программное обеспечение OdgAssist (EQMS) предназначено для автоматизации и управления документацией в области качества.  Под документацией понимаются:</text:p>
      <text:list text:style-name="List_20_1" text:continue-numbering="false">
        <text:list-item>
          <text:p text:style-name="List_20_1_Content_First"> бумажные документы – заполняемые формы, бумажные журналы; </text:p>
        </text:list-item>
        <text:list-item>
          <text:p text:style-name="List_20_1_Content"> электронные текстовые документы – инструкции, процедуры и т.д; </text:p>
        </text:list-item>
        <text:list-item>
          <text:p text:style-name="List_20_1_Content"> электронные документы с функцией контроля – отклонения, изменения, CAPA и т.д. </text:p>
        </text:list-item>
        <text:list-item/>
      </text:list>
      <text:p text:style-name="Text_20_body">Основная задача, которую решает odgAssist: контроль за правильной реализацией всех процессов, обеспечение актуальности информации и контроль за исполнением.</text:p>
      <text:p text:style-name="Text_20_body"><text:span text:style-name="Strong_20_Emphasis">Минимальный системные требования для программного комплекса odgAssist</text:span></text:p>
      <text:p text:style-name="Text_20_body"><text:span text:style-name="Strong_20_Emphasis">Требования к аппаратному обеспечению сервера:</text:span></text:p>
      <table:table table:style-name="Table">
        <table:table-column/>
        <table:table-column/>
        <table:table-column/>
        <table:table-column/>
        <table:table-column/>
        <table:table-row>
          <table:table-cell office:value-type="string" table:style-name="tablecell">
            <text:p text:style-name="tablealignleft"> <text:span text:style-name="Strong_20_Emphasis">Параметры сервера/количество пользователей</text:span> </text:p>
          </table:table-cell>
          <table:table-cell office:value-type="string" table:style-name="tablecell">
            <text:p text:style-name="tablealignleft"> <text:span text:style-name="Strong_20_Emphasis">50-100</text:span> </text:p>
          </table:table-cell>
          <table:table-cell office:value-type="string" table:style-name="tablecell">
            <text:p text:style-name="tablealignleft"> <text:span text:style-name="Strong_20_Emphasis">100 -200</text:span> </text:p>
          </table:table-cell>
          <table:table-cell office:value-type="string" table:style-name="tablecell">
            <text:p text:style-name="tablealignleft"> <text:span text:style-name="Strong_20_Emphasis">250-350</text:span> </text:p>
          </table:table-cell>
          <table:table-cell office:value-type="string" table:style-name="tablecell">
            <text:p text:style-name="tablealignleft"> <text:span text:style-name="Strong_20_Emphasis">500</text:span> </text:p>
          </table:table-cell>
        </table:table-row>
        <table:table-row>
          <table:table-cell office:value-type="string" table:style-name="tablecell">
            <text:p text:style-name="tablealignleft"> <text:span text:style-name="Strong_20_Emphasis">Количество потоков</text:span> </text:p>
          </table:table-cell>
          <table:table-cell office:value-type="string" table:style-name="tablecell">
            <text:p text:style-name="tablealigncenter">  4  </text:p>
          </table:table-cell>
          <table:table-cell office:value-type="string" table:style-name="tablecell">
            <text:p text:style-name="tablealigncenter">  8  </text:p>
          </table:table-cell>
          <table:table-cell office:value-type="string" table:style-name="tablecell">
            <text:p text:style-name="tablealigncenter">  12  </text:p>
          </table:table-cell>
          <table:table-cell office:value-type="string" table:style-name="tablecell">
            <text:p text:style-name="tablealigncenter">  16  </text:p>
          </table:table-cell>
        </table:table-row>
        <table:table-row>
          <table:table-cell office:value-type="string" table:style-name="tablecell">
            <text:p text:style-name="tablealignleft"> <text:span text:style-name="Strong_20_Emphasis">Тактовая частота процессора ( ГГц)</text:span> </text:p>
          </table:table-cell>
          <table:table-cell office:value-type="string" table:style-name="tablecell">
            <text:p text:style-name="tablealignleft"> От 2,2 </text:p>
          </table:table-cell>
          <table:table-cell office:value-type="string" table:style-name="tablecell">
            <text:p text:style-name="tablealignleft"> От 2,1 </text:p>
          </table:table-cell>
          <table:table-cell office:value-type="string" table:style-name="tablecell">
            <text:p text:style-name="tablealignleft"> От 2,4 </text:p>
          </table:table-cell>
          <table:table-cell office:value-type="string" table:style-name="tablecell">
            <text:p text:style-name="tablealignleft"> От 2,6 </text:p>
          </table:table-cell>
        </table:table-row>
        <table:table-row>
          <table:table-cell office:value-type="string" table:style-name="tablecell">
            <text:p text:style-name="tablealignleft"> <text:span text:style-name="Strong_20_Emphasis">Платформа</text:span> </text:p>
          </table:table-cell>
          <table:table-cell office:value-type="string" table:style-name="tablecell">
            <text:p text:style-name="tablealignleft"> 64x разрядная  </text:p>
          </table:table-cell>
          <table:table-cell office:value-type="string" table:style-name="tablecell">
            <text:p text:style-name="tablealignleft"> 64x разрядная  </text:p>
          </table:table-cell>
          <table:table-cell office:value-type="string" table:style-name="tablecell">
            <text:p text:style-name="tablealignleft"> 64x разрядная  </text:p>
          </table:table-cell>
          <table:table-cell office:value-type="string" table:style-name="tablecell">
            <text:p text:style-name="tablealignleft"> 64x разрядная  </text:p>
          </table:table-cell>
        </table:table-row>
        <table:table-row>
          <table:table-cell office:value-type="string" table:style-name="tablecell">
            <text:p text:style-name="tablealignleft"> <text:span text:style-name="Strong_20_Emphasis">Оперативная память (ГБ)</text:span> </text:p>
          </table:table-cell>
          <table:table-cell office:value-type="string" table:style-name="tablecell">
            <text:p text:style-name="tablealignleft"> 12 </text:p>
          </table:table-cell>
          <table:table-cell office:value-type="string" table:style-name="tablecell">
            <text:p text:style-name="tablealignleft"> 16 </text:p>
          </table:table-cell>
          <table:table-cell office:value-type="string" table:style-name="tablecell">
            <text:p text:style-name="tablealignleft"> 24 </text:p>
          </table:table-cell>
          <table:table-cell office:value-type="string" table:style-name="tablecell">
            <text:p text:style-name="tablealignleft"> 32 </text:p>
          </table:table-cell>
        </table:table-row>
        <table:table-row>
          <table:table-cell office:value-type="string" table:style-name="tablecell">
            <text:p text:style-name="tablealignleft"> <text:span text:style-name="Strong_20_Emphasis">Дисковое пространство</text:span> </text:p>
          </table:table-cell>
          <table:table-cell office:value-type="string" table:style-name="tablecell">
            <text:p text:style-name="tablealignleft"> 250Гб </text:p>
          </table:table-cell>
          <table:table-cell office:value-type="string" table:style-name="tablecell">
            <text:p text:style-name="tablealignleft"> 500Гб </text:p>
          </table:table-cell>
          <table:table-cell office:value-type="string" table:style-name="tablecell">
            <text:p text:style-name="tablealignleft"> 1Тб </text:p>
          </table:table-cell>
          <table:table-cell office:value-type="string" table:style-name="tablecell">
            <text:p text:style-name="tablealignleft"> 1Тб </text:p>
          </table:table-cell>
        </table:table-row>
      </table:table>
      <text:p text:style-name="Text_20_body">Рекомендовано использование RAID для обеспечения резервирования и повышения производительности базы данных.</text:p>
      <text:p text:style-name="Text_20_body"><text:span text:style-name="Strong_20_Emphasis">Требования к программному обеспечению сервера:</text:span></text:p>
      <text:list text:style-name="List_20_1" text:continue-numbering="false">
        <text:list-item>
          <text:p text:style-name="List_20_1_Content_First"> Операционная система: Linux Ubuntu  18.04 | 20.04 | 22.04 | 24.04</text:p>
        </text:list-item>
        <text:list-item>
          <text:p text:style-name="List_20_1_Content"> Сервер базы данных: Postgresql 10 +</text:p>
        </text:list-item>
        <text:list-item>
          <text:p text:style-name="List_20_1_Content"> Виртуальная машина: Open JDK 8 +</text:p>
        </text:list-item>
        <text:list-item>
          <text:p text:style-name="List_20_1_Content"> WEB сервер: Nginx 1.14.0  +</text:p>
        </text:list-item>
        <text:list-item>
          <text:p text:style-name="List_20_1_Content"> Менеджер управления процессами: SuperVisor</text:p>
        </text:list-item>
        <text:list-item>
          <text:p text:style-name="List_20_1_Content_Last"> Интерпретатор языка Python: Python 2.7.15+</text:p>
        </text:list-item>
      </text:list>
      <text:p text:style-name="Text_20_body"><text:span text:style-name="Strong_20_Emphasis">Минимальные требования к программно-аппаратному обеспечению рабочей станции пользователя:</text:span></text:p>
      <text:list text:style-name="List_20_1" text:continue-numbering="false">
        <text:list-item>
          <text:p text:style-name="List_20_1_Content_First"> Процессор: 2ГГц</text:p>
        </text:list-item>
        <text:list-item>
          <text:p text:style-name="List_20_1_Content"> Оперативная память 4ГБ</text:p>
        </text:list-item>
        <text:list-item>
          <text:p text:style-name="List_20_1_Content"> Жесткий диск (SATA): 50Гб</text:p>
        </text:list-item>
        <text:list-item>
          <text:p text:style-name="List_20_1_Content"> Операционная система: Windows 8/10</text:p>
        </text:list-item>
        <text:list-item>
          <text:p text:style-name="List_20_1_Content"> Браузер: Google Chrome 87.0.4280.141 +</text:p>
        </text:list-item>
        <text:list-item>
          <text:p text:style-name="List_20_1_Content_Last"> Microsoft Office: Word, Excell  2010 +</text:p>
        </text:list-item>
      </text:list>
      <text:p text:style-name="Text_20_body">+  допустима версия ПО выше указанной</text:p>
      <text:p text:style-name="Text_20_body">Для обслуживания сервера сотрудниками исполнителя к нему необходим прямой доступ по ssh.  Сервер должен иметь доступ в интернет.</text:p>
      <text:h text:style-name="Heading_20_1" text:outline-level="1"><text:bookmark-start text:name="__RefHeading___установка_odgassist_5.0_2"/><text:bookmark-start text:name="установка_odgassist_5.0"/>Установка odgassist 5.0<text:bookmark-end text:name="__RefHeading___установка_odgassist_5.0_2"/><text:bookmark-end text:name="установка_odgassist_5.0"/></text:h>
      <text:p text:style-name="Text_20_body">Установить приложение можно вручную или автоматически.</text:p>
      <text:h text:style-name="Heading_20_2" text:outline-level="2"><text:bookmark-start text:name="__RefHeading___ручная_установка_приложения_3"/><text:bookmark-start text:name="ручная_установка_приложения"/>Ручная установка приложения:<text:bookmark-end text:name="__RefHeading___ручная_установка_приложения_3"/><text:bookmark-end text:name="ручная_установка_приложения"/></text:h>
      <text:p text:style-name="Text_20_body">Для работы приложения odgassist необходимы следующие программы: <text:line-break/></text:p>
      <text:list text:style-name="List_20_1" text:continue-numbering="false">
        <text:list-item>
          <text:p text:style-name="List_20_1_Content_First"> Postgres 12 и выше </text:p>
        </text:list-item>
        <text:list-item>
          <text:p text:style-name="List_20_1_Content"> Nginx </text:p>
        </text:list-item>
        <text:list-item>
          <text:p text:style-name="List_20_1_Content"> Supervisor </text:p>
        </text:list-item>
        <text:list-item>
          <text:p text:style-name="List_20_1_Content"> Open jdk 8 </text:p>
        </text:list-item>
        <text:list-item>
          <text:p text:style-name="List_20_1_Content_Last"> LibreOffice</text:p>
        </text:list-item>
      </text:list>
      <text:h text:style-name="Heading_20_5" text:outline-level="5"><text:bookmark-start text:name="__RefHeading___команды_для_установки_требуемого_программного_обеспечения_4"/><text:bookmark-start text:name="команды_для_установки_требуемого_программного_обеспечения"/>Команды для установки требуемого программного обеспечения<text:bookmark-end text:name="__RefHeading___команды_для_установки_требуемого_программного_обеспечения_4"/><text:bookmark-end text:name="команды_для_установки_требуемого_программного_обеспечения"/></text:h>
      <text:p text:style-name="Text_20_body">Обновить и установить пакеты программного обеспечения: <text:line-break/></text:p>
      <table:table table:style-name="Table">
        <table:table-column table:style-name="odt_auto_style_table_column_2_1"/>
        <table:table-row>
          <table:table-cell office:value-type="string" table:style-name="PluginODTAutoStyle_TableCell_1">
            <text:p text:style-name="Preformatted_20_Text"><text:span text:style-name="highlight_kw2">sudo</text:span> <text:span text:style-name="highlight_kw2">apt-get update</text:span> <text:span text:style-name="highlight_sy0">&amp;&amp;</text:span><text:s text:c="2"/><text:span text:style-name="highlight_kw2">sudo</text:span> <text:span text:style-name="highlight_kw2">apt-get</text:span> <text:span text:style-name="highlight_re5">-y</text:span> upgrade;</text:p>
          </table:table-cell>
        </table:table-row>
      </table:table>
      <text:p text:style-name="Text_20_body">Установить openjdk: <text:line-break/></text:p>
      <table:table table:style-name="Table">
        <table:table-column table:style-name="odt_auto_style_table_column_3_1"/>
        <table:table-row>
          <table:table-cell office:value-type="string" table:style-name="PluginODTAutoStyle_TableCell_3">
            <text:p text:style-name="Preformatted_20_Text"><text:span text:style-name="highlight_kw2">sudo</text:span> <text:span text:style-name="highlight_kw2">apt-get</text:span> <text:span text:style-name="highlight_re5">-y</text:span> <text:span text:style-name="highlight_kw2">install</text:span> openjdk-<text:span text:style-name="highlight_nu0">8</text:span>-jdk;</text:p>
          </table:table-cell>
        </table:table-row>
      </table:table>
      <text:p text:style-name="Text_20_body">Скачать и установить Postgres :<text:line-break/></text:p>
      <table:table table:style-name="Table">
        <table:table-column table:style-name="odt_auto_style_table_column_4_1"/>
        <table:table-row>
          <table:table-cell office:value-type="string" table:style-name="PluginODTAutoStyle_TableCell_5">
            <text:p text:style-name="Preformatted_20_Text"><text:span text:style-name="highlight_kw2">wget</text:span> <text:span text:style-name="highlight_re5">--quiet</text:span> <text:span text:style-name="highlight_re5">-O</text:span> - https:<text:span text:style-name="highlight_sy0">//</text:span>www.postgresql.org<text:span text:style-name="highlight_sy0">/</text:span>media<text:span text:style-name="highlight_sy0">/</text:span>keys<text:span text:style-name="highlight_sy0">/</text:span>ACCC4CF8.asc <text:span text:style-name="highlight_sy0">|</text:span> <text:span text:style-name="highlight_kw2">sudo</text:span> <text:span text:style-name="highlight_kw2">apt-key add</text:span> -;<text:line-break/><text:span text:style-name="highlight_re2">RELEASE</text:span>=$<text:span text:style-name="highlight_br0">(</text:span>lsb_release -cs<text:span text:style-name="highlight_br0">)</text:span> <text:span text:style-name="highlight_kw3">echo</text:span> <text:span text:style-name="highlight_st0">"deb http://apt.postgresql.org/pub/repos/apt/ <text:span text:style-name="highlight_es3">${RELEASE}</text:span>"</text:span><text:span text:style-name="highlight_re5">-pgdg</text:span> main <text:span text:style-name="highlight_sy0">|</text:span> <text:span text:style-name="highlight_kw2">sudo</text:span> <text:span text:style-name="highlight_kw2">tee</text:span> <text:span text:style-name="highlight_sy0">/</text:span>etc<text:span text:style-name="highlight_sy0">/</text:span>apt<text:span text:style-name="highlight_sy0">/</text:span>sources.list.d<text:span text:style-name="highlight_sy0">/</text:span>pgdg.list;<text:line-break/><text:span text:style-name="highlight_kw2">sudo</text:span> apt <text:span text:style-name="highlight_re5">-y</text:span> <text:span text:style-name="highlight_kw2">install</text:span> postgresql-<text:span text:style-name="highlight_nu0">12</text:span>;</text:p>
          </table:table-cell>
        </table:table-row>
      </table:table>
      <text:p text:style-name="Text_20_body">Добавить базу данных для odgassist: <text:line-break/></text:p>
      <table:table table:style-name="Table">
        <table:table-column table:style-name="odt_auto_style_table_column_5_1"/>
        <table:table-row>
          <table:table-cell office:value-type="string" table:style-name="PluginODTAutoStyle_TableCell_7">
            <text:p text:style-name="Preformatted_20_Text">sudo <text:span text:style-name="highlight_sy0">-</text:span>u postgres psql <text:span text:style-name="highlight_sy0">-</text:span>U postgres <text:span text:style-name="highlight_sy0">-</text:span>d postgres <text:span text:style-name="highlight_sy0">-</text:span>c <text:span text:style-name="highlight_st0">"CREATE DATABASE <text:span text:style-name="highlight_es0">\"</text:span>odgassist<text:span text:style-name="highlight_es0">\"</text:span> WITH OWNER <text:span text:style-name="highlight_es0">\"</text:span>postgres<text:span text:style-name="highlight_es0">\"</text:span> ENCODING 'UTF8' LC_COLLATE = 'ru_RU.UTF-8' LC_CTYPE = 'ru_RU.UTF-8' TEMPLATE template0;"</text:span>;<text:line-break/>sudo <text:span text:style-name="highlight_sy0">-</text:span>u postgres psql <text:span text:style-name="highlight_sy0">-</text:span>U postgres <text:span text:style-name="highlight_sy0">-</text:span>d postgres <text:span text:style-name="highlight_sy0">-</text:span>c <text:span text:style-name="highlight_st0">"ALTER USER postgres PASSWORD '0000'"</text:span>;</text:p>
          </table:table-cell>
        </table:table-row>
      </table:table>
      <text:p text:style-name="Text_20_body">Установить nginx: <text:line-break/></text:p>
      <table:table table:style-name="Table">
        <table:table-column table:style-name="odt_auto_style_table_column_6_1"/>
        <table:table-row>
          <table:table-cell office:value-type="string" table:style-name="PluginODTAutoStyle_TableCell_9">
            <text:p text:style-name="Preformatted_20_Text"> <text:span text:style-name="highlight_kw2">apt-get</text:span> <text:span text:style-name="highlight_re5">-y</text:span> <text:span text:style-name="highlight_kw2">install</text:span> nginx;</text:p>
          </table:table-cell>
        </table:table-row>
      </table:table>
      <text:p text:style-name="Text_20_body">Установить supervisor: <text:line-break/></text:p>
      <table:table table:style-name="Table">
        <table:table-column table:style-name="odt_auto_style_table_column_7_1"/>
        <table:table-row>
          <table:table-cell office:value-type="string" table:style-name="PluginODTAutoStyle_TableCell_11">
            <text:p text:style-name="Preformatted_20_Text"><text:span text:style-name="highlight_kw2">sudo</text:span> <text:span text:style-name="highlight_kw2">apt-get</text:span> <text:span text:style-name="highlight_re5">-y</text:span> <text:span text:style-name="highlight_kw2">install</text:span> supervisor;</text:p>
          </table:table-cell>
        </table:table-row>
      </table:table>
      <text:p text:style-name="Text_20_body">Установить LibreOffice: <text:line-break/></text:p>
      <table:table table:style-name="Table">
        <table:table-column table:style-name="odt_auto_style_table_column_8_1"/>
        <table:table-row>
          <table:table-cell office:value-type="string" table:style-name="PluginODTAutoStyle_TableCell_13">
            <text:p text:style-name="Preformatted_20_Text"> <text:span text:style-name="highlight_kw2">apt-get install</text:span> libreoffice</text:p>
          </table:table-cell>
        </table:table-row>
      </table:table>
      <text:p text:style-name="Text_20_body">Добавьте пользователя runner: <text:line-break/></text:p>
      <text:p text:style-name="Preformatted_20_Text">sudo useradd -m -p $(openssl rand -base64 12) runner </text:p>
      <text:p text:style-name="Text_20_body">Добавьте необходимые директории для работы приложения odgassist: <text:line-break/></text:p>
      <table:table table:style-name="Table">
        <table:table-column table:style-name="odt_auto_style_table_column_9_1"/>
        <table:table-row>
          <table:table-cell office:value-type="string" table:style-name="PluginODTAutoStyle_TableCell_15">
            <text:p text:style-name="Preformatted_20_Text"><text:span text:style-name="highlight_kw2">sudo</text:span> <text:span text:style-name="highlight_kw2">mkdir</text:span> <text:span text:style-name="highlight_sy0">/</text:span>srv<text:span text:style-name="highlight_sy0">/</text:span>templates <text:span text:style-name="highlight_sy0">&amp;&amp;</text:span> <text:span text:style-name="highlight_kw2">chmod</text:span> <text:span text:style-name="highlight_nu0">777</text:span> <text:span text:style-name="highlight_sy0">/</text:span>srv<text:span text:style-name="highlight_sy0">/</text:span>templates;<text:line-break/><text:span text:style-name="highlight_kw2">sudo</text:span> <text:span text:style-name="highlight_kw2">mkdir</text:span> <text:span text:style-name="highlight_sy0">/</text:span>srv<text:span text:style-name="highlight_sy0">/</text:span>assist <text:span text:style-name="highlight_sy0">&amp;&amp;</text:span> <text:span text:style-name="highlight_kw2">chmod</text:span> <text:span text:style-name="highlight_nu0">777</text:span> <text:span text:style-name="highlight_sy0">/</text:span>srv<text:span text:style-name="highlight_sy0">/</text:span>assist;<text:line-break/><text:span text:style-name="highlight_kw2">sudo</text:span> <text:span text:style-name="highlight_kw2">mkdir</text:span> <text:span text:style-name="highlight_sy0">/</text:span>srv<text:span text:style-name="highlight_sy0">/</text:span>assist<text:span text:style-name="highlight_sy0">/</text:span><text:span text:style-name="highlight_kw3">export</text:span> <text:span text:style-name="highlight_sy0">&amp;&amp;</text:span> <text:span text:style-name="highlight_kw2">chmod</text:span> <text:span text:style-name="highlight_nu0">777</text:span> <text:span text:style-name="highlight_sy0">/</text:span>srv<text:span text:style-name="highlight_sy0">/</text:span>assist<text:span text:style-name="highlight_sy0">/</text:span><text:span text:style-name="highlight_kw3">export</text:span>;<text:line-break/><text:span text:style-name="highlight_kw2">sudo</text:span> <text:span text:style-name="highlight_kw2">mkdir</text:span> <text:span text:style-name="highlight_sy0">/</text:span>srv<text:span text:style-name="highlight_sy0">/</text:span>assist<text:span text:style-name="highlight_sy0">/</text:span>html <text:span text:style-name="highlight_sy0">&amp;&amp;</text:span> <text:span text:style-name="highlight_kw2">chmod</text:span> <text:span text:style-name="highlight_nu0">777</text:span> <text:span text:style-name="highlight_sy0">/</text:span>srv<text:span text:style-name="highlight_sy0">/</text:span>assist<text:span text:style-name="highlight_sy0">/</text:span>html;<text:line-break/><text:span text:style-name="highlight_kw2">sudo</text:span> <text:span text:style-name="highlight_kw2">mkdir</text:span> <text:span text:style-name="highlight_sy0">/</text:span>home<text:span text:style-name="highlight_sy0">/</text:span>dumps <text:span text:style-name="highlight_sy0">&amp;&amp;</text:span> <text:span text:style-name="highlight_kw2">chmod</text:span> <text:span text:style-name="highlight_nu0">777</text:span> <text:span text:style-name="highlight_sy0">/</text:span>home<text:span text:style-name="highlight_sy0">/</text:span>dumps;<text:line-break/><text:span text:style-name="highlight_kw2">sudo</text:span> <text:span text:style-name="highlight_kw2">mkdir</text:span> <text:span text:style-name="highlight_sy0">/</text:span>etc<text:span text:style-name="highlight_sy0">/</text:span>ssl<text:span text:style-name="highlight_sy0">/</text:span>cuba <text:span text:style-name="highlight_sy0">&amp;&amp;</text:span> <text:span text:style-name="highlight_kw2">mkdir</text:span> <text:span text:style-name="highlight_sy0">/</text:span>etc<text:span text:style-name="highlight_sy0">/</text:span>ssl<text:span text:style-name="highlight_sy0">/</text:span>odg;<text:line-break/><text:span text:style-name="highlight_kw2">sudo</text:span> <text:span text:style-name="highlight_kw2">mkdir</text:span> <text:span text:style-name="highlight_sy0">/</text:span>home<text:span text:style-name="highlight_sy0">/</text:span>runner<text:span text:style-name="highlight_sy0">/</text:span>cuba <text:span text:style-name="highlight_sy0">&amp;&amp;</text:span> <text:span text:style-name="highlight_kw2">chown</text:span> runner:runner <text:span text:style-name="highlight_sy0">/</text:span>home<text:span text:style-name="highlight_sy0">/</text:span>runner<text:span text:style-name="highlight_sy0">/</text:span>cuba;</text:p>
          </table:table-cell>
        </table:table-row>
      </table:table>
      <text:p text:style-name="Text_20_body">Скачайте необходимые файлы для работы приложения odgassist: <text:line-break/></text:p>
      <table:table table:style-name="Table">
        <table:table-column table:style-name="odt_auto_style_table_column_10_1"/>
        <table:table-row>
          <table:table-cell office:value-type="string" table:style-name="PluginODTAutoStyle_TableCell_17">
            <text:p text:style-name="Preformatted_20_Text"><text:span text:style-name="highlight_kw2">wget</text:span> https:<text:span text:style-name="highlight_sy0">//</text:span>wiki.odgassist.ru<text:span text:style-name="highlight_sy0">/</text:span>lib<text:span text:style-name="highlight_sy0">/</text:span>exe<text:span text:style-name="highlight_sy0">/</text:span>fetch.php<text:span text:style-name="highlight_sy0">/</text:span>odg_assist_5.0:app.jar<text:line-break/>;<text:line-break/><text:span text:style-name="highlight_kw2">mv</text:span> odg_assist_5.0:app.jar <text:span text:style-name="highlight_sy0">/</text:span>home<text:span text:style-name="highlight_sy0">/</text:span>runner<text:span text:style-name="highlight_sy0">/</text:span>cuba<text:span text:style-name="highlight_sy0">/</text:span>app.jar <text:span text:style-name="highlight_sy0">&amp;&amp;</text:span> <text:span text:style-name="highlight_kw2">chown</text:span> runner:runner <text:span text:style-name="highlight_sy0">/</text:span>home<text:span text:style-name="highlight_sy0">/</text:span>runner<text:span text:style-name="highlight_sy0">/</text:span>cuba<text:span text:style-name="highlight_sy0">/</text:span>app.jar <text:span text:style-name="highlight_sy0">&amp;&amp;</text:span> <text:span text:style-name="highlight_kw2">chmod</text:span> +x <text:span text:style-name="highlight_sy0">/</text:span>home<text:span text:style-name="highlight_sy0">/</text:span>runner<text:span text:style-name="highlight_sy0">/</text:span>cuba<text:span text:style-name="highlight_sy0">/</text:span>app.jar;<text:line-break/><text:span text:style-name="highlight_kw2">wget</text:span> <text:span text:style-name="highlight_kw2">wget</text:span> https:<text:span text:style-name="highlight_sy0">//</text:span>wiki.odgassist.ru<text:span text:style-name="highlight_sy0">/</text:span>lib<text:span text:style-name="highlight_sy0">/</text:span>exe<text:span text:style-name="highlight_sy0">/</text:span>fetch.php<text:span text:style-name="highlight_sy0">/</text:span>odg_assist_5.0:nofileonserver.docx <text:span text:style-name="highlight_sy0">&amp;&amp;</text:span> <text:span text:style-name="highlight_kw2">mv</text:span> odg_assist_5.0:nofileonserver.docx <text:span text:style-name="highlight_sy0">/</text:span>srv<text:span text:style-name="highlight_sy0">/</text:span>assist<text:span text:style-name="highlight_sy0">/</text:span>nofileonserver.docx <text:span text:style-name="highlight_sy0">&amp;&amp;</text:span> <text:span text:style-name="highlight_kw2">chown</text:span> runner:runner <text:span text:style-name="highlight_sy0">/</text:span>srv<text:span text:style-name="highlight_sy0">/</text:span>assist<text:span text:style-name="highlight_sy0">/</text:span>nofileonserver.docx ;<text:line-break/><text:span text:style-name="highlight_kw2">chown</text:span> runner:runner <text:span text:style-name="highlight_sy0">/</text:span>srv<text:span text:style-name="highlight_sy0">/</text:span>assist<text:span text:style-name="highlight_sy0">/</text:span>nofileonserver.docx;</text:p>
          </table:table-cell>
        </table:table-row>
      </table:table>
      <text:p text:style-name="Text_20_body">Добавьте в конфигурацию supervisor  файл /etc/supervisor/conf.d/cubaodg.conf:</text:p>
      <table:table table:style-name="Table">
        <table:table-column table:style-name="odt_auto_style_table_column_11_1"/>
        <table:table-row>
          <table:table-cell office:value-type="string" table:style-name="PluginODTAutoStyle_TableCell_19">
            <text:p text:style-name="Preformatted_20_Text"><text:span text:style-name="highlight_br0">[</text:span>program:cuba<text:span text:style-name="highlight_br0">]</text:span><text:line-break/><text:span text:style-name="highlight_re2">command</text:span>=<text:span text:style-name="highlight_kw2">java</text:span> <text:span text:style-name="highlight_re5">-Xms1G</text:span> <text:span text:style-name="highlight_re5">-Xmx3G</text:span> <text:span text:style-name="highlight_re5">-jar</text:span> app.jar <text:span text:style-name="highlight_re5">-port</text:span> <text:span text:style-name="highlight_nu0">9090</text:span><text:line-break/><text:span text:style-name="highlight_re2">directory</text:span>=<text:span text:style-name="highlight_sy0">/</text:span>home<text:span text:style-name="highlight_sy0">/</text:span>runner<text:span text:style-name="highlight_sy0">/</text:span>cuba<text:line-break/><text:span text:style-name="highlight_re2">stdout_logfile</text:span>=<text:span text:style-name="highlight_sy0">/</text:span>var<text:span text:style-name="highlight_sy0">/</text:span>log<text:span text:style-name="highlight_sy0">/</text:span>supervisor<text:span text:style-name="highlight_sy0">/</text:span>cuba.log<text:line-break/><text:span text:style-name="highlight_re2">stderr_logfile</text:span>=<text:span text:style-name="highlight_sy0">/</text:span>var<text:span text:style-name="highlight_sy0">/</text:span>log<text:span text:style-name="highlight_sy0">/</text:span>supervisor<text:span text:style-name="highlight_sy0">/</text:span>cuba.log<text:line-break/><text:span text:style-name="highlight_re2">autostart</text:span>=<text:span text:style-name="highlight_kw2">true</text:span><text:line-break/><text:span text:style-name="highlight_re2">user</text:span>=runner</text:p>
          </table:table-cell>
        </table:table-row>
      </table:table>
      <text:p text:style-name="Text_20_body">Обновите конфигурацию supervisor: <text:line-break/></text:p>
      <table:table table:style-name="Table">
        <table:table-column table:style-name="odt_auto_style_table_column_12_1"/>
        <table:table-row>
          <table:table-cell office:value-type="string" table:style-name="PluginODTAutoStyle_TableCell_21">
            <text:p text:style-name="Preformatted_20_Text"><text:span text:style-name="highlight_kw2">sudo</text:span> supervisorctl reread <text:span text:style-name="highlight_sy0">&amp;&amp;</text:span> <text:span text:style-name="highlight_kw2">sudo</text:span> supervisorctl update;<text:line-break/><text:span text:style-name="highlight_kw2">sudo</text:span> supervisorctl status;</text:p>
          </table:table-cell>
        </table:table-row>
      </table:table>
      <text:p text:style-name="Text_20_body">Статус приложения cuba должно быть RUNNING <text:line-break/></text:p>
      <text:p text:style-name="Text_20_body">После запуска приложения подождите 5 минут пока производится настройка базы данных. Затем переходите к следующему  <text:a xlink:type="simple" xlink:href="https://wiki.odgassist.ru/doku.php/odg_assist_5.0:%D0%B0%D0%B4%D0%BC%D0%B8%D0%BD%D0%B8%D1%81%D1%82%D1%80%D0%B8%D1%80%D0%BE%D0%B2%D0%B0%D0%BD%D0%B8%D0%B5_odg#%D0%BD%D0%B0%D1%81%D1%82%D1%80%D0%BE%D0%B9%D0%BA%D0%B0_%D0%BF%D1%80%D0%B8%D0%BB%D0%BE%D0%B6%D0%B5%D0%BD%D0%B8%D1%8F" text:style-name="Internet_20_link" text:visited-style-name="Visited_20_Internet_20_Link">этапу</text:a>. <text:line-break/></text:p>
      <text:h text:style-name="Heading_20_2" text:outline-level="2"><text:bookmark-start text:name="__RefHeading___установка_в_автоматическом_режиме_5"/><text:bookmark-start text:name="установка_в_автоматическом_режиме"/>Установка в автоматическом режиме.<text:bookmark-end text:name="__RefHeading___установка_в_автоматическом_режиме_5"/><text:bookmark-end text:name="установка_в_автоматическом_режиме"/></text:h>
      <text:p text:style-name="Text_20_body"> <text:line-break/> Будут установлены следующие пакеты: <text:line-break/> -Postgres 12 -Nginx -Supervisor -Open jdk 8</text:p>
      <text:p text:style-name="Text_20_body">Скачайте файл автоматической установки через терминал сервера:</text:p>
      <text:p text:style-name="Preformatted_20_Text"> wget https://wiki.odgassist.ru/lib/exe/fetch.php/odg_assist_5.0:install.sh.gz </text:p>
      <text:p text:style-name="Text_20_body"> <text:line-break/></text:p>
      <text:p text:style-name="Text_20_body">или по ссылке: <text:a xlink:type="simple" xlink:href="https://wiki.odgassist.ru/doku.php/odg_assist_5.0:install.sh.gz" text:style-name="Internet_20_link" text:visited-style-name="Visited_20_Internet_20_Link">install.sh.gz</text:a></text:p>
      <text:p text:style-name="Text_20_body">Разархивируйте документ и запустите его в терминале сервера Ubuntu: <text:line-break/></text:p>
      <text:p text:style-name="Text_20_body"><text:span text:style-name="Source_20_Text">gunzip odg_assist_5.0\:install.sh.gz;</text:span> <text:line-break/> <text:span text:style-name="Source_20_Text">chmod +x odg_assist_5.0\:install.sh;</text:span> <text:line-break/> <text:span text:style-name="Source_20_Text">sudo ./odg_assist_5.0\:install.sh;</text:span> <text:line-break/></text:p>
      <text:p text:style-name="Text_20_body">После выполнения скрипта подождите 5 минут пока производится настройка базы данных. <text:line-break/> Затем переходите к следующему этапу.</text:p>
      <text:h text:style-name="Heading_20_1" text:outline-level="1"><text:bookmark-start text:name="__RefHeading___настройка_приложения_6"/><text:bookmark-start text:name="настройка_приложения"/>Настройка приложения<text:bookmark-end text:name="__RefHeading___настройка_приложения_6"/><text:bookmark-end text:name="настройка_приложения"/></text:h>
      <text:p text:style-name="Text_20_body">После выполнения скрипта перейдите по ссылке: <text:line-break/></text:p>
      <text:p text:style-name="Preformatted_20_Text">http://ip_адрес_сервера:9090/app </text:p>
      <text:p text:style-name="Text_20_body">Отобразится форма авторизации:</text:p>
      <text:p text:style-name="Text_20_body"><draw:frame draw:style-name="media" draw:name="0" text:anchor-type="as-char" draw:z-index="0" svg:width="12.673541666667cm" svg:height="9.286875cm"><draw:image xlink:href="Pictures/5e78c2dfce100cc9cbbe1d29eeacbfc3.png" xlink:type="simple" xlink:show="embed" xlink:actuate="onLoad"/></draw:frame></text:p>
      <text:p text:style-name="Text_20_body">Войдите в систему. Логин admin, пароль: admin.</text:p>
      <text:p text:style-name="Text_20_body">Для работы приложения требуется добавить лицензионный ключ. <text:line-break/> Нажмите пункт меню "Администрирование", подпункт "Свойства приложения". <text:line-break/> В фильтре поиска вставьте имя ru.licen.</text:p>
      <text:p text:style-name="Text_20_body"><draw:frame draw:style-name="media" draw:name="1" text:anchor-type="as-char" draw:z-index="1" svg:width="30.00375cm" style:rel-width="100%" svg:height="13.996458333333cm" style:rel-height="scale"><draw:image xlink:href="Pictures/c6f02c5217edb69f63cefb8f3863b259.png" xlink:type="simple" xlink:show="embed" xlink:actuate="onLoad"/></draw:frame></text:p>
      <text:p text:style-name="Text_20_body">Щелкните дважды по записи и введите ключ в открывшуюся форму:</text:p>
      <text:p text:style-name="Preformatted_20_Text">KEN9fFDUMzufuFgpI2EzCCyHkjdwT93wMC1LXu7MYRAX5JeyZL6J08fNXVtLdM+pqefODyp5tO7wYo40oI7Ovp9cZ8IAOSbXquJl0QNV5XphS0F1IaFNV/8NFBpK9xOAW/Aye04okELab+cqZXP7Gkrc3wiCQ7NnlOtx6tIDiYU=</text:p>
      <text:p text:style-name="Text_20_body"><draw:frame draw:style-name="media" draw:name="2" text:anchor-type="as-char" draw:z-index="2" svg:width="16.03375cm" svg:height="5.55625cm"><draw:image xlink:href="Pictures/e769d7c6adf88ac16ccb7b677f956308.png" xlink:type="simple" xlink:show="embed" xlink:actuate="onLoad"/></draw:frame></text:p>
      <text:p text:style-name="Text_20_body">Добавить ключ, кол-во конкурентных пользователей: <text:line-break/></text:p>
      <text:p text:style-name="Text_20_body"><draw:frame draw:style-name="media" draw:name="3" text:anchor-type="as-char" draw:z-index="3" svg:width="24.182916666667cm" style:rel-width="100%" svg:height="9.445625cm" style:rel-height="scale"><draw:image xlink:href="Pictures/2b1a8e98fca41f99315864ad7bcb1e01.png" xlink:type="simple" xlink:show="embed" xlink:actuate="onLoad"/></draw:frame></text:p>
      <text:p text:style-name="Preformatted_20_Text">B8yA7lLZQCcmg9dhqChbKM6LDlzzEuZQ/yVhARRXtyIRJG6WAWULfOCFjbzKRi5Vf4Fm1qR/46+shOw1F8UPJ8cGbwlj/dA6AHzD1+9yHnWlMIuUgBj+7MYuMZcNegCK4tdvto7WC54yiwnPhGlP574Le9joq10mSZifo/kbOII=</text:p>
      <text:p text:style-name="Text_20_body">После добавления ключа необходимо перезапустить приложение через терминал сервера: <text:line-break/> <text:span text:style-name="Source_20_Text">sudo supervisorctl restart cuba</text:span></text:p>
      <text:p text:style-name="Text_20_body">Ознакомится с интерфейсом приложения можно перейдя по ссылке: <text:a xlink:type="simple" xlink:href="https://wiki.odgassist.ru/doku.php/odg_assist_5.0:%D0%BE%D0%BF%D0%B8%D1%81%D0%B0%D0%BD%D0%B8%D0%B5_%D0%BF%D0%BE%D0%BB%D1%8C%D0%B7%D0%BE%D0%B2%D0%B0%D1%82%D0%B5%D0%BB%D1%8C%D1%81%D0%BA%D0%BE%D0%B3%D0%BE_%D0%B8%D0%BD%D1%82%D0%B5%D1%80%D1%84%D0%B5%D0%B9%D1%81%D0%B0#%D0%BF%D1%83%D0%BD%D0%BA%D1%82_%D0%BC%D0%B5%D0%BD%D1%8E_%D0%B0%D0%B4%D0%BC%D0%B8%D0%BD%D0%B8%D1%81%D1%82%D1%80%D0%B8%D1%80%D0%BE%D0%B2%D0%B0%D0%BD%D0%B8%D0%B5" text:style-name="Internet_20_link" text:visited-style-name="Visited_20_Internet_20_Link">Описание приложения.</text:a></text:p>
      <text:p text:style-name="Text_20_body">Ссылка на скачивание приложения и необходимых файлов: <text:line-break/></text:p>
      <text:p text:style-name="Text_20_body"><text:a xlink:type="simple" xlink:href="https://wiki.odgassist.ru/doku.php/odg_assist_5.0:app.jar" text:style-name="Internet_20_link" text:visited-style-name="Visited_20_Internet_20_Link">odg5</text:a> <text:line-break/></text:p>
      <text:p text:style-name="Text_20_body"><text:a xlink:type="simple" xlink:href="https://wiki.odgassist.ru/doku.php/odg_assist_5.0:nofileonserver.docx" text:style-name="Internet_20_link" text:visited-style-name="Visited_20_Internet_20_Link">empty file</text:a> <text:line-break/></text:p>
      <text:p text:style-name="Text_20_body"><text:a xlink:type="simple" xlink:href="https://wiki.odgassist.ru/doku.php/odg_assist_5.0:cubaodg1.zip" text:style-name="Internet_20_link" text:visited-style-name="Visited_20_Internet_20_Link">cubaodg1.zip</text:a></text:p>
      <text:p text:style-name="Text_20_body"><text:a xlink:type="simple" xlink:href="https://wiki.odgassist.ru/doku.php/odg_assist_5.0:install.sh.gz" text:style-name="Internet_20_link" text:visited-style-name="Visited_20_Internet_20_Link">install.sh.gz</text:a></text:p>
      <text:h text:style-name="Heading_20_2" text:outline-level="2"><text:bookmark-start text:name="__RefHeading___добавление_ролей_7"/><text:bookmark-start text:name="добавление_ролей"/>Добавление ролей<text:bookmark-end text:name="__RefHeading___добавление_ролей_7"/><text:bookmark-end text:name="добавление_ролей"/></text:h>
      <text:p text:style-name="Horizontal_20_Line"/>
      <text:p text:style-name="Text_20_body">В приложении доступны два типа ролей: <text:line-break/> 1.	<text:span text:style-name="Strong_20_Emphasis">Системные роли</text:span></text:p>
      <text:list text:style-name="List_20_1" text:continue-numbering="false">
        <text:list-item>
          <text:p text:style-name="LastListParagraph_List_20_1_Content_First"> 	Создаются автоматически при инициализации системы (например, system-full-access, system-minimal).</text:p>
        </text:list-item>
      </text:list>
      <text:p text:style-name="Text_20_body">2.	<text:span text:style-name="Strong_20_Emphasis">Настраиваемые роли</text:span></text:p>
      <text:list text:style-name="List_20_1" text:continue-numbering="false">
        <text:list-item>
          <text:p text:style-name="List_20_1_Content_First"> Создаются администратором вручную.</text:p>
        </text:list-item>
        <text:list-item>
          <text:p text:style-name="List_20_1_Content"> Позволяют гибко настраивать права доступа для пользователей.</text:p>
        </text:list-item>
        <text:list-item>
          <text:p text:style-name="List_20_1_Content_Last"> Включают <text:span text:style-name="Emphasis">стандартные роли</text:span> (настраиваются через интерфейс).</text:p>
        </text:list-item>
      </text:list>
      <text:h text:style-name="Heading_20_5" text:outline-level="5"><text:bookmark-start text:name="__RefHeading___структура_настройки_роли_8"/><text:bookmark-start text:name="структура_настройки_роли"/>Структура настройки роли<text:bookmark-end text:name="__RefHeading___структура_настройки_роли_8"/><text:bookmark-end text:name="структура_настройки_роли"/></text:h>
      <text:p text:style-name="Text_20_body">При открытии роли в интерфейсе отображаются 5 вкладок:</text:p>
      <text:p text:style-name="Text_20_body">1. <text:span text:style-name="Strong_20_Emphasis">Экраны</text:span> (Screens) <text:line-break/> Управляет доступом к:</text:p>
      <text:list text:style-name="List_20_1" text:continue-numbering="false">
        <text:list-item>
          <text:p text:style-name="List_20_1_Content_First"> 	Экранам приложения (например, форма редактирования пользователя).</text:p>
        </text:list-item>
        <text:list-item>
          <text:p text:style-name="List_20_1_Content"> 	Пунктам основного меню.</text:p>
        </text:list-item>
        <text:list-item>
          <text:p text:style-name="List_20_1_Content_Last"> 	Дочерним экранам, открываемым через кнопки ("Отобразить", "Обзор" и др.).</text:p>
        </text:list-item>
      </text:list>
      <text:p text:style-name="Text_20_body">2. <text:span text:style-name="Strong_20_Emphasis">Сущности</text:span> (Entities) <text:line-break/> Определяет разрешения на операции с объектами системы (документы, пользователи, события и т. д.):</text:p>
      <text:list text:style-name="List_20_1" text:continue-numbering="false">
        <text:list-item>
          <text:p text:style-name="List_20_1_Content_First"> 	Создание (Create)</text:p>
        </text:list-item>
        <text:list-item>
          <text:p text:style-name="List_20_1_Content"> 	Чтение (Read)</text:p>
        </text:list-item>
        <text:list-item>
          <text:p text:style-name="List_20_1_Content"> 	Изменение (Update)</text:p>
        </text:list-item>
        <text:list-item>
          <text:p text:style-name="List_20_1_Content_Last"> 	Удаление (Delete)</text:p>
        </text:list-item>
      </text:list>
      <text:p text:style-name="Text_20_body">Не рекомендуется давать права на удаление (Delete) без необходимости, чтобы избежать потери связей между данными и ошибок в работе процессов.</text:p>
      <text:p text:style-name="Text_20_body">3.<text:span text:style-name="Strong_20_Emphasis"> Атрибуты</text:span> (Entity Attributes) <text:line-break/> Управляет доступом к полям сущностей (например, дата создания, текстовое описание, статус):</text:p>
      <text:list text:style-name="List_20_1" text:continue-numbering="false">
        <text:list-item>
          <text:p text:style-name="List_20_1_Content_First"> 	Просмотр (Read) — разрешает просмотр поля.</text:p>
        </text:list-item>
        <text:list-item>
          <text:p text:style-name="List_20_1_Content_Last"> 	Изменение (Modify) — разрешает редактирование.</text:p>
        </text:list-item>
      </text:list>
      <text:p text:style-name="Text_20_body">4. <text:span text:style-name="Strong_20_Emphasis">Специальные права</text:span> (Specific Permissions) <text:line-break/> Настройка дополнительных разрешений, таких как:</text:p>
      <text:list text:style-name="List_20_1" text:continue-numbering="false">
        <text:list-item>
          <text:p text:style-name="List_20_1_Content_First"> 	Доступ к REST API.</text:p>
        </text:list-item>
        <text:list-item>
          <text:p text:style-name="List_20_1_Content"> 	Администрирование системных настроек.</text:p>
        </text:list-item>
        <text:list-item>
          <text:p text:style-name="List_20_1_Content_Last"> 	Запуск произвольных SQL-запросов.</text:p>
        </text:list-item>
      </text:list>
      <text:p text:style-name="Text_20_body">5 <text:span text:style-name="Strong_20_Emphasis">Интерфейс</text:span> <text:line-break/> Разрешения на этом экране позволяют ограничивать доступ к любому компоненту экрана, включая те, которые не связаны с какими-либо данными (например, контейнер). Идентификаторы компонентов должны быть известны для создания таких разрешений, поэтому требуется доступ к исходному коду экрана.</text:p>
      <text:h text:style-name="Heading_20_4" text:outline-level="4"><text:bookmark-start text:name="__RefHeading___редактирование_существующих_ролей_9"/><text:bookmark-start text:name="редактирование_существующих_ролей"/>Редактирование существующих ролей<text:bookmark-end text:name="__RefHeading___редактирование_существующих_ролей_9"/><text:bookmark-end text:name="редактирование_существующих_ролей"/></text:h>
      <text:p text:style-name="Text_20_body">Для упрощения редактирования ролей доступны фильтры, которые позволяет произвести настройку экрана или сущности, которые уже настроены в роли.</text:p>
      <text:list text:style-name="List_20_1" text:continue-numbering="false">
        <text:list-item>
          <text:p text:style-name="List_20_1_Content_First"> На вкладке «Экран» установите отметку «Отобразить разрешенные». После фильтрации будут отображены экраны, разрешенные для этой роли.</text:p>
        </text:list-item>
        <text:list-item>
          <text:p text:style-name="List_20_1_Content"> На вкладке «Сущности» установите отметку «Только назначенные», чтобы отобразить только те сущности, для которых настроены права.</text:p>
        </text:list-item>
        <text:list-item>
          <text:p text:style-name="List_20_1_Content_Last"> На вкладке «Атрибуты» установите отметку «Только назначенные», чтобы отобразить только те атрибуты, для которых имеются настройки прав.</text:p>
        </text:list-item>
      </text:list>
      <text:p text:style-name="Text_20_body">После фильтрации выберите необходимое и произведите настройку.</text:p>
      <text:h text:style-name="Heading_20_4" text:outline-level="4"><text:bookmark-start text:name="__RefHeading___добавление_ролей_10"/><text:bookmark-start text:name="добавление_ролей1"/>Добавление ролей<text:bookmark-end text:name="__RefHeading___добавление_ролей_10"/><text:bookmark-end text:name="добавление_ролей1"/></text:h>
      <text:p text:style-name="Text_20_body">Для добавления роли нажмите пункт меню «Администрирование», подпункт «Роли». <text:line-break/> Вы можете скопировать системную роль, если она содержит все права для необходимого вам модуля, а затем произвести редактирование скопированной роли. <text:line-break/> Скопированная роль добавляется с тем же именем, но в конце указывается номер копии (например: Базовая роль (1)).</text:p>
      <text:p text:style-name="Text_20_body">Или можете создать роль с "нуля".  Для этого нажмите кнопку  "Создать".</text:p>
      <text:list text:style-name="List_20_1" text:continue-numbering="false">
        <text:list-item>
          <text:p text:style-name="List_20_1_Content_First"> Введите название роли. </text:p>
        </text:list-item>
        <text:list-item>
          <text:p text:style-name="List_20_1_Content"> Добавьте локальное наименование роли </text:p>
        </text:list-item>
        <text:list-item>
          <text:p text:style-name="List_20_1_Content_Last"> Укажите назначение роли в поле "Описание". Кратко опишите назначение роли.</text:p>
        </text:list-item>
      </text:list>
      <text:h text:style-name="Heading_20_5" text:outline-level="5"><text:bookmark-start text:name="__RefHeading___вкладка_экран_11"/><text:bookmark-start text:name="вкладка_экран"/>Вкладка "Экран"<text:bookmark-end text:name="__RefHeading___вкладка_экран_11"/><text:bookmark-end text:name="вкладка_экран"/></text:h>
      <text:p text:style-name="Text_20_body">Далее перейдите к настройке экранов на вкладке "Экраны". <text:line-break/></text:p>
      <text:p text:style-name="Text_20_body">Вкладка содержит два корневых раздела:</text:p>
      <text:list text:style-name="List_20_1" text:continue-numbering="false">
        <text:list-item>
          <text:p text:style-name="List_20_1_Content_First"> Главное меню - раздел позволяет открыть доступ к пунктам меню. Доступ только на чтение. Содержит список экранов типа "browse"</text:p>
        </text:list-item>
        <text:list-item>
          <text:p text:style-name="List_20_1_Content_Last"> Все экраны - раздел позволяет расширить доступ к экранам для редактирования. Доступ на редактирование. Содержит список экранов типа "edit"</text:p>
        </text:list-item>
      </text:list>
      <text:p text:style-name="Text_20_body">Настройте непосредственно доступ к пунктам меню. <text:line-break/></text:p>
      <text:list text:style-name="List_20_1" text:continue-numbering="false">
        <text:list-item>
          <text:p text:style-name="List_20_1_Content_First"> Разверните раздел "Главные экраны". </text:p>
        </text:list-item>
        <text:list-item>
          <text:p text:style-name="List_20_1_Content_Last"> Выберите пункт меню и установите отметку "разрешено" <text:line-break/></text:p>
        </text:list-item>
      </text:list>
      <text:p text:style-name="Text_20_body">Обратите внимание, что доступ к дочернему экрану должен быть полным. Если не указать разрешение для вышестоящего пункта меню, доступ к подпункту не будет открыт.</text:p>
      <text:p text:style-name="Text_20_body">Если требуется редактирование для открытого ранее пункта меню, то введите название экрана в фильтр "Экран" (поиск осуществляется по частичному совпадению имени) <text:line-break/> В отсортированном поставьте отметку "разрешено" напротив найденного экрана.  Сохраните изменения.</text:p>
      <text:h text:style-name="Heading_20_5" text:outline-level="5"><text:bookmark-start text:name="__RefHeading___вкладка_сущности_12"/><text:bookmark-start text:name="вкладка_сущности"/>Вкладка "Сущности"<text:bookmark-end text:name="__RefHeading___вкладка_сущности_12"/><text:bookmark-end text:name="вкладка_сущности"/></text:h>
      <text:p text:style-name="Text_20_body">Настройка разрешений для сущностей.<text:line-break/></text:p>
      <text:list text:style-name="List_20_1" text:continue-numbering="false">
        <text:list-item>
          <text:p text:style-name="List_20_1_Content_First"> На вкладке выберите сущность из списка. </text:p>
        </text:list-item>
        <text:list-item>
          <text:p text:style-name="List_20_1_Content"> В поле "Изменение разрешений" установите отметку для требуемого типа  разрешения:</text:p>
          <text:list text:style-name="List_20_1">
            <text:list-item>
              <text:p text:style-name="List_20_1_Content"> Создание (Create)</text:p>
            </text:list-item>
            <text:list-item>
              <text:p text:style-name="List_20_1_Content"> Чтение (Read)</text:p>
            </text:list-item>
            <text:list-item>
              <text:p text:style-name="List_20_1_Content"> Изменение (Update)</text:p>
            </text:list-item>
            <text:list-item>
              <text:p text:style-name="List_20_1_Content"> Удаление (Delete)</text:p>
            </text:list-item>
          </text:list>
        </text:list-item>
        <text:list-item>
          <text:p text:style-name="List_20_1_Content_Last"> Сохраните изменение кнопкой "Сохранить"</text:p>
        </text:list-item>
      </text:list>
      <text:h text:style-name="Heading_20_5" text:outline-level="5"><text:bookmark-start text:name="__RefHeading___вкладка_атрибуты_13"/><text:bookmark-start text:name="вкладка_атрибуты"/>Вкладка "Атрибуты"<text:bookmark-end text:name="__RefHeading___вкладка_атрибуты_13"/><text:bookmark-end text:name="вкладка_атрибуты"/></text:h>
      <text:p text:style-name="Text_20_body">Настройка атрибутов сущности:</text:p>
      <text:list text:style-name="List_20_1" text:continue-numbering="false">
        <text:list-item>
          <text:p text:style-name="List_20_1_Content_First"> На вкладке "Атрибуты" выберите сущность</text:p>
        </text:list-item>
        <text:list-item>
          <text:p text:style-name="List_20_1_Content"> В поле "Изменение разрешений" установите требуемое разрешение для атрибута. На выбор два варианта:</text:p>
          <text:list text:style-name="List_20_1">
            <text:list-item>
              <text:p text:style-name="List_20_1_Content"> Просмотр (Read) — разрешает просмотр поля.</text:p>
            </text:list-item>
            <text:list-item>
              <text:p text:style-name="List_20_1_Content"> Изменение (Modify) — разрешает редактирование.</text:p>
            </text:list-item>
          </text:list>
        </text:list-item>
        <text:list-item>
          <text:p text:style-name="List_20_1_Content_Last"> Сохраните изменение кнопкой "Сохранить"</text:p>
        </text:list-item>
      </text:list>
      <text:p text:style-name="Text_20_body">Для вступления изменений в силу, пользователю, которому выдана роль необходимо перезайти в приложение.</text:p>
      <text:h text:style-name="Heading_20_4" text:outline-level="4"><text:bookmark-start text:name="__RefHeading___описание_системных_ролей_14"/><text:bookmark-start text:name="описание_системных_ролей"/>Описание системных ролей<text:bookmark-end text:name="__RefHeading___описание_системных_ролей_14"/><text:bookmark-end text:name="описание_системных_ролей"/></text:h>
      <text:list text:style-name="List_20_1" text:continue-numbering="false">
        <text:list-item>
          <text:p text:style-name="List_20_1_Content_First"> <text:span text:style-name="Source_20_Text">email-templates-can-send-tem</text:span> – </text:p>
          <text:list text:style-name="List_20_1">
            <text:list-item>
              <text:p text:style-name="List_20_1_Content"> Экраны:  Администрирование: «Email шаблоны». </text:p>
            </text:list-item>
            <text:list-item>
              <text:p text:style-name="List_20_1_Content"> Сущности: RU: «Email шаблон» R: "Email шаблон основанный на отчете", "JsonEmailTemplate", "Группа шаблонов","Значение параметра","Шаблон отчета"</text:p>
            </text:list-item>
          </text:list>
        </text:list-item>
        <text:list-item>
          <text:p text:style-name="List_20_1_Content"> <text:span text:style-name="Source_20_Text">Руководитель в области качества</text:span> – </text:p>
          <text:list text:style-name="List_20_1">
            <text:list-item>
              <text:p text:style-name="List_20_1_Content"> Экраны: Документы: «Отчетность», «Утвержденные документы». </text:p>
            </text:list-item>
            <text:list-item>
              <text:p text:style-name="List_20_1_Content"> Сущности: нет</text:p>
            </text:list-item>
          </text:list>
        </text:list-item>
        <text:list-item>
          <text:p text:style-name="List_20_1_Content"> <text:span text:style-name="Source_20_Text">Руководитель</text:span> </text:p>
          <text:list text:style-name="List_20_1">
            <text:list-item>
              <text:p text:style-name="List_20_1_Content"> Экраны: Odgassist: «Все ознакомления и тестирования»,   «Настройка групп документов», «Управление документами», «Разработка и согласования», «Проверка тестов». </text:p>
            </text:list-item>
            <text:list-item>
              <text:p text:style-name="List_20_1_Content"> Сущности: нет</text:p>
            </text:list-item>
          </text:list>
        </text:list-item>
        <text:list-item>
          <text:p text:style-name="List_20_1_Content"> <text:span text:style-name="Source_20_Text">Разрешена смена пароля</text:span>  - </text:p>
          <text:list text:style-name="List_20_1">
            <text:list-item>
              <text:p text:style-name="List_20_1_Content"> Экран: Помощь: «Параметры». </text:p>
            </text:list-item>
            <text:list-item>
              <text:p text:style-name="List_20_1_Content"> Сущности: нет</text:p>
            </text:list-item>
          </text:list>
        </text:list-item>
        <text:list-item>
          <text:p text:style-name="List_20_1_Content"> <text:span text:style-name="Source_20_Text">Работник</text:span> </text:p>
          <text:list text:style-name="List_20_1">
            <text:list-item>
              <text:p text:style-name="List_20_1_Content"> Экраны:  «my-acknowledgement-and-examination-browse.xml», « my-documents-browse.xml», « parent-acknowledgement-and-examination-browse.xml», « examination-edit.xml», « examination-question-edit.xml», « test-question-edit.xml», « test-question-view.xml» </text:p>
            </text:list-item>
            <text:list-item>
              <text:p text:style-name="List_20_1_Content"> Сущности: CRU: « Ознакомление и проверка знаний», « Экзаменационный вопрос», «odgassist5_Examination_1»</text:p>
            </text:list-item>
          </text:list>
        </text:list-item>
        <text:list-item>
          <text:p text:style-name="List_20_1_Content"> <text:span text:style-name="Source_20_Text">ChangeRequestProcessor</text:span> – пустая роль</text:p>
        </text:list-item>
        <text:list-item>
          <text:p text:style-name="List_20_1_Content"> <text:span text:style-name="Source_20_Text">LearningBasicRole</text:span> – </text:p>
          <text:list text:style-name="List_20_1">
            <text:list-item>
              <text:p text:style-name="List_20_1_Content"> Экраны:  «Документы», «Отчетность». Настройки обучения: «Группы тем обучения», «Места обучения», «Раздела обучения», «Типы обучения». Обучение: «Архив программ обучения», «Архив тем», «Матрица обучения», «Матрица данных по обучению», «Мои обучения», «Мои практики», «Назначенные обучения», «Планы обучения», «Проверка тестов», «Программы обучения», «Разработка тестов», «Темы обучения», «Экзамены». </text:p>
            </text:list-item>
            <text:list-item>
              <text:p text:style-name="List_20_1_Content"> Сущности: </text:p>
              <text:list text:style-name="List_20_1">
                <text:list-item>
                  <text:p text:style-name="List_20_1_Content"> R: "Ознакомление и проверка знаний", «Отдел», «Документ», «Версия документа», «Экзаменационный вопрос», «Examination comeete user», «Проверка знаний», «External acknowledgement», «External acknowledgement binding», «Image material», «Проверка тестов», «Должность», «Стадии», «Производственная площадка», «Элемент плана обучения», «Экзамен», «Раздел обучения», «План обучения», «Задача на изменение плана обучения», «Шаблон плана обучения», «Привязка программы обучения», «Группа тем обучения», «Тип обучения», «Назначение обучения», «Teaching place», «Teaching study plan template», «Отчет по обучению одного пользователя», «Шаблон ответа», «Шаблон вопроса», «Шаблон теста», «Тема обучения», «Пользователь с описанием причины почему может обучать», «Video material»</text:p>
                </text:list-item>
              </text:list>
            </text:list-item>
          </text:list>
        </text:list-item>
        <text:list-item>
          <text:p text:style-name="List_20_1_Content"> <text:span text:style-name="Source_20_Text">Подтверждение запроса на перепечать</text:span>  </text:p>
          <text:list text:style-name="List_20_1">
            <text:list-item>
              <text:p text:style-name="List_20_1_Content"> Экраны: Документы: «Запросы на печать». </text:p>
            </text:list-item>
            <text:list-item>
              <text:p text:style-name="List_20_1_Content"> Сущности: </text:p>
              <text:list text:style-name="List_20_1">
                <text:list-item>
                  <text:p text:style-name="List_20_1_Content"> RU: «Версия документа», Документ. </text:p>
                </text:list-item>
                <text:list-item>
                  <text:p text:style-name="List_20_1_Content"> CRU: «Информация о печатях». Позволяет обрабатывать запросы на перепечать документов. (подтверждать свои запросы нельзя)</text:p>
                </text:list-item>
              </text:list>
            </text:list-item>
          </text:list>
        </text:list-item>
        <text:list-item>
          <text:p text:style-name="List_20_1_Content"> <text:span text:style-name="Source_20_Text">Специалист </text:span> - </text:p>
          <text:list text:style-name="List_20_1">
            <text:list-item>
              <text:p text:style-name="List_20_1_Content"> Экраны: OdgAssist: «Настройка групп документов», «Управление документами» Документы: «Разработка и согласование» Обучение: «Проверка тестов»</text:p>
            </text:list-item>
            <text:list-item>
              <text:p text:style-name="List_20_1_Content"> Сущности: нет</text:p>
            </text:list-item>
          </text:list>
        </text:list-item>
        <text:list-item>
          <text:p text:style-name="List_20_1_Content"> <text:span text:style-name="Source_20_Text">Печать учтенных копий</text:span> – позволяет печатать контролируемые копии документов. </text:p>
          <text:list text:style-name="List_20_1">
            <text:list-item>
              <text:p text:style-name="List_20_1_Content"> Экраны: odgAssist: «Настройка групп документов», «Управление документами». Документы: «Мои документы», «Мои запросы», «Утвержденные документы». </text:p>
            </text:list-item>
            <text:list-item>
              <text:p text:style-name="List_20_1_Content"> Сущности: </text:p>
              <text:list text:style-name="List_20_1">
                <text:list-item>
                  <text:p text:style-name="List_20_1_Content"> CRU: «Файл», «Ознакомление и проверка знаний», «Документ», «Настройка выпуска», «Document type»(тип документа), «Экзаменационный вопрос», «Проверка знаний», «Информация о печати». </text:p>
                </text:list-item>
                <text:list-item>
                  <text:p text:style-name="List_20_1_Content"> R: «Группа документов».  </text:p>
                </text:list-item>
                <text:list-item>
                  <text:p text:style-name="List_20_1_Content"> RU: «Версия документа». </text:p>
                </text:list-item>
                <text:list-item>
                  <text:p text:style-name="List_20_1_Content"> U: «Проверка тестов»</text:p>
                </text:list-item>
              </text:list>
            </text:list-item>
          </text:list>
        </text:list-item>
        <text:list-item>
          <text:p text:style-name="List_20_1_Content"> <text:span text:style-name="Source_20_Text">Печать временных копий</text:span> -  позволяет печатать временные копии документов.  </text:p>
          <text:list text:style-name="List_20_1">
            <text:list-item>
              <text:p text:style-name="List_20_1_Content"> Экраны: нет. </text:p>
            </text:list-item>
            <text:list-item>
              <text:p text:style-name="List_20_1_Content"> Сущности: нет</text:p>
            </text:list-item>
          </text:list>
        </text:list-item>
        <text:list-item>
          <text:p text:style-name="List_20_1_Content"> <text:span text:style-name="Source_20_Text">Печать во внешние организации</text:span> -  позволяет печать документы в сторонние организации. </text:p>
          <text:list text:style-name="List_20_1">
            <text:list-item>
              <text:p text:style-name="List_20_1_Content"> Экраны: нет. </text:p>
            </text:list-item>
            <text:list-item>
              <text:p text:style-name="List_20_1_Content"> Сущности: нет</text:p>
            </text:list-item>
          </text:list>
        </text:list-item>
        <text:list-item>
          <text:p text:style-name="List_20_1_Content"> <text:span text:style-name="Source_20_Text">Оценщик отклонения из ООК</text:span>  - пустая роль</text:p>
        </text:list-item>
        <text:list-item>
          <text:p text:style-name="List_20_1_Content"> <text:span text:style-name="Source_20_Text">Инженер по документации</text:span> – добавление документов, версий документов, групп документов. Редактирование справочников odgAssist. </text:p>
          <text:list text:style-name="List_20_1">
            <text:list-item>
              <text:p text:style-name="List_20_1_Content"> Экраны: odgAssist: «Виды упаковки», «Все ознакомления и тестирования», «Должности», «Настройка групп документов», «Настройки выпуска», «Нормативные документы», «Подразделения», «Продукты», «Производственные площадки», «Регистрационные документы», «Типы документов», «Управление документами». Администрирование: «Пользователи». Документы: «Информация о печатях», «Мои запросы», «Отчетность», «Разработка и согласования», «Утвержденные документы». Обучение: «Проверка тестов», «Разработка тестов». </text:p>
            </text:list-item>
            <text:list-item>
              <text:p text:style-name="List_20_1_Content"> Сущности: </text:p>
              <text:list text:style-name="List_20_1">
                <text:list-item>
                  <text:p text:style-name="List_20_1_Content"> CRUD: «Отдел», «Ручная проверка вопроса», «Должность», «Информация о печати», «Шаблон ответа», «Шаблон вопроса», «Шаблон теста». </text:p>
                </text:list-item>
                <text:list-item>
                  <text:p text:style-name="List_20_1_Content"> CRU: «Файл», «Ознакомление и проверка знаний», «Документ», «Задача на разработку документа», «Группа документов», «Настройка выпуска», «Document type» (тип документа), «Версия документа», «Экзаменационный вопрос», «Проверка знаний», «Проверка тестов», «Mixture packing», «Нормативная документация», «Стадии», «Стадия производства», «Производственная площадка». </text:p>
                </text:list-item>
                <text:list-item>
                  <text:p text:style-name="List_20_1_Content"> RU: «Resume document development». </text:p>
                </text:list-item>
                <text:list-item>
                  <text:p text:style-name="List_20_1_Content"> R: «Пользователь»</text:p>
                </text:list-item>
              </text:list>
            </text:list-item>
          </text:list>
        </text:list-item>
        <text:list-item>
          <text:p text:style-name="List_20_1_Content"> <text:span text:style-name="Source_20_Text">Инженер ООК</text:span> – пустая роль</text:p>
        </text:list-item>
        <text:list-item>
          <text:p text:style-name="List_20_1_Content"> <text:span text:style-name="Source_20_Text">WebDAV migration role</text:span> – </text:p>
          <text:list text:style-name="List_20_1">
            <text:list-item>
              <text:p text:style-name="List_20_1_Content"> Экраны: Администрирование: «WebDAV»:«Migration screen».</text:p>
            </text:list-item>
            <text:list-item>
              <text:p text:style-name="List_20_1_Content"> WebDAV documents role – </text:p>
              <text:list text:style-name="List_20_1">
                <text:list-item>
                  <text:p text:style-name="List_20_1_Content"> Экраны: Администрирование: Webdav: Document browser</text:p>
                </text:list-item>
                <text:list-item>
                  <text:p text:style-name="List_20_1_Content"> Сущности: нет</text:p>
                </text:list-item>
              </text:list>
            </text:list-item>
          </text:list>
        </text:list-item>
        <text:list-item>
          <text:p text:style-name="List_20_1_Content"> <text:span text:style-name="Source_20_Text">WebDAV basic role</text:span> -  </text:p>
          <text:list text:style-name="List_20_1">
            <text:list-item>
              <text:p text:style-name="List_20_1_Content"> Экраны: «ext-webdav-show-document-version-edit.xml», « webdav-show-document-version-browse.xml» Сущности: CRUD: «Файл», «Webdav credentials», «Webdav document», «Webdav document version», «Webdav link», «WebDAV lock descriptor».</text:p>
            </text:list-item>
          </text:list>
        </text:list-item>
        <text:list-item>
          <text:p text:style-name="List_20_1_Content"> <text:span text:style-name="Source_20_Text">system-search-folders</text:span>  </text:p>
        </text:list-item>
        <text:list-item>
          <text:p text:style-name="List_20_1_Content"> Экраны: нет. </text:p>
        </text:list-item>
        <text:list-item>
          <text:p text:style-name="List_20_1_Content"> Сущности: CRUD: «Папка поиска»</text:p>
        </text:list-item>
        <text:list-item>
          <text:p text:style-name="List_20_1_Content"> <text:span text:style-name="Source_20_Text">system-reports-minimal</text:span> – </text:p>
          <text:list text:style-name="List_20_1">
            <text:list-item>
              <text:p text:style-name="List_20_1_Content"> Экраны: Отчеты: «Показать таблицу», «Показать cводную таблицу», «Отображение диаграмм», «Запуск отчётов». com.haulmont: reports.gui: report: run: «show-report-table.xml», «show-pivot-table.xml», «show-chart.xml», «report-run.xml», «input-parameters.xml», «common-lookup.xml». </text:p>
            </text:list-item>
            <text:list-item>
              <text:p text:style-name="List_20_1_Content"> Сущности: </text:p>
              <text:list text:style-name="List_20_1">
                <text:list-item>
                  <text:p text:style-name="List_20_1_Content"> R: «Отчёт», «Группа отчётов», «Шаблон отчёта»</text:p>
                </text:list-item>
              </text:list>
            </text:list-item>
          </text:list>
        </text:list-item>
        <text:list-item>
          <text:p text:style-name="List_20_1_Content"> <text:span text:style-name="Source_20_Text">system-minimal</text:span> – роль минимальных настроек, обязательна к выдаче всем пользователям.</text:p>
          <text:list text:style-name="List_20_1">
            <text:list-item>
              <text:p text:style-name="List_20_1_Content"> Экраны: "license-window.xml", "layout-analyzer.xml", "runtime-properties-frame.xml", "file-upload-dialog.xml","multiupload.xml", "inputdialog.xml","background-work-progress-window.xml", "background-work-window.xml".</text:p>
            </text:list-item>
            <text:list-item>
              <text:p text:style-name="List_20_1_Content"> Сущности: R:"Фильтр", "KeyValueEntity"</text:p>
            </text:list-item>
          </text:list>
        </text:list-item>
        <text:list-item>
          <text:p text:style-name="List_20_1_Content"> <text:span text:style-name="Source_20_Text">system-full-access</text:span> – полный доступ ко всем сущностям и экранам.</text:p>
        </text:list-item>
        <text:list-item>
          <text:p text:style-name="List_20_1_Content"> <text:span text:style-name="Source_20_Text">system-fts-minimal</text:span> – </text:p>
          <text:list text:style-name="List_20_1">
            <text:list-item>
              <text:p text:style-name="List_20_1_Content"> Экраны: «search-results.xml», «hit-info-details-screen.xml» </text:p>
            </text:list-item>
            <text:list-item>
              <text:p text:style-name="List_20_1_Content"> Сущности: нет</text:p>
            </text:list-item>
          </text:list>
        </text:list-item>
        <text:list-item>
          <text:p text:style-name="List_20_1_Content"> <text:span text:style-name="Source_20_Text">system-folders-panel</text:span> – </text:p>
        </text:list-item>
        <text:list-item>
          <text:p text:style-name="List_20_1_Content"> Экраны: нет </text:p>
        </text:list-item>
        <text:list-item>
          <text:p text:style-name="List_20_1_Content"> Сущности: </text:p>
          <text:list text:style-name="List_20_1">
            <text:list-item>
              <text:p text:style-name="List_20_1_Content"> CRUD: « Папка поиска», «AppFolder»</text:p>
            </text:list-item>
          </text:list>
        </text:list-item>
        <text:list-item>
          <text:p text:style-name="List_20_1_Content"> <text:span text:style-name="Source_20_Text">system-filter</text:span> – system-filter – роль позволяет настраивать динамический фильтр в реестрах. </text:p>
          <text:list text:style-name="List_20_1">
            <text:list-item>
              <text:p text:style-name="List_20_1_Content"> Экраны: нет, </text:p>
            </text:list-item>
            <text:list-item>
              <text:p text:style-name="List_20_1_Content"> Сущности: </text:p>
              <text:list text:style-name="List_20_1">
                <text:list-item>
                  <text:p text:style-name="List_20_1_Content"> CRUD: «Фильтр»</text:p>
                </text:list-item>
              </text:list>
            </text:list-item>
          </text:list>
        </text:list-item>
        <text:list-item>
          <text:p text:style-name="List_20_1_Content"> <text:span text:style-name="Source_20_Text">system-file-storage-read-only</text:span>  - </text:p>
          <text:list text:style-name="List_20_1">
            <text:list-item>
              <text:p text:style-name="List_20_1_Content"> Экраны:  Администрирование: « Внешние файлы». «file-edit.xml», «file-browse.xml». </text:p>
            </text:list-item>
            <text:list-item>
              <text:p text:style-name="List_20_1_Content"> Сущности:</text:p>
              <text:list text:style-name="List_20_1">
                <text:list-item>
                  <text:p text:style-name="List_20_1_Content">  R: «Файл»</text:p>
                </text:list-item>
              </text:list>
            </text:list-item>
          </text:list>
        </text:list-item>
        <text:list-item>
          <text:p text:style-name="List_20_1_Content"> <text:span text:style-name="Source_20_Text">system-file-storage-read-only</text:span> – роль предоставляет  доступ к внешним файлам на чтение. </text:p>
          <text:list text:style-name="List_20_1">
            <text:list-item>
              <text:p text:style-name="List_20_1_Content"> Экраны: Администрирование: « Внешние файлы». «file-edit.xml», «file-browse.xml». </text:p>
            </text:list-item>
            <text:list-item>
              <text:p text:style-name="List_20_1_Content"> Сущности: </text:p>
              <text:list text:style-name="List_20_1">
                <text:list-item>
                  <text:p text:style-name="List_20_1_Content"> R: Файл</text:p>
                </text:list-item>
              </text:list>
            </text:list-item>
          </text:list>
        </text:list-item>
        <text:list-item>
          <text:p text:style-name="List_20_1_Content"> <text:span text:style-name="Source_20_Text">system-file-storage</text:span> – роль предоставляет полный  доступ к внешним файлам. </text:p>
          <text:list text:style-name="List_20_1">
            <text:list-item>
              <text:p text:style-name="List_20_1_Content"> Экран: Администрирование: «Внешние файлы». «file-edit.xml», «file-browse.xml» </text:p>
            </text:list-item>
            <text:list-item>
              <text:p text:style-name="List_20_1_Content"> Сущность: </text:p>
              <text:list text:style-name="List_20_1">
                <text:list-item>
                  <text:p text:style-name="List_20_1_Content"> CRUD: «Файл»</text:p>
                </text:list-item>
              </text:list>
            </text:list-item>
          </text:list>
        </text:list-item>
        <text:list-item>
          <text:p text:style-name="List_20_1_Content"> <text:span text:style-name="Source_20_Text">system-entity-log</text:span> – роль предоставляет доступ для просмотра «Журнала изменений сущностей», но без возможности фильтрации по экземпляру сущности. Фильтрация только по интервалу дат </text:p>
          <text:list text:style-name="List_20_1">
            <text:list-item>
              <text:p text:style-name="List_20_1_Content"> Экран: Администрирование: «Журнал изменений сущностей», «ext-entity-log-browse.xml», «common-lookup.xml» сущность: CRUD: «Журнал изменений сущностей», «Атрибут журнала изменений сущностей», «Журналируемый атрибут», «Журналируемая </text:p>
            </text:list-item>
            <text:list-item>
              <text:p text:style-name="List_20_1_Content"> Сущность» </text:p>
              <text:list text:style-name="List_20_1">
                <text:list-item>
                  <text:p text:style-name="List_20_1_Content"> R: «odgassist5_OdgAssistUser»</text:p>
                </text:list-item>
              </text:list>
            </text:list-item>
          </text:list>
        </text:list-item>
        <text:list-item>
          <text:p text:style-name="List_20_1_Content"> <text:span text:style-name="Source_20_Text">system-email-history</text:span> – роль предоставляет доступ к email сообщениям приложения. </text:p>
          <text:list text:style-name="List_20_1">
            <text:list-item>
              <text:p text:style-name="List_20_1_Content"> Экран: Администрирование: «История сообщений». «sending-message-browse.xml», «resend-message.xml». </text:p>
            </text:list-item>
            <text:list-item>
              <text:p text:style-name="List_20_1_Content"> Сущность: </text:p>
              <text:list text:style-name="List_20_1">
                <text:list-item>
                  <text:p text:style-name="List_20_1_Content"> R: «Сообщение»</text:p>
                </text:list-item>
              </text:list>
            </text:list-item>
          </text:list>
        </text:list-item>
        <text:list-item>
          <text:p text:style-name="List_20_1_Content"> <text:span text:style-name="Source_20_Text">system-dynamic-attributes-read-only</text:span> – роль предоставляет доступ на чтение динамических атрибутов. </text:p>
          <text:list text:style-name="List_20_1">
            <text:list-item>
              <text:p text:style-name="List_20_1_Content"> Экраны: Администрирование: «Динамические атрибуты», «runtime-properties-frame.xml», «category-edit.xml», «category-browse.xml», «attribute-edit.xml». </text:p>
            </text:list-item>
            <text:list-item>
              <text:p text:style-name="List_20_1_Content"> Сущности:</text:p>
              <text:list text:style-name="List_20_1">
                <text:list-item>
                  <text:p text:style-name="List_20_1_Content"> R: «Категория», «Атрибут категории», «ScreenAndComponent».</text:p>
                </text:list-item>
              </text:list>
            </text:list-item>
          </text:list>
        </text:list-item>
        <text:list-item>
          <text:p text:style-name="List_20_1_Content"> <text:span text:style-name="Source_20_Text">system-dynamic-attributes</text:span> – роль предоставляем возможность добавлять динамические атрибуты. </text:p>
          <text:list text:style-name="List_20_1">
            <text:list-item>
              <text:p text:style-name="List_20_1_Content"> Экран: Администрирование: «Динамические атрибуты». Categories: «attribute-edit.xml», «category-browse.xml», «category-edit.xml». dynamicattributes: « runtime-properties-frame.xml» commonlookup: « common-lookup.xml» </text:p>
            </text:list-item>
            <text:list-item>
              <text:p text:style-name="List_20_1_Content"> Сущности:</text:p>
              <text:list text:style-name="List_20_1">
                <text:list-item>
                  <text:p text:style-name="List_20_1_Content"> CRUD: « Категория», «Атрибут категории», « ScreenAndComponent»</text:p>
                </text:list-item>
              </text:list>
            </text:list-item>
          </text:list>
        </text:list-item>
        <text:list-item>
          <text:p text:style-name="List_20_1_Content"> <text:span text:style-name="Source_20_Text">QualityEventRole</text:span> </text:p>
          <text:list text:style-name="List_20_1">
            <text:list-item>
              <text:p text:style-name="List_20_1_Content"> Экраны: odgAssist: «Подразделения», «Производственные площадки», «Управление документами», «Оборудование», «Производимые продукты», «Протоколы OOS» Администрирование: «Пользователи», «Отклонения и события качества», «Отклонения и ск», «Расследования». CAPA и планы действий: «Действия к выполнению», «Действия» dynamic-task-process-form.xml file-upload-dialog.xml multiupload.xml login-screen.xml loginwindow.xml main-screen.xml mainwindow.xml action-browse.xml action-edit.xml</text:p>
            </text:list-item>
            <text:list-item>
              <text:p text:style-name="List_20_1_Content"> Сущности: </text:p>
              <text:list text:style-name="List_20_1">
                <text:list-item>
                  <text:p text:style-name="List_20_1_Content"> CRU: « Файл», «Связка изменения действия», «Задача на изменение плана», «Элемент пять почему», «Отчет о расследовании», «Элемент Ишикавы», «Пользовательская часть расследования», «Событие качества», «Объекты и люди вовлеченные в отклонение». RU: «Пользователь», «Решение по серии», «Расследование»</text:p>
                </text:list-item>
              </text:list>
            </text:list-item>
          </text:list>
        </text:list-item>
        <text:list-item>
          <text:p text:style-name="List_20_1_Content"> <text:span text:style-name="Source_20_Text">QmsUserRole</text:span> – </text:p>
          <text:list text:style-name="List_20_1">
            <text:list-item>
              <text:p text:style-name="List_20_1_Content"> Экраны: odgAssist: «Должности», «Подразделения», «Настройка групп документов», «Управление документами», «Все ознакомления и тестирования» и т.д. </text:p>
            </text:list-item>
            <text:list-item>
              <text:p text:style-name="List_20_1_Content"> Сущности: нет</text:p>
            </text:list-item>
          </text:list>
        </text:list-item>
        <text:list-item>
          <text:p text:style-name="List_20_1_Content_Last"> <text:span text:style-name="Source_20_Text">Commenting</text:span> – роль позволяет добавлять комментарии, ознакамливаться с комментариями.</text:p>
        </text:list-item>
      </text:list>
      <text:h text:style-name="Heading_20_4" text:outline-level="4"><text:bookmark-start text:name="__RefHeading___описание_и_доступы_роли_инженер_по_документации_15"/><text:bookmark-start text:name="описание_и_доступы_роли_инженер_по_документации"/>Описание и доступы роли "Инженер по документации"<text:bookmark-end text:name="__RefHeading___описание_и_доступы_роли_инженер_по_документации_15"/><text:bookmark-end text:name="описание_и_доступы_роли_инженер_по_документации"/></text:h>
      <text:p text:style-name="Text_20_body">Эта роль даёт <text:span text:style-name="Strong_20_Emphasis">особые возможности</text:span>, недоступные через обычные настройки прав, так как она вписана в код.</text:p>
      <text:h text:style-name="Heading_20_2" text:outline-level="2"><text:bookmark-start text:name="__RefHeading___реестр_информация_о_печатях_кнопка_отметить_16"/><text:bookmark-start text:name="реестр_информация_о_печатях_кнопка_отметить"/>1. Реестр «Информация о печатях» — кнопка «Отметить»<text:bookmark-end text:name="__RefHeading___реестр_информация_о_печатях_кнопка_отметить_16"/><text:bookmark-end text:name="реестр_информация_о_печатях_кнопка_отметить"/></text:h>
      <text:p text:style-name="Text_20_body"><text:span text:style-name="Strong_20_Emphasis">Где:</text:span> раздел «Информация о печатях»</text:p>
      <text:p text:style-name="Text_20_body"><text:span text:style-name="Strong_20_Emphasis">Без роли:</text:span> кнопка <text:span text:style-name="Strong_20_Emphasis">«Отметить»</text:span> полностью скрыта. Пользователь видит только таблицу в режиме просмотра.</text:p>
      <text:p text:style-name="Text_20_body"><text:span text:style-name="Strong_20_Emphasis">С ролью:</text:span> в панели кнопок появляется выпадающая кнопка <text:span text:style-name="Strong_20_Emphasis">«Отметить»</text:span> с тремя действиями:</text:p>
      <text:list text:style-name="List_20_1" text:continue-numbering="false">
        <text:list-item>
          <text:p text:style-name="List_20_1_Content_First"> <text:span text:style-name="Strong_20_Emphasis">Отметить утерянным</text:span> — меняет статус записи на Утерян</text:p>
        </text:list-item>
        <text:list-item>
          <text:p text:style-name="List_20_1_Content"> <text:span text:style-name="Strong_20_Emphasis">Отметить возвращённым</text:span> — меняет статус на Полностью возвращено</text:p>
        </text:list-item>
        <text:list-item>
          <text:p text:style-name="List_20_1_Content_Last"> <text:span text:style-name="Strong_20_Emphasis">Отметить распечатанным</text:span> — меняет статус на Распечатано(активна только если у записи заполнена дата печати и статус Утерян или Полностью возвращено)</text:p>
        </text:list-item>
      </text:list>
      <text:p text:style-name="Text_20_body">При попытке нажать эти кнопки без роли (если кнопка всё же доступна через другой путь) — система показывает уведомление: <text:span text:style-name="Strong_20_Emphasis">«Доступ запрещён — У Вас нет роли Инженер по документации»</text:span>.</text:p>
      <text:p text:style-name="Horizontal_20_Line"/>
      <text:h text:style-name="Heading_20_2" text:outline-level="2"><text:bookmark-start text:name="__RefHeading___реестр_задания_на_разработку_фильтр_и_видимость_всех_заданий_17"/><text:bookmark-start text:name="реестр_задания_на_разработку_фильтр_и_видимость_всех_заданий"/>2. Реестр «Задания на разработку» — фильтр и видимость всех заданий<text:bookmark-end text:name="__RefHeading___реестр_задания_на_разработку_фильтр_и_видимость_всех_заданий_17"/><text:bookmark-end text:name="реестр_задания_на_разработку_фильтр_и_видимость_всех_заданий"/></text:h>
      <text:p text:style-name="Text_20_body"><text:span text:style-name="Strong_20_Emphasis">Где:</text:span> раздел «Задания на разработку документов»</text:p>
      <text:p text:style-name="Text_20_body"><text:span text:style-name="Strong_20_Emphasis">Без роли:</text:span> Пользователь без такой роли в реестре видит только те задания на разработку, в которых он указан как разработчик, согласующий, QA или утверждающий и у которых статус НЕ "Отклонен", "Остановлен вручную" или "Разработка завершена". Пользователь без роли видит задания на разработку документа в процессе разработке если он назначен на задачу по диаграмме</text:p>
      <text:p text:style-name="Text_20_body"><text:span text:style-name="Strong_20_Emphasis">С ролью:</text:span> инженер по документации видит <text:span text:style-name="Strong_20_Emphasis">все задания</text:span> системы без фильтрации по участнику и без исключения завершённых/отклонённых статусов — полный реестр всех задний на разработку.</text:p>
      <text:p text:style-name="Horizontal_20_Line"/>
      <text:h text:style-name="Heading_20_2" text:outline-level="2"><text:bookmark-start text:name="__RefHeading___реестр_задания_на_разработку_кнопка_отменить_разработку_документа_18"/><text:bookmark-start text:name="реестр_задания_на_разработку_кнопка_отменить_разработку_документа"/>3. Реестр «Задания на разработку» — кнопка «Отменить разработку документа»<text:bookmark-end text:name="__RefHeading___реестр_задания_на_разработку_кнопка_отменить_разработку_документа_18"/><text:bookmark-end text:name="реестр_задания_на_разработку_кнопка_отменить_разработку_документа"/></text:h>
      <text:p text:style-name="Text_20_body"><text:span text:style-name="Strong_20_Emphasis">Где:</text:span> та же таблица заданий на разработку, красная кнопка в панели</text:p>
      <text:p text:style-name="Text_20_body"><text:span text:style-name="Strong_20_Emphasis">Без роли:</text:span> кнопка <text:span text:style-name="Strong_20_Emphasis">«Отменить разработку документа»</text:span> скрыта.</text:p>
      <text:p text:style-name="Text_20_body"><text:span text:style-name="Strong_20_Emphasis">С ролью:</text:span> кнопка <text:span text:style-name="Strong_20_Emphasis">«Отменить разработку документа»</text:span> доступна</text:p>
      <text:p text:style-name="Horizontal_20_Line"/>
      <text:h text:style-name="Heading_20_2" text:outline-level="2"><text:bookmark-start text:name="__RefHeading___редактор_задания_файл_разработки_на_финальном_этапе_19"/><text:bookmark-start text:name="редактор_задания_файл_разработки_на_финальном_этапе"/>4. Редактор задания — файл разработки на финальном этапе<text:bookmark-end text:name="__RefHeading___редактор_задания_файл_разработки_на_финальном_этапе_19"/><text:bookmark-end text:name="редактор_задания_файл_разработки_на_финальном_этапе"/></text:h>
      <text:p text:style-name="Text_20_body"><text:span text:style-name="Strong_20_Emphasis">Где:</text:span> редактор задания на разработку, этап «Проверка данных и выпуск»</text:p>
      <text:p text:style-name="Text_20_body"><text:span text:style-name="Strong_20_Emphasis">Без роли:</text:span> поле загрузки разработанного файла (WebDAV) недоступно — пользователь видит файл только в режиме просмотра.</text:p>
      <text:p text:style-name="Text_20_body"><text:span text:style-name="Strong_20_Emphasis">С ролью:</text:span> инженер по документации видит активное поле загрузки и может заменить файл разработки на этом финальном этапе.</text:p>
      <text:p text:style-name="Horizontal_20_Line"/>
      <text:h text:style-name="Heading_20_2" text:outline-level="2"><text:bookmark-start text:name="__RefHeading___редактор_задания_кнопка_возобновить_разработку_20"/><text:bookmark-start text:name="редактор_задания_кнопка_возобновить_разработку"/>5. Редактор задания — кнопка «Возобновить разработку»<text:bookmark-end text:name="__RefHeading___редактор_задания_кнопка_возобновить_разработку_20"/><text:bookmark-end text:name="редактор_задания_кнопка_возобновить_разработку"/></text:h>
      <text:p text:style-name="Text_20_body"><text:span text:style-name="Strong_20_Emphasis">Где:</text:span> редактор задания в статусе <text:span text:style-name="Source_20_Text">Остановлен вручную</text:span> (процесс был принудительно остановлен)</text:p>
      <text:p text:style-name="Text_20_body"><text:span text:style-name="Strong_20_Emphasis">Без роли:</text:span> кнопка внизу редактора называется <text:span text:style-name="Strong_20_Emphasis">«Сохранить»</text:span> и просто сохраняет данные без каких-либо действий с процессом.</text:p>
      <text:p text:style-name="Text_20_body"><text:span text:style-name="Strong_20_Emphasis">С ролью:</text:span> кнопка меняет название на <text:span text:style-name="Strong_20_Emphasis">«Возобновить разработку»</text:span>. При нажатии открывается диалог для указания причины возобновления, после чего BProc-процесс запускается заново.</text:p>
      <text:p text:style-name="Horizontal_20_Line"/>
      <text:h text:style-name="Heading_20_2" text:outline-level="2"><text:bookmark-start text:name="__RefHeading___редактор_версии_документа_поле_файла_21"/><text:bookmark-start text:name="редактор_версии_документа_поле_файла"/>6. Редактор версии документа — поле файла<text:bookmark-end text:name="__RefHeading___редактор_версии_документа_поле_файла_21"/><text:bookmark-end text:name="редактор_версии_документа_поле_файла"/></text:h>
      <text:p text:style-name="Text_20_body"><text:span text:style-name="Strong_20_Emphasis">Где:</text:span> редактор версии документа</text:p>
      <text:p text:style-name="Text_20_body"><text:span text:style-name="Strong_20_Emphasis">Без роли:</text:span> поле загрузки файла документа <text:span text:style-name="Strong_20_Emphasis">скрыто</text:span>, вместо него отображается поле только для чтения — документ можно открыть, но не заменить. Поле PDF также недоступно для редактирования.</text:p>
      <text:p text:style-name="Text_20_body"><text:span text:style-name="Strong_20_Emphasis">С ролью:</text:span> поле Файл становится активным — инженер может загрузить новый файл версии документа. PDF-поле также доступно для редактирования.</text:p>
      <text:h text:style-name="Heading_20_2" text:outline-level="2"><text:bookmark-start text:name="__RefHeading___добавление_пользователя_22"/><text:bookmark-start text:name="добавление_пользователя"/>Добавление пользователя<text:bookmark-end text:name="__RefHeading___добавление_пользователя_22"/><text:bookmark-end text:name="добавление_пользователя"/></text:h>
      <text:p text:style-name="Horizontal_20_Line"/>
      <text:p text:style-name="Text_20_body">Добавление пользователей осуществляется через пункт меню <text:span text:style-name="Emphasis">"Администрирование"</text:span>, подпункт <text:span text:style-name="Emphasis">"Пользователи"</text:span>. <text:line-break/></text:p>
      <text:p text:style-name="Text_20_body">В реестре пользователей нажмите <text:span text:style-name="Emphasis">"Добавить"</text:span>. В редакторе учетных данных заполните поля. <text:line-break/></text:p>
      <text:p text:style-name="Text_20_body"><text:span text:style-name="Emphasis">"Логин"</text:span> — поле содержит имя пользователя для аутентификации <text:line-break/> <text:span text:style-name="Emphasis">"Новый пароль"</text:span> — поле ввода пароля <text:line-break/> <text:span text:style-name="Emphasis">"Подтверждение пароля"</text:span> — поле подтверждения пароля <text:line-break/> <text:span text:style-name="Emphasis">"Полное имя"</text:span> — поле автоматически заполнится, если заполнены части полного имени: Имя, Отчество, Фамилия <text:line-break/> <text:span text:style-name="Emphasis">"email"</text:span> - поле для ввода адреса электронной почты. Обязательно, если установлен флаг в поле <text:span text:style-name="Emphasis">"Отправлять уведомления". </text:span>Если поле <text:span text:style-name="Emphasis">"email" </text:span>не будет заполнено, то следует убрать галочку в поле <text:span text:style-name="Emphasis">"Отправлять уведомления".</text:span><text:line-break/> <text:span text:style-name="Emphasis">"Часовой пояс"</text:span> - в соответствии с которым будут отображаться и вводиться значения типа timestamp <text:span text:style-name="Emphasis">"Группа"</text:span> — группа доступа, по умолчанию Company <text:line-break/> <text:span text:style-name="Emphasis">"Должность"</text:span> <text:line-break/> <text:span text:style-name="Emphasis">"Язык"</text:span> — язык интерфейса, устанавливаемый для пользователя <text:line-break/> <text:span text:style-name="Emphasis">"Маска разрешенных IP"</text:span>- маска разрешенных IP-адресов, с которых возможен вход в систему. <text:line-break/>Маска представляет собой список адресов через запятую. Поддерживаются как адреса формата IPv4, так и адреса формата IPv6. В первом случае адрес должен состоять из четырех чисел, разделенных точками, при этом любая часть вместо числа может содержать знак "*", что означает "любое число". <text:line-break/>Адрес в формате IPv6 представляет собой восемь групп по четыре шестнадцатеричные цифры, разделенных двоеточием. Любая группа также может быть заменена знаком "*".  <text:line-break/>Маска может содержать адреса только одного формата. Наличие адресов формата IPv4 и IPv6 одновременно недопустимо. Пример: 192.168.*.*<text:line-break/> <text:span text:style-name="Emphasis">"Активен"</text:span> - если данный флаг не установлен, то пользователь не может войти в систему. Пользователь не отображается в списке пользователей для выбора исполнителя задачи. <text:line-break/> <text:span text:style-name="Emphasis">"Отправлять уведомления"</text:span> - если флаг установлен, то отправка сообщений пользователю производится. <text:line-break/></text:p>
      <text:p text:style-name="Text_20_body"><text:span text:style-name="Emphasis">"Подразделение"</text:span> - подразделение пользователя.</text:p>
      <text:p text:style-name="Text_20_body">Для корректной работы приложения поле "Подразделение" обязательно для заполнения.</text:p>
      <text:p text:style-name="Text_20_body">В случае использования доменной авторизации по средством AD убедиться, что в карточке пользователя указано подразделение.<text:line-break/></text:p>
      <text:p text:style-name="Text_20_body"><text:span text:style-name="Emphasis">"Должности"</text:span> - список дополнительных должностей</text:p>
      <text:p text:style-name="Text_20_body">!В карточке пользователя есть два разных реквизита, связанных с должностью:</text:p>
      <text:list text:style-name="Numbering_20_1" text:continue-numbering="false">
        <text:list-item>
          <text:p text:style-name="Numbering_20_1_Content_First"> <text:span text:style-name="Strong_20_Emphasis">Поле «Должность»</text:span> — текстовое поле, одно значение;</text:p>
        </text:list-item>
        <text:list-item>
          <text:p text:style-name="Numbering_20_1_Content_Last"> <text:span text:style-name="Strong_20_Emphasis">Таблица «Должности»</text:span> — справочный список, в котором пользователю можно сопоставить одну или несколько должностей из общего справочника.</text:p>
        </text:list-item>
      </text:list>
      <text:p text:style-name="Text_20_body">При формировании итоговой таблицы на последнем листе документа (колонка «Должность» рядом с ФИО, действием, датой и подписью) система использует <text:span text:style-name="Strong_20_Emphasis">текстовое поле «Должность»</text:span>. Табличная часть в этом сценарии не задействована.</text:p>
      <text:p text:style-name="Text_20_body">Если поле «Должность» у пользователя не заполнено, в соответствующей ячейке листа согласования выводится значение-заглушка («Не указана»).</text:p>
      <text:p text:style-name="Text_20_body"><text:span text:style-name="Strong_20_Emphasis">Как работают остальные процессы системы</text:span></text:p>
      <text:p text:style-name="Text_20_body">Остальные функциональные блоки — назначение и распределение обучения и ознакомлений, планы обучения, распределение документов по должностям, матрица версий документов, отчётные формы по задачам — используют <text:span text:style-name="Strong_20_Emphasis">таблицу «Должности»</text:span> в карточке пользователя, а не текстовое поле.</text:p>
      <text:p text:style-name="Text_20_body">Таким образом, два реквизита заполняются и используются независимо друг от друга. Заполненная таблица «Должности» не влияет на лист согласования, и наоборот — заполненное текстовое поле «Должность» не влияет на распределение обучения и документов. Для корректной работы системы в целом должны быть заполнены оба реквизита.</text:p>
      <text:p text:style-name="Text_20_body"><text:span text:style-name="Emphasis">"Роли"</text:span> - Список ролей пользователя <text:line-break/></text:p>
      <text:p text:style-name="Text_20_body"><text:span text:style-name="Emphasis">"Замещаемые пользователи"</text:span> — список замещаемых пользователей. Используется только для настройки приложения и демонстрации.</text:p>
      <text:p text:style-name="Text_20_body"><text:span text:style-name="PluginODTAutoStyle_Text_23"> -- </text:span></text:p>
      <text:h text:style-name="Heading_20_2" text:outline-level="2"><text:bookmark-start text:name="__RefHeading___подразделения_и_должности_23"/><text:bookmark-start text:name="подразделения_и_должности"/>Подразделения и должности<text:bookmark-end text:name="__RefHeading___подразделения_и_должности_23"/><text:bookmark-end text:name="подразделения_и_должности"/></text:h>
      <text:p text:style-name="Text_20_body">Подразделение и должность пользователя влияют на работу системы:</text:p>
      <text:list text:style-name="List_20_1" text:continue-numbering="false">
        <text:list-item>
          <text:p text:style-name="List_20_1_Content_First"> распределение документов по подразделениям и должностям;</text:p>
        </text:list-item>
        <text:list-item>
          <text:p text:style-name="List_20_1_Content"> назначение программ обучения (программы обучения привязываются к должности);</text:p>
        </text:list-item>
        <text:list-item>
          <text:p text:style-name="List_20_1_Content"> определение руководителя подразделения;</text:p>
        </text:list-item>
        <text:list-item>
          <text:p text:style-name="List_20_1_Content_Last"> рассылку уведомлений об ознакомлениях.</text:p>
        </text:list-item>
      </text:list>
      <text:p text:style-name="Text_20_body">Поэтому справочники «Подразделения» и «Должности» должны быть заполнены <text:span text:style-name="Strong_20_Emphasis">до</text:span> создания пользователей.</text:p>
      <text:h text:style-name="Heading_20_3" text:outline-level="3"><text:bookmark-start text:name="__RefHeading___справочник_подразделения_24"/><text:bookmark-start text:name="справочник_подразделения"/>Справочник «Подразделения»<text:bookmark-end text:name="__RefHeading___справочник_подразделения_24"/><text:bookmark-end text:name="справочник_подразделения"/></text:h>
      <text:p text:style-name="Text_20_body">Расположение: пункт меню <text:span text:style-name="Strong_20_Emphasis">«odgAssist»</text:span> → <text:span text:style-name="Strong_20_Emphasis">«Подразделения»</text:span>.</text:p>
      <text:p text:style-name="Text_20_body">Для создания подразделения нажмите кнопку <text:span text:style-name="Strong_20_Emphasis">«Создать»</text:span> и заполните поля:</text:p>
      <table:table table:style-name="Table">
        <table:table-column/>
        <table:table-column/>
        <table:table-row>
          <table:table-cell office:value-type="string" table:style-name="tableheader">
            <text:p text:style-name="Table_20_Heading"> Поле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 Название </text:p>
          </table:table-cell>
          <table:table-cell office:value-type="string" table:style-name="tablecell">
            <text:p text:style-name="tablealignleft"> Наименование подразделения. Обязательное поле </text:p>
          </table:table-cell>
        </table:table-row>
        <table:table-row>
          <table:table-cell office:value-type="string" table:style-name="tablecell">
            <text:p text:style-name="tablealignleft"> Входит в подразделение </text:p>
          </table:table-cell>
          <table:table-cell office:value-type="string" table:style-name="tablecell">
            <text:p text:style-name="tablealignleft"> Вышестоящее подразделение. Позволяет выстроить иерархию. Для подразделения верхнего уровня поле оставляется пустым </text:p>
          </table:table-cell>
        </table:table-row>
        <table:table-row>
          <table:table-cell office:value-type="string" table:style-name="tablecell">
            <text:p text:style-name="tablealignleft"> Руководитель подразделения </text:p>
          </table:table-cell>
          <table:table-cell office:value-type="string" table:style-name="tablecell">
            <text:p text:style-name="tablealignleft"> Пользователь, который будет получать задачи и уведомления как руководитель </text:p>
          </table:table-cell>
        </table:table-row>
        <table:table-row>
          <table:table-cell office:value-type="string" table:style-name="tablecell">
            <text:p text:style-name="tablealignleft"> Сотрудники подразделения </text:p>
          </table:table-cell>
          <table:table-cell office:value-type="string" table:style-name="tablecell">
            <text:p text:style-name="tablealignleft"> Список сотрудников. Заполняется автоматически при указании подразделения в карточке пользователя </text:p>
          </table:table-cell>
        </table:table-row>
        <table:table-row>
          <table:table-cell office:value-type="string" table:style-name="tablecell">
            <text:p text:style-name="tablealignleft"> Получать уведомления об ознакомлениях </text:p>
          </table:table-cell>
          <table:table-cell office:value-type="string" table:style-name="tablecell">
            <text:p text:style-name="tablealignleft"> Если отметка установлена, руководитель подразделения получает уведомления об ознакомлениях сотрудников </text:p>
          </table:table-cell>
        </table:table-row>
      </table:table>
      <text:p text:style-name="Text_20_body">Сохраните изменения кнопкой <text:span text:style-name="Strong_20_Emphasis">«ОК»</text:span>.</text:p>
      <text:p text:style-name="Text_20_body">Для изменения существующего подразделения выделите его в списке и нажмите <text:span text:style-name="Strong_20_Emphasis">«Изменить»</text:span>.</text:p>
      <table:table table:style-name="PluginODTAutoStyle_Table_24">
        <table:table-column table:style-name="odt_auto_style_table_column_14_1"/>
        <table:table-column table:style-name="odt_auto_style_table_column_14_2"/>
        <table:table-row>
          <table:table-cell office:value-type="string" table:style-name="PluginODTAutoStyle_TableCell_25">
            <text:p text:style-name="PluginODTAutoStyle_Paragraph_26"><draw:frame draw:style-name="media" draw:name="4" text:anchor-type="as-char" draw:z-index="4" svg:width="1.27cm" svg:height="1.27cm"><draw:image xlink:href="Pictures/abd9f43672019402dd10fbf555e2f0a5.png" xlink:type="simple" xlink:show="embed" xlink:actuate="onLoad"/></draw:frame></text:p>
          </table:table-cell>
          <table:table-cell office:value-type="string" table:style-name="PluginODTAutoStyle_TableCell_27">
            <text:p text:style-name="PluginODTAutoStyle_Paragraph_28">Не удаляйте подразделения, которые уже указаны в карточках пользователей или использовались в распределении документов. Это приведёт к потере связей. Если подразделение больше не используется, переведите сотрудников в другое подразделение.</text:p>
          </table:table-cell>
        </table:table-row>
      </table:table>
      <text:h text:style-name="Heading_20_3" text:outline-level="3"><text:bookmark-start text:name="__RefHeading___справочник_должности_25"/><text:bookmark-start text:name="справочник_должности"/>Справочник «Должности»<text:bookmark-end text:name="__RefHeading___справочник_должности_25"/><text:bookmark-end text:name="справочник_должности"/></text:h>
      <text:p text:style-name="Text_20_body">Расположение: пункт меню <text:span text:style-name="Strong_20_Emphasis">«odgAssist»</text:span> → <text:span text:style-name="Strong_20_Emphasis">«Должности»</text:span>.</text:p>
      <text:p text:style-name="Text_20_body">Для создания должности нажмите кнопку <text:span text:style-name="Strong_20_Emphasis">«Создать»</text:span> и заполните поля:</text:p>
      <table:table table:style-name="Table">
        <table:table-column/>
        <table:table-column/>
        <table:table-row>
          <table:table-cell office:value-type="string" table:style-name="tableheader">
            <text:p text:style-name="Table_20_Heading"> Вкладка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 Главная (поле Название) </text:p>
          </table:table-cell>
          <table:table-cell office:value-type="string" table:style-name="tablecell">
            <text:p text:style-name="tablealignleft"> Наименование должности. Обязательное поле </text:p>
          </table:table-cell>
        </table:table-row>
        <table:table-row>
          <table:table-cell office:value-type="string" table:style-name="tablecell">
            <text:p text:style-name="tablealignleft"> Сотрудники (добавление сорудников происходит через кнопку Добавить) </text:p>
          </table:table-cell>
          <table:table-cell office:value-type="string" table:style-name="tablecell">
            <text:p text:style-name="tablealignleft"> Список сотрудников с данной должностью. Заполняется автоматически из карточек пользователей </text:p>
          </table:table-cell>
        </table:table-row>
      </table:table>
      <text:p text:style-name="Text_20_body">Сохраните изменения кнопкой <text:span text:style-name="Strong_20_Emphasis">«ОК»</text:span>.</text:p>
      <text:h text:style-name="Heading_20_2" text:outline-level="2"><text:bookmark-start text:name="__RefHeading___добавление_пользователю_подразделения_и_должности_26"/><text:bookmark-start text:name="добавление_пользователю_подразделения_и_должности"/>Добавление пользователю подразделения и должности<text:bookmark-end text:name="__RefHeading___добавление_пользователю_подразделения_и_должности_26"/><text:bookmark-end text:name="добавление_пользователю_подразделения_и_должности"/></text:h>
      <text:h text:style-name="Heading_20_3" text:outline-level="3"><text:bookmark-start text:name="__RefHeading___порядок_действий_27"/><text:bookmark-start text:name="порядок_действий"/>Порядок действий<text:bookmark-end text:name="__RefHeading___порядок_действий_27"/><text:bookmark-end text:name="порядок_действий"/></text:h>
      <text:list text:style-name="Numbering_20_1" text:continue-numbering="false">
        <text:list-item>
          <text:p text:style-name="Numbering_20_1_Content_First"> Откройте пункт меню <text:span text:style-name="Strong_20_Emphasis">«Администрирование»</text:span> → <text:span text:style-name="Strong_20_Emphasis">«Пользователи»</text:span>.</text:p>
        </text:list-item>
        <text:list-item>
          <text:p text:style-name="Numbering_20_1_Content"> Найдите нужного пользователя в списке. Для поиска воспользуйтесь фильтром.</text:p>
        </text:list-item>
        <text:list-item>
          <text:p text:style-name="Numbering_20_1_Content"> Выделите пользователя и нажмите кнопку <text:span text:style-name="Strong_20_Emphasis">«Изменить»</text:span>.</text:p>
        </text:list-item>
        <text:list-item>
          <text:p text:style-name="Numbering_20_1_Content"> В поле <text:span text:style-name="Strong_20_Emphasis">«Подразделение»</text:span> нажмите кнопку выбора и укажите подразделение из справочника.</text:p>
        </text:list-item>
        <text:list-item>
          <text:p text:style-name="Numbering_20_1_Content"> В таблице <text:span text:style-name="Strong_20_Emphasis">«Должности»</text:span> нажмите кнопку <text:span text:style-name="Strong_20_Emphasis">«Добавить»</text:span>, выберите должность из справочника и подтвердите выбор.</text:p>
        </text:list-item>
        <text:list-item>
          <text:p text:style-name="Numbering_20_1_Content_Last"> Нажмите кнопку <text:span text:style-name="Strong_20_Emphasis">«ОК»</text:span> для сохранения карточки.</text:p>
        </text:list-item>
      </text:list>
      <table:table table:style-name="PluginODTAutoStyle_Table_29">
        <table:table-column table:style-name="odt_auto_style_table_column_16_1"/>
        <table:table-column table:style-name="odt_auto_style_table_column_16_2"/>
        <table:table-row>
          <table:table-cell office:value-type="string" table:style-name="PluginODTAutoStyle_TableCell_30">
            <text:p text:style-name="PluginODTAutoStyle_Paragraph_31"><draw:frame draw:style-name="media" draw:name="5" text:anchor-type="as-char" draw:z-index="5" svg:width="1.27cm" svg:height="1.27cm"><draw:image xlink:href="Pictures/4fd36d8c9476efefea6e56a6317c8bca.png" xlink:type="simple" xlink:show="embed" xlink:actuate="onLoad"/></draw:frame></text:p>
          </table:table-cell>
          <table:table-cell office:value-type="string" table:style-name="PluginODTAutoStyle_TableCell_32">
            <text:p text:style-name="PluginODTAutoStyle_Paragraph_33">Подразделение у пользователя может быть только одно, а должностей — несколько. Если сотрудник совмещает должности, добавьте в таблицу все должности: программы обучения будут назначены по каждой из них.</text:p>
          </table:table-cell>
        </table:table-row>
      </table:table>
      <text:h text:style-name="Heading_20_3" text:outline-level="3"><text:bookmark-start text:name="__RefHeading___изменение_и_исключение_должности_28"/><text:bookmark-start text:name="изменение_и_исключение_должности"/>Изменение и исключение должности<text:bookmark-end text:name="__RefHeading___изменение_и_исключение_должности_28"/><text:bookmark-end text:name="изменение_и_исключение_должности"/></text:h>
      <text:p text:style-name="Text_20_body">Чтобы убрать должность у пользователя, выделите её в таблице <text:span text:style-name="Strong_20_Emphasis">«Должности»</text:span> и нажмите <text:span text:style-name="Strong_20_Emphasis">«Исключить»</text:span>.</text:p>
      <table:table table:style-name="PluginODTAutoStyle_Table_34">
        <table:table-column table:style-name="odt_auto_style_table_column_17_1"/>
        <table:table-column table:style-name="odt_auto_style_table_column_17_2"/>
        <table:table-row>
          <table:table-cell office:value-type="string" table:style-name="PluginODTAutoStyle_TableCell_35">
            <text:p text:style-name="PluginODTAutoStyle_Paragraph_36"><draw:frame draw:style-name="media" draw:name="6" text:anchor-type="as-char" draw:z-index="6" svg:width="1.27cm" svg:height="1.27cm"><draw:image xlink:href="Pictures/abd9f43672019402dd10fbf555e2f0a5.png" xlink:type="simple" xlink:show="embed" xlink:actuate="onLoad"/></draw:frame></text:p>
          </table:table-cell>
          <table:table-cell office:value-type="string" table:style-name="PluginODTAutoStyle_TableCell_37">
            <text:p text:style-name="PluginODTAutoStyle_Paragraph_38">Кнопка<text:span text:style-name="Strong_20_Emphasis">«Исключить»</text:span> убирает должность только у данного пользователя — сама должность в справочнике сохраняется. Не используйте для этой цели удаление записи из справочника «Должности».</text:p>
          </table:table-cell>
        </table:table-row>
      </table:table>
      <text:p text:style-name="Text_20_body">Чтобы сменить должность, добавьте новую и исключите прежнюю.</text:p>
      <text:h text:style-name="Heading_20_2" text:outline-level="2"><text:bookmark-start text:name="__RefHeading___электронная_простая_подпись_29"/><text:bookmark-start text:name="электронная_простая_подпись"/>Электронная простая подпись<text:bookmark-end text:name="__RefHeading___электронная_простая_подпись_29"/><text:bookmark-end text:name="электронная_простая_подпись"/></text:h>
      <text:p text:style-name="Text_20_body">При разработке документа формируется лист с участниками разработки документа у каждого участника проставляется электронная подпись.</text:p>
      <text:p text:style-name="Text_20_body">Подпись - это ID пользователя. Формируется автоматически.</text:p>
      <text:p text:style-name="Text_20_body"><draw:frame draw:style-name="media" draw:name="7" text:anchor-type="as-char" draw:z-index="7" svg:width="21.9075cm" style:rel-width="100%" svg:height="13.81125cm" style:rel-height="scale"><draw:image xlink:href="Pictures/9fc32b9d0fa7220e5371f260d1cd36a4.png" xlink:type="simple" xlink:show="embed" xlink:actuate="onLoad"/></draw:frame></text:p>
      <text:p text:style-name="Text_20_body">Посмотреть ID можно в модуле Администрирование, подмодуле Пользователи.</text:p>
      <text:p text:style-name="Text_20_body">Выбрать Пользователя и нажать правую кнопку мыши. Выбрать Системная информация</text:p>
      <text:p text:style-name="Text_20_body"><draw:frame draw:style-name="media" draw:name="8" text:anchor-type="as-char" draw:z-index="8" svg:width="15.001875cm" svg:height="11.1125cm"><draw:image xlink:href="Pictures/aafac750774454f740278c84a0665094.png" xlink:type="simple" xlink:show="embed" xlink:actuate="onLoad"/></draw:frame></text:p>
      <text:p text:style-name="Text_20_body">В окне Системная информация найти параметр ID</text:p>
      <text:p text:style-name="Text_20_body"><draw:frame draw:style-name="media" draw:name="9" text:anchor-type="as-char" draw:z-index="9" svg:width="16.218958333333cm" svg:height="9.604375cm"><draw:image xlink:href="Pictures/9144959f8bbcb1a716e5ea53259138e8.png" xlink:type="simple" xlink:show="embed" xlink:actuate="onLoad"/></draw:frame></text:p>
      <text:h text:style-name="Heading_20_4" text:outline-level="4"><text:bookmark-start text:name="__RefHeading___замещение_пользователей_30"/><text:bookmark-start text:name="замещение_пользователей"/>Замещение пользователей<text:bookmark-end text:name="__RefHeading___замещение_пользователей_30"/><text:bookmark-end text:name="замещение_пользователей"/></text:h>
      <text:p text:style-name="Horizontal_20_Line"/>
      <text:p text:style-name="Text_20_body">Администратор системы может дать возможность пользователю замещать другого пользователя. При этом у замещающего пользователя сессия не меняется, а подменяется набор ролей, ограничений и атрибутов. Все эти параметры текущий пользователь получает от замещаемого пользователя. <text:line-break/></text:p>
      <text:p text:style-name="Text_20_body"><draw:frame draw:style-name="media" draw:name="10" text:anchor-type="as-char" draw:z-index="10" svg:width="7.381875cm" svg:height="8.41375cm"><draw:image xlink:href="Pictures/698dc41c60fdbc993c76993a383cb03a.png" xlink:type="simple" xlink:show="embed" xlink:actuate="onLoad"/></draw:frame></text:p>
      <text:p text:style-name="Text_20_body">Если пользователь имеет замещаемых  пользователей, то в правом верхнем углу   главного окна приложения  вместо простой надписи с именем   текущего   пользователя отображается выпадающий список.</text:p>
      <text:p text:style-name="Text_20_body">Окно настройки "Замещение пользователей". <text:line-break/> <draw:frame draw:style-name="media" draw:name="11" text:anchor-type="as-char" draw:z-index="11" svg:width="12.22375cm" svg:height="7.0379166666667cm"><draw:image xlink:href="Pictures/090c0e6d76caed9e3a2be25f0e32a6b5.png" xlink:type="simple" xlink:show="embed" xlink:actuate="onLoad"/></draw:frame></text:p>
      <text:p text:style-name="Text_20_body"><text:span text:style-name="Emphasis">"Пользователь"</text:span> - текущий редактируемый пользователь. Он будет замещать другого пользователя.</text:p>
      <text:p text:style-name="Text_20_body"><text:span text:style-name="Emphasis">"Замещаемый пользователь"</text:span> - замещаемый пользователь.</text:p>
      <text:p text:style-name="Text_20_body"><text:span text:style-name="Emphasis">"Дата начала"</text:span>, <text:span text:style-name="Emphasis">"Дата завершения"</text:span> - необязательный период замещения. Вне периода замещение будет недоступным. Если период не указан, замещение доступно, пока не удалена данная запись таблицы.</text:p>
      <text:p text:style-name="Text_20_body"><text:span text:style-name="PluginODTAutoStyle_Text_39"> -- </text:span></text:p>
      <text:h text:style-name="Heading_20_3" text:outline-level="3"><text:bookmark-start text:name="__RefHeading___назначенные_задания_31"/><text:bookmark-start text:name="назначенные_задания"/>Назначенные задания<text:bookmark-end text:name="__RefHeading___назначенные_задания_31"/><text:bookmark-end text:name="назначенные_задания"/></text:h>
      <text:p text:style-name="Horizontal_20_Line"/>
      <text:p text:style-name="Text_20_body">Пункт меню "Администрирование", подпункт "Назначенные задания". <text:line-break/> Подпункт меню позволяет настраивать автоматическое выполнение рутинных задач. <text:line-break/> Например, обработка документов, рассылка оповещений пользователям и т.д.</text:p>
      <text:h text:style-name="Heading_20_4" text:outline-level="4"><text:bookmark-start text:name="__RefHeading___отправка_оповещений_о_новых_задачах_32"/><text:bookmark-start text:name="отправка_оповещений_о_новых_задачах"/>Отправка оповещений о новых задачах.<text:bookmark-end text:name="__RefHeading___отправка_оповещений_о_новых_задачах_32"/><text:bookmark-end text:name="отправка_оповещений_о_новых_задачах"/></text:h>
      <text:p text:style-name="Horizontal_20_Line"/>
      <text:p text:style-name="Text_20_body"><text:span text:style-name="PluginODTAutoStyle_Text_40"> Описание: </text:span> <text:line-break/> После активации каждой задачи на нее назначается исполнитель. Исполнитель добавляется в список для рассылки оповещений о новых задачах. Рассылка осуществляется всем пользователям из списка каждые 60 секунд.</text:p>
      <text:p text:style-name="Text_20_body"><text:span text:style-name="PluginODTAutoStyle_Text_41">Настройка: </text:span> <text:line-break/></text:p>
      <text:p text:style-name="Text_20_body">Нажмите пункт меню "Администрирование", подпункт "Назначенные задания". Заполните поля формы: <text:line-break/> Defined By: <text:span text:style-name="Source_20_Text">Bean</text:span> <text:line-break/> Bean Name: <text:span text:style-name="Source_20_Text">cuba_Emailer</text:span> <text:line-break/> Method Nmae: <text:span text:style-name="Source_20_Text">processQueuedEmails()</text:span> <text:line-break/> Sheduling Type: <text:span text:style-name="Source_20_Text">Period</text:span> <text:line-break/> Cron Expression: <text:span text:style-name="Source_20_Text">60</text:span> <text:line-break/> Singleton: <text:span text:style-name="Source_20_Text">V</text:span></text:p>
      <text:p text:style-name="Text_20_body"><draw:frame draw:style-name="media" draw:name="12" text:anchor-type="as-char" draw:z-index="12" svg:width="29.871458333333cm" style:rel-width="100%" svg:height="10.768541666667cm" style:rel-height="scale"><draw:image xlink:href="Pictures/2cc41e11747e0f72e9549ca3f474950d.png" xlink:type="simple" xlink:show="embed" xlink:actuate="onLoad"/></draw:frame></text:p>
      <text:p text:style-name="Text_20_body">Пример содержимого письма: <text:line-break/> <draw:frame draw:style-name="media" draw:name="13" text:anchor-type="as-char" draw:z-index="13" svg:width="19.235208333333cm" style:rel-width="100%" svg:height="6.0854166666667cm" style:rel-height="scale"><draw:image xlink:href="Pictures/1c51b67a06edc12942f8ec3317325dc5.png" xlink:type="simple" xlink:show="embed" xlink:actuate="onLoad"/></draw:frame></text:p>
      <text:h text:style-name="Heading_20_4" text:outline-level="4"><text:bookmark-start text:name="__RefHeading___отправка_оповещений_назначенным_по_задачам_33"/><text:bookmark-start text:name="отправка_оповещений_назначенным_по_задачам"/>Отправка оповещений назначенным по задачам<text:bookmark-end text:name="__RefHeading___отправка_оповещений_назначенным_по_задачам_33"/><text:bookmark-end text:name="отправка_оповещений_назначенным_по_задачам"/></text:h>
      <text:p text:style-name="Horizontal_20_Line"/>
      <text:p text:style-name="Text_20_body"><text:span text:style-name="PluginODTAutoStyle_Text_42"> Описание: </text:span> <text:line-break/> Если у пользователя нет просроченных задач, то ему отправляется весь список задач каждый понедельник. <text:line-break/> Если есть просроченные задачи или задачи близкие к крайнему сроку, то оповещения отправляются каждое утро в 9:00.</text:p>
      <text:p text:style-name="Text_20_body">Пример содержимого письма:</text:p>
      <text:p text:style-name="Text_20_body"><draw:frame draw:style-name="media" draw:name="14" text:anchor-type="as-char" draw:z-index="14" svg:width="15.875cm" svg:height="13.229166666667cm"><draw:image xlink:href="Pictures/17c9c630ad9609218a39c88f74455e71.png" xlink:type="simple" xlink:show="embed" xlink:actuate="onLoad"/></draw:frame></text:p>
      <text:list text:style-name="List_20_1" text:continue-numbering="false">
        <text:list-item>
          <text:p text:style-name="List_20_1_Content_First"> <text:span text:style-name="Strong_20_Emphasis">Всего задач</text:span> – все активные задачи из бизнес-процессов, где пользователь является исполнителем.</text:p>
        </text:list-item>
        <text:list-item>
          <text:p text:style-name="List_20_1_Content"> <text:span text:style-name="Strong_20_Emphasis">Близкие к крайнему сроку</text:span> – отбираются задачи, у которых:</text:p>
          <text:list text:style-name="List_20_1">
            <text:list-item>
              <text:p text:style-name="List_20_1_Content"> крайний срок (<text:span text:style-name="Source_20_Text">dueDate</text:span>) <text:span text:style-name="Strong_20_Emphasis">≥ сегодня</text:span> (не просрочен)</text:p>
            </text:list-item>
            <text:list-item>
              <text:p text:style-name="List_20_1_Content"> и крайний срок <text:span text:style-name="Strong_20_Emphasis">≤ сегодня + N дней</text:span> (N = <text:span text:style-name="Source_20_Text">ru.od.notify_before_days - свойство приложения</text:span>).</text:p>
            </text:list-item>
          </text:list>
        </text:list-item>
        <text:list-item>
          <text:p text:style-name="List_20_1_Content"> <text:span text:style-name="Strong_20_Emphasis">Просроченные</text:span> – задачи, у которых крайний срок уже наступил (строго раньше сегодня), либо срок не задан.</text:p>
        </text:list-item>
        <text:list-item>
          <text:p text:style-name="List_20_1_Content"> <text:span text:style-name="Strong_20_Emphasis">Всего действий</text:span> – берутся все отчёты о выполнении действий (не Действия!), у которых:</text:p>
          <text:list text:style-name="List_20_1">
            <text:list-item>
              <text:p text:style-name="List_20_1_Content"> статус «В работе»,</text:p>
            </text:list-item>
            <text:list-item>
              <text:p text:style-name="List_20_1_Content"> текущий пользователь – ответственный в действии (Action).</text:p>
            </text:list-item>
          </text:list>
        </text:list-item>
        <text:list-item>
          <text:p text:style-name="List_20_1_Content"> <text:span text:style-name="Strong_20_Emphasis">Близкие к крайнему сроку</text:span> – отбираются из "Всего действий", у которых одновременно:</text:p>
          <text:list text:style-name="List_20_1">
            <text:list-item>
              <text:p text:style-name="List_20_1_Content"> крайний срок у действия (Action) <text:span text:style-name="Strong_20_Emphasis">не раньше сегодня</text:span> (то есть будущий или сегодняшний),</text:p>
            </text:list-item>
            <text:list-item>
              <text:p text:style-name="List_20_1_Content"> и <text:span text:style-name="Strong_20_Emphasis">сегодня &gt; крайний срок</text:span> у действия (Action) <text:span text:style-name="Strong_20_Emphasis">− N</text:span> (то есть дедлайн наступит раньше, чем через N дней, если считать от сегодня).</text:p>
            </text:list-item>
          </text:list>
        </text:list-item>
        <text:list-item>
          <text:p text:style-name="List_20_1_Content"> <text:span text:style-name="Strong_20_Emphasis">Просроченные</text:span> – отбираются из "Всего действий", у которых:</text:p>
          <text:list text:style-name="List_20_1">
            <text:list-item>
              <text:p text:style-name="List_20_1_Content"> крайний срок у действия (Action) не задан (<text:span text:style-name="Source_20_Text">dueDate == null</text:span>), либо</text:p>
            </text:list-item>
            <text:list-item>
              <text:p text:style-name="List_20_1_Content_Last"> крайний срок у действия (Action) уже прошёл (строго раньше сегодня).</text:p>
            </text:list-item>
          </text:list>
        </text:list-item>
      </text:list>
      <text:p text:style-name="Text_20_body">Как настроить крайний срок задачи (TaskData):</text:p>
      <text:list text:style-name="Numbering_20_1" text:continue-numbering="false">
        <text:list-item>
          <text:p text:style-name="Numbering_20_1_Content_First"> В диаграмме процесса (BProc - Process Definition) нажать на пользовательскую задачу</text:p>
        </text:list-item>
        <text:list-item>
          <text:p text:style-name="Numbering_20_1_Content_Last"> В поле "Due date" справа указать значение</text:p>
        </text:list-item>
      </text:list>
      <text:p text:style-name="Text_20_body">Крайний срок будет рассчитываться как дата и время создания этой задачи (когда она назначается пользователю) + значение, указанное в "Due date"</text:p>
      <text:p text:style-name="Text_20_body">Доступные значения для поля "Due date":</text:p>
      <text:list text:style-name="Numbering_20_1" text:continue-numbering="false">
        <text:list-item>
          <text:p text:style-name="Numbering_20_1_Content_First"> <text:span text:style-name="Strong_20_Emphasis"><text:span text:style-name="Source_20_Text">PT5M</text:span></text:span> — 5 минут.</text:p>
        </text:list-item>
        <text:list-item>
          <text:p text:style-name="Numbering_20_1_Content"> <text:span text:style-name="Strong_20_Emphasis"><text:span text:style-name="Source_20_Text">PT3H</text:span></text:span> — 3 часа.</text:p>
        </text:list-item>
        <text:list-item>
          <text:p text:style-name="Numbering_20_1_Content"> <text:span text:style-name="Strong_20_Emphasis"><text:span text:style-name="Source_20_Text">P2D</text:span></text:span> — 2 дня.</text:p>
        </text:list-item>
        <text:list-item>
          <text:p text:style-name="Numbering_20_1_Content"> <text:span text:style-name="Strong_20_Emphasis"><text:span text:style-name="Source_20_Text">P1W</text:span></text:span> — 1 неделя.</text:p>
        </text:list-item>
        <text:list-item>
          <text:p text:style-name="Numbering_20_1_Content"> <text:span text:style-name="Strong_20_Emphasis"><text:span text:style-name="Source_20_Text">P1M</text:span></text:span> — 1 месяц.</text:p>
        </text:list-item>
        <text:list-item>
          <text:p text:style-name="Numbering_20_1_Content_Last"> <text:span text:style-name="Strong_20_Emphasis"><text:span text:style-name="Source_20_Text">P1DT12H</text:span></text:span> — 1 день и 12 часов.</text:p>
        </text:list-item>
      </text:list>
      <text:p text:style-name="Text_20_body">Каждый символ имеет строгое значение:</text:p>
      <text:list text:style-name="List_20_1" text:continue-numbering="false">
        <text:list-item>
          <text:p text:style-name="List_20_1_Content_First"> <text:span text:style-name="Strong_20_Emphasis"><text:span text:style-name="Source_20_Text">P</text:span> (Period / Период)</text:span> — обязательный символ <text:span text:style-name="Strong_20_Emphasis">в самом начале</text:span> строки. Он сообщает движку, что дальше идет описание периода (дни, месяцы, годы).</text:p>
        </text:list-item>
        <text:list-item>
          <text:p text:style-name="List_20_1_Content_Last"> <text:span text:style-name="Strong_20_Emphasis"><text:span text:style-name="Source_20_Text">T</text:span> (Time / Время)</text:span> — обязательный символ-разделитель <text:span text:style-name="Strong_20_Emphasis">в середине</text:span> строки. Он отделяет даты от часов, минут и секунд. Все, что идет <text:span text:style-name="Emphasis">после</text:span> <text:span text:style-name="Source_20_Text">T</text:span>, относится ко времени суток.</text:p>
        </text:list-item>
      </text:list>
      <text:p text:style-name="Text_20_body">Остальные буквы обозначают конкретные единицы времени и ставятся <text:span text:style-name="Strong_20_Emphasis">после</text:span> соответствующего числа:</text:p>
      <text:p text:style-name="Text_20_body">В секции даты (до буквы <text:span text:style-name="Source_20_Text">T</text:span>):</text:p>
      <text:list text:style-name="List_20_1" text:continue-numbering="false">
        <text:list-item>
          <text:p text:style-name="List_20_1_Content_First"> <text:span text:style-name="Strong_20_Emphasis"><text:span text:style-name="Source_20_Text">Y</text:span></text:span> (Year) — Годы</text:p>
        </text:list-item>
        <text:list-item>
          <text:p text:style-name="List_20_1_Content"> <text:span text:style-name="Strong_20_Emphasis"><text:span text:style-name="Source_20_Text">M</text:span></text:span> (Month) — Месяцы</text:p>
        </text:list-item>
        <text:list-item>
          <text:p text:style-name="List_20_1_Content"> <text:span text:style-name="Strong_20_Emphasis"><text:span text:style-name="Source_20_Text">W</text:span></text:span> (Week) — Недели</text:p>
        </text:list-item>
        <text:list-item>
          <text:p text:style-name="List_20_1_Content_Last"> <text:span text:style-name="Strong_20_Emphasis"><text:span text:style-name="Source_20_Text">D</text:span></text:span> (Day) — Дни</text:p>
        </text:list-item>
      </text:list>
      <text:p text:style-name="Text_20_body">В секции времени (после буквы <text:span text:style-name="Source_20_Text">T</text:span>):</text:p>
      <text:list text:style-name="List_20_1" text:continue-numbering="false">
        <text:list-item>
          <text:p text:style-name="List_20_1_Content_First"> <text:span text:style-name="Strong_20_Emphasis"><text:span text:style-name="Source_20_Text">H</text:span></text:span> (Hour) — Часы</text:p>
        </text:list-item>
        <text:list-item>
          <text:p text:style-name="List_20_1_Content"> <text:span text:style-name="Strong_20_Emphasis"><text:span text:style-name="Source_20_Text">M</text:span></text:span> (Minute) — Минуты <text:span text:style-name="Emphasis">(обратите внимание: буква <text:span text:style-name="Source_20_Text">M</text:span> до <text:span text:style-name="Source_20_Text">T</text:span> — это месяцы, а после <text:span text:style-name="Source_20_Text">T</text:span> — минуты)</text:span></text:p>
        </text:list-item>
        <text:list-item>
          <text:p text:style-name="List_20_1_Content_Last"> <text:span text:style-name="Strong_20_Emphasis"><text:span text:style-name="Source_20_Text">S</text:span></text:span> (Second) — Секунды</text:p>
        </text:list-item>
      </text:list>
      <text:p text:style-name="Text_20_body"><text:span text:style-name="PluginODTAutoStyle_Text_43">Настройка: </text:span> <text:line-break/> Нажмите пункт меню "Администрирование", подпункт "Назначенные задания". Заполните поля формы: <text:line-break/> Defined By: <text:span text:style-name="Source_20_Text">Bean</text:span> <text:line-break/> Bean Name: <text:span text:style-name="Source_20_Text">odgassist5_TasksReportService</text:span> <text:line-break/> Method Nmae: <text:span text:style-name="Source_20_Text">sendTaskStatesToAllUsers</text:span> <text:line-break/> Sheduling Type: <text:span text:style-name="Source_20_Text">Cron</text:span> <text:line-break/> Cron Expression: <text:span text:style-name="Source_20_Text">0 0 9  * * *</text:span></text:p>
      <text:p text:style-name="Text_20_body"><draw:frame draw:style-name="media" draw:name="15" text:anchor-type="as-char" draw:z-index="15" svg:width="21.166666666667cm" style:rel-width="100%" svg:height="6.8608044164038cm" style:rel-height="scale"><draw:image xlink:href="Pictures/aacc898dd9ef6ae01fcd924307fcfba4.png" xlink:type="simple" xlink:show="embed" xlink:actuate="onLoad"/></draw:frame></text:p>
      <text:h text:style-name="Heading_20_4" text:outline-level="4"><text:bookmark-start text:name="__RefHeading___отправка_оповещений_по_действиям_34"/><text:bookmark-start text:name="отправка_оповещений_по_действиям"/>Отправка оповещений по действиям<text:bookmark-end text:name="__RefHeading___отправка_оповещений_по_действиям_34"/><text:bookmark-end text:name="отправка_оповещений_по_действиям"/></text:h>
      <text:p text:style-name="Text_20_body"><text:span text:style-name="PluginODTAutoStyle_Text_44"> Описание: </text:span> <text:line-break/> В список на отправку попадают отчеты:</text:p>
      <text:list text:style-name="List_20_1" text:continue-numbering="false">
        <text:list-item>
          <text:p text:style-name="List_20_1_Content_First"> крайний срок выполнения сегодня</text:p>
        </text:list-item>
        <text:list-item>
          <text:p text:style-name="List_20_1_Content"> крайний срок выполнения наступит через <text:span text:style-name="Source_20_Text">ru.od.notify_before_days</text:span></text:p>
        </text:list-item>
        <text:list-item>
          <text:p text:style-name="List_20_1_Content_Last"> просроченные действия</text:p>
        </text:list-item>
      </text:list>
      <text:p text:style-name="Text_20_body"><text:span text:style-name="Source_20_Text">ru.od.notify_before_days</text:span> - параметр, который хранит количество дней. (Уведомить за n дней). <text:line-break/> Настройка производится через пункт меню "Администрирование", подпункт "Свойства приложения". <text:line-break/> В поле "Поиск по имени свойства" ввести:  <text:span text:style-name="Source_20_Text">ru.od.notify_before_days</text:span> <text:line-break/></text:p>
      <text:p text:style-name="Text_20_body"><draw:frame draw:style-name="media" draw:name="16" text:anchor-type="as-char" draw:z-index="16" svg:width="21.166666666667cm" style:rel-width="100%" svg:height="4.078133125325cm" style:rel-height="scale"><draw:image xlink:href="Pictures/98d45a66eeffb516580696c265a5bb27.png" xlink:type="simple" xlink:show="embed" xlink:actuate="onLoad"/></draw:frame></text:p>
      <text:p text:style-name="Text_20_body"><text:span text:style-name="PluginODTAutoStyle_Text_45">Настройка: </text:span> <text:line-break/> Нажмите пункт меню "Администрирование", подпункт "Назначенные задания". Заполните поля формы: <text:line-break/> Bean Name: <text:span text:style-name="Source_20_Text">odgassist5_TaskReportService</text:span> <text:line-break/> Method Nmae: <text:span text:style-name="Source_20_Text">notifyUserAboutOverdueActions</text:span></text:p>
      <text:p text:style-name="Text_20_body"><draw:frame draw:style-name="media" draw:name="17" text:anchor-type="as-char" draw:z-index="17" svg:width="21.166666666667cm" style:rel-width="100%" svg:height="7.8812056737589cm" style:rel-height="scale"><draw:image xlink:href="Pictures/a0cb8a44f2dda764482c8a67537025d5.png" xlink:type="simple" xlink:show="embed" xlink:actuate="onLoad"/></draw:frame></text:p>
      <text:h text:style-name="Heading_20_4" text:outline-level="4"><text:bookmark-start text:name="__RefHeading___отправка_оповещений_уведомление_руководителя_об_ознакомлениях_с_документами_сотрудников_35"/><text:bookmark-start text:name="отправка_оповещений_уведомление_руководителя_об_ознакомлениях_с_документами_сотрудников"/>Отправка оповещений "Уведомление руководителя об ознакомлениях с документами сотрудников"<text:bookmark-end text:name="__RefHeading___отправка_оповещений_уведомление_руководителя_об_ознакомлениях_с_документами_сотрудников_35"/><text:bookmark-end text:name="отправка_оповещений_уведомление_руководителя_об_ознакомлениях_с_документами_сотрудников"/></text:h>
      <text:p text:style-name="Text_20_body">Описание: <text:line-break/></text:p>
      <text:list text:style-name="List_20_1" text:continue-numbering="false">
        <text:list-item>
          <text:p text:style-name="List_20_1_Content_First"> Рутина, которая работает по крону.</text:p>
        </text:list-item>
        <text:list-item>
          <text:p text:style-name="List_20_1_Content"> Рутина отправляет почтовые уведомления "Начальнику подразделения" через заданный интервал времени. </text:p>
        </text:list-item>
        <text:list-item>
          <text:p text:style-name="List_20_1_Content_Last"> Почтовые уведомления содержат список сотрудников и список документов, с которыми они должны ознакомится.</text:p>
        </text:list-item>
      </text:list>
      <text:h text:style-name="Heading_20_5" text:outline-level="5"><text:bookmark-start text:name="__RefHeading___настройка_оповещения_36"/><text:bookmark-start text:name="настройка_оповещения"/>Настройка оповещения<text:bookmark-end text:name="__RefHeading___настройка_оповещения_36"/><text:bookmark-end text:name="настройка_оповещения"/></text:h>
      <text:p text:style-name="Text_20_body">Нажмите пункт пеню "Администрирование" -&gt; "Назначенные задания" -&gt; кнопка "Создать"</text:p>
      <text:list text:style-name="List_20_1" text:continue-numbering="false">
        <text:list-item>
          <text:p text:style-name="List_20_1_Content_First"> Defined By - <text:span text:style-name="Source_20_Text">Bean</text:span></text:p>
        </text:list-item>
        <text:list-item>
          <text:p text:style-name="List_20_1_Content"> Bean Name - <text:span text:style-name="Source_20_Text">odgassist5_TasksReportService</text:span></text:p>
        </text:list-item>
        <text:list-item>
          <text:p text:style-name="List_20_1_Content"> Method Name - <text:span text:style-name="Source_20_Text">notifyHeadAboutAcknowledgements(String nDays)</text:span></text:p>
        </text:list-item>
        <text:list-item>
          <text:p text:style-name="List_20_1_Content"> Method parameters - <text:span text:style-name="Source_20_Text">7</text:span></text:p>
        </text:list-item>
        <text:list-item>
          <text:p text:style-name="List_20_1_Content"> Scheduling Typr - <text:span text:style-name="Source_20_Text">Cron</text:span></text:p>
        </text:list-item>
        <text:list-item>
          <text:p text:style-name="List_20_1_Content"> Cron Expression - <text:span text:style-name="Source_20_Text">0 0 9 * * *</text:span></text:p>
        </text:list-item>
        <text:list-item>
          <text:p text:style-name="List_20_1_Content_Last"> Description - <text:span text:style-name="Source_20_Text"> уведомление о документах, с которыми сотрудники не были ознакомлены, из списка назначенных на ознакомление. Уведомление приходит начальнику подразделения. В уведомлении содержаться: список сотрудников и список документов, с которыми каждый из сотрудников не был ознакомлен.</text:span></text:p>
        </text:list-item>
      </text:list>
      <text:p text:style-name="Text_20_body"><draw:frame draw:style-name="media" draw:name="18" text:anchor-type="as-char" draw:z-index="18" svg:width="21.166666666667cm" style:rel-width="100%" svg:height="8.2585142613878cm" style:rel-height="scale"><draw:image xlink:href="Pictures/d8915595936878d73afbd40465d1abe0.png" xlink:type="simple" xlink:show="embed" xlink:actuate="onLoad"/></draw:frame></text:p>
      <text:p text:style-name="Text_20_body">После добавления задания необходимо не забыть его активировать.</text:p>
      <text:h text:style-name="Heading_20_5" text:outline-level="5"><text:bookmark-start text:name="__RefHeading___настройка_подразделений_для_оповещений_37"/><text:bookmark-start text:name="настройка_подразделений_для_оповещений"/>Настройка подразделений для оповещений<text:bookmark-end text:name="__RefHeading___настройка_подразделений_для_оповещений_37"/><text:bookmark-end text:name="настройка_подразделений_для_оповещений"/></text:h>
      <text:p text:style-name="Text_20_body">Руководители отмеченных подразделений будут получать рассылку.</text:p>
      <text:p text:style-name="Text_20_body">"odgAssist" -&gt; "Подразделения" -&gt; кнопка "Изменить"</text:p>
      <text:p text:style-name="Text_20_body">Установить отметку в чекбоксе "Получать уведомления об ознакомлениях"</text:p>
      <text:p text:style-name="Text_20_body"><draw:frame draw:style-name="media" draw:name="19" text:anchor-type="as-char" draw:z-index="19" svg:width="13.996458333333cm" svg:height="9.5779166666667cm"><draw:image xlink:href="Pictures/b2e7613215e89e05e7df6512bf226e9e.png" xlink:type="simple" xlink:show="embed" xlink:actuate="onLoad"/></draw:frame></text:p>
      <text:h text:style-name="Heading_20_4" text:outline-level="4"><text:bookmark-start text:name="__RefHeading___описание_полей_формы_настройки_назначенное_задание_38"/><text:bookmark-start text:name="описание_полей_формы_настройки_назначенное_задание"/>Описание полей формы настройки "Назначенное задание"<text:bookmark-end text:name="__RefHeading___описание_полей_формы_настройки_назначенное_задание_38"/><text:bookmark-end text:name="описание_полей_формы_настройки_назначенное_задание"/></text:h>
      <text:list text:style-name="List_20_1" text:continue-numbering="false">
        <text:list-item>
          <text:p text:style-name="List_20_1_Content_First"> Defined by - каким программным объектом реализуется задание. Возможные значения:</text:p>
          <text:list text:style-name="List_20_1">
            <text:list-item>
              <text:p text:style-name="List_20_1_Content"> Bean - задание реализуется методом бина Spring. Дополнительные атрибуты:</text:p>
            </text:list-item>
            <text:list-item>
              <text:p text:style-name="List_20_1_Content"> Bean name - имя бина. Бин отображается в списке и доступен для выбора, только если он объявлен в модуле core и у него есть интерфейс, содержащий подходящие для вызова из задания методы. Бины без интерфейса не поддерживаются.</text:p>
            </text:list-item>
          </text:list>
        </text:list-item>
        <text:list-item>
          <text:p text:style-name="List_20_1_Content"> Method name - метод интерфейса бина для выполнения. Метод должен либо не иметь параметров, либо иметь все параметры типа String. Тип результата должен быть либо void, либо String. В последнем случае результат выполнения будет сохранен в таблице выполнений (см. Log finish ниже).</text:p>
        </text:list-item>
        <text:list-item>
          <text:p text:style-name="List_20_1_Content"> Method parameters - параметры выбранного метода. Поддерживаются только параметры типа String.</text:p>
        </text:list-item>
        <text:list-item>
          <text:p text:style-name="List_20_1_Content"> Class - задание представляет собой класс, реализующий интерфейс java.util.concurrent.Callable. Класс должен иметь открытый конструктор без параметров. Дополнительные атрибуты:</text:p>
          <text:list text:style-name="List_20_1">
            <text:list-item>
              <text:p text:style-name="List_20_1_Content"> Class name - имя класса</text:p>
            </text:list-item>
          </text:list>
        </text:list-item>
        <text:list-item>
          <text:p text:style-name="List_20_1_Content"> Script - задание представляет собой скрипт Groovy. Скрипт выполняется через Scripting.runGroovyScript(). Дополнительные атрибуты:</text:p>
          <text:list text:style-name="List_20_1">
            <text:list-item>
              <text:p text:style-name="List_20_1_Content"> Script name - имя скрипта.</text:p>
            </text:list-item>
          </text:list>
        </text:list-item>
        <text:list-item>
          <text:p text:style-name="List_20_1_Content"> User name - имя пользователя, от имени которого будет выполняться задание. Если не задано, то задание будет выполнено от имени пользователя, указанного в свойстве приложения cuba.jmxUserLogin.</text:p>
        </text:list-item>
        <text:list-item>
          <text:p text:style-name="List_20_1_Content"> Singleton - признак, является ли задание синглтоном, т.е. выполняющимся только на одном сервере системы.</text:p>
        </text:list-item>
        <text:list-item>
          <text:p text:style-name="List_20_1_Content"> Scheduling type - способ планирования задачи:</text:p>
        </text:list-item>
        <text:list-item>
          <text:p text:style-name="List_20_1_Content"> Cron - с помощью Cron-выражения, представляющего собой последовательность из шести полей, разделенных пробелами: </text:p>
          <text:list text:style-name="List_20_1">
            <text:list-item>
              <text:p text:style-name="List_20_1_Content_Last"> секунда, минута, час, день, месяц, день недели. Месяц и день недели могут быть представлены первыми тремя буквами английского названия. Примеры выражений:</text:p>
            </text:list-item>
          </text:list>
        </text:list-item>
      </text:list>
      <text:p text:style-name="Preformatted_20_Text">0 0 * * * * - начало каждого часа каждого дня.<text:line-break/>*/10 * * * * * - каждые 10 секунд.<text:line-break/>0 0 8-10 * * * - в 8, 9 и 10 часов каждого дня.<text:line-break/>0 0/30 8-10 * * * - 8:00, 8:30, 9:00, 9:30 и 10 часов каждого дня.<text:line-break/>0 0 9-17 * * MON-FRI - каждый час с 9 до 17 по рабочим дням.<text:line-break/>0 0 0 7 1 ? - каждое Рождество в полночь.</text:p>
      <text:list text:style-name="List_20_1" text:continue-numbering="false">
        <text:list-item>
          <text:p text:style-name="List_20_1_Content_First"> Period - с помощью интервала между выполнениями.</text:p>
        </text:list-item>
        <text:list-item>
          <text:p text:style-name="List_20_1_Content"> Fixed Delay - задача будет запускаться с указанной в Period задержкой после окончания предыдущего выполнения.</text:p>
        </text:list-item>
        <text:list-item>
          <text:p text:style-name="List_20_1_Content"> Period - период или задержка запуска задания в секундах если Scheduling type установлен в Period или Fixed Delay.</text:p>
        </text:list-item>
        <text:list-item>
          <text:p text:style-name="List_20_1_Content_Last"> Start date - дата/время первого запуска для Scheduling type = Period. Если не установлено, то задание запускается сразу при старте сервера. Если установлено, то задание запускается в момент startDate + period * N, где N - целое число.</text:p>
        </text:list-item>
      </text:list>
      <text:p text:style-name="Text_20_body">Start date имеет смысл указывать только для "нечастых" заданий - раз в 1 час, 1 сутки и т.п.</text:p>
      <text:list text:style-name="List_20_1" text:continue-numbering="false">
        <text:list-item>
          <text:p text:style-name="LastListParagraph_List_20_1_Content_First"> Timeout - время в секундах, по истечении которого считается, что задание закончило выполнение, независимо от того, есть ли информация о завершении задания, или нет. Если timeout не задан явно, он принимается равным 3 часам.</text:p>
        </text:list-item>
      </text:list>
      <text:p text:style-name="Text_20_body">Для Singleton-задач в кластерном деплойменте рекомендуется всегда устанавливать таймаут в реалистичное значение. Если останавливается узел кластера, выполняющий задачу, то при стандартном значении другие узлы кластера будут ждать 3 часа перед тем, как запустить задачу снова.</text:p>
      <text:list text:style-name="List_20_1" text:continue-numbering="false">
        <text:list-item>
          <text:p text:style-name="LastListParagraph_List_20_1_Content_First"> Time frame - в случае заданного Start date или Cron expression определяет временное окно в секундах, в течение которого будет запущено задание, если время startDate + period * N прошло. Если Time frame не задано явно, оно принимается равным period / 2.</text:p>
        </text:list-item>
      </text:list>
      <text:p text:style-name="Text_20_body">Если Start date не указано, то Time frame не принимается во внимание, т.е. задание будет запущено в любое время после прохождения промежутка времени Period после предыдущего выполнения задания.</text:p>
      <text:list text:style-name="List_20_1" text:continue-numbering="false">
        <text:list-item>
          <text:p text:style-name="List_20_1_Content_First"> Start delay - задержка выполнения в секундах после запуска сервера и активации выполнения задач. Используйте данный параметр для тяжелых задач, если вы считаете что они тормозят запуск сервера.</text:p>
        </text:list-item>
        <text:list-item>
          <text:p text:style-name="List_20_1_Content_Last"> Permitted servers - список перечисленных через запятую идентификаторов серверов, на которых возможен запуск данного задания. Если список не задан, то задание может выполняться на любом сервере.</text:p>
        </text:list-item>
      </text:list>
      <text:p text:style-name="Text_20_body">Для синглтон-заданий порядок перечисления серверов указывает их приоритет - первый имеет больший приоритет чем последний. Сервер с большим приоритетом перехватит выполнение синглтона следующим образом: если сервер с большим приоритетом обнаруживает, что предыдущий раз задание было выполнено сервером с меньшим приоритетом, то он запускает задание независимо от того, пройден ли Period или нет. Приоритет серверов работает только в случае Scheduling type равного Period и  не указанного атрибута Start date. В противном случае, старт происходит в  одно и то же время, и перехват невозможен.</text:p>
      <text:list text:style-name="List_20_1" text:continue-numbering="false">
        <text:list-item>
          <text:p text:style-name="LastListParagraph_List_20_1_Content_First"> Log start - признак регистрации факта запуска задания в таблице SYS_SCHEDULED_EXECUTION, соответствующей сущности ScheduledExecution.</text:p>
        </text:list-item>
      </text:list>
      <text:p text:style-name="Text_20_body">Если задание является синглтоном, то в текущей реализации регистрация факта запуска производится в любом случае, независимо от данного признака.</text:p>
      <text:list text:style-name="List_20_1" text:continue-numbering="false">
        <text:list-item>
          <text:p text:style-name="LastListParagraph_List_20_1_Content_First"> Log finish - признак регистрации факта завершения задания в таблице SYS_SCHEDULED_EXECUTION, соответствующей сущности ScheduledExecution.</text:p>
        </text:list-item>
      </text:list>
      <text:p text:style-name="Text_20_body">Если задание является синглтоном, то в текущей реализации регистрация факта завершения производится в любом случае, независимо от данного признака.</text:p>
      <text:list text:style-name="List_20_1" text:continue-numbering="false">
        <text:list-item>
          <text:p text:style-name="LastListParagraph_List_20_1_Content_First"> Description - произвольное текстовое описание задания.</text:p>
        </text:list-item>
      </text:list>
      <text:p text:style-name="Text_20_body">Задание также имеет признак активности, который устанавливается в экране списка заданий. Неактивные задания не запускаются.</text:p>
      <text:h text:style-name="Heading_20_4" text:outline-level="4"><text:bookmark-start text:name="__RefHeading___настройка_времени_жизни_пользовательской_сессии_39"/><text:bookmark-start text:name="настройка_времени_жизни_пользовательской_сессии"/>Настройка времени жизни пользовательской сессии<text:bookmark-end text:name="__RefHeading___настройка_времени_жизни_пользовательской_сессии_39"/><text:bookmark-end text:name="настройка_времени_жизни_пользовательской_сессии"/></text:h>
      <text:p text:style-name="Text_20_body"><text:span text:style-name="PluginODTAutoStyle_Text_46"> Описание: </text:span> <text:line-break/> При необходимости можно настроить время жизни пользовательской сессии, по окончании которого пользователь будет автоматически разлогинен и соединение с приложением будет разорвано.</text:p>
      <text:p text:style-name="Text_20_body"><text:span text:style-name="PluginODTAutoStyle_Text_47"> Настройка: </text:span> <text:line-break/> Откройте файл конфигурации приложения local.web-app.properties <text:line-break/> Добавьте свойство "cuba.httpSessionExpirationTimeoutSec = 30" <text:line-break/> Укажите требуемое количество секунд. Добавьте свойство "cuba.web.uiHeartbeatIntervalSec" <text:line-break/></text:p>
      <text:list text:style-name="List_20_1" text:continue-numbering="false">
        <text:list-item>
          <text:p text:style-name="List_20_1_Content_First"> 0 - включено</text:p>
        </text:list-item>
        <text:list-item>
          <text:p text:style-name="List_20_1_Content_Last"> 1 - отключено</text:p>
        </text:list-item>
      </text:list>
      <text:h text:style-name="Heading_20_4" text:outline-level="4"><text:bookmark-start text:name="__RefHeading___блокировка_пользователя_неудачные_попытки_авторизации_40"/><text:bookmark-start text:name="блокировка_пользователя_неудачные_попытки_авторизации"/>Блокировка пользователя, неудачные попытки авторизации<text:bookmark-end text:name="__RefHeading___блокировка_пользователя_неудачные_попытки_авторизации_40"/><text:bookmark-end text:name="блокировка_пользователя_неудачные_попытки_авторизации"/></text:h>
      <text:p text:style-name="Text_20_body"><text:span text:style-name="PluginODTAutoStyle_Text_48"> Описание: </text:span> <text:line-break/> Приложение позволяет настроить блокировку учетной записи пользователя после нескольких неудачных попыток ввода логина и пароля. <text:line-break/> Защите от брутфорс-атак.</text:p>
      <text:p text:style-name="Text_20_body"><text:span text:style-name="PluginODTAutoStyle_Text_49"> Настройка: </text:span><text:line-break/> Нажмите пункт меню "Администрирование", подпункт "Свойства приложения". <text:line-break/> В поле "Поиск по имени свойства" введите "brute" <text:line-break/> Отобразятся три свойства:</text:p>
      <text:list text:style-name="List_20_1" text:continue-numbering="false">
        <text:list-item>
          <text:p text:style-name="List_20_1_Content_First"> bruteForceProtection.maxLoginAttemptsNumber - в свойстве указывается количество попыток</text:p>
        </text:list-item>
        <text:list-item>
          <text:p text:style-name="List_20_1_Content"> cuba.bruteForceProtection.blockIntervalSec - здесь указывается время в секундах, на которое блокируется пользователь, в случае нескольких неудачных попыток ввода логина/пароля</text:p>
        </text:list-item>
        <text:list-item>
          <text:p text:style-name="List_20_1_Content_Last"> cuba.bruteForceProtection.enabled - это свойство для включения или отключения защиты от перебора паролей.</text:p>
        </text:list-item>
      </text:list>
      <text:h text:style-name="Heading_20_4" text:outline-level="4"><text:bookmark-start text:name="__RefHeading___настройки_требований_сложности_пароля_временного_интервала_смены_пароля_41"/><text:bookmark-start text:name="настройки_требований_сложности_пароля_временного_интервала_смены_пароля"/>Настройки требований сложности пароля, временного интервала смены пароля<text:bookmark-end text:name="__RefHeading___настройки_требований_сложности_пароля_временного_интервала_смены_пароля_41"/><text:bookmark-end text:name="настройки_требований_сложности_пароля_временного_интервала_смены_пароля"/></text:h>
      <text:p text:style-name="Text_20_body"><text:span text:style-name="PluginODTAutoStyle_Text_50"> Описание </text:span> <text:line-break/> Приложение позволяет настроить требования для сложности пароля (запретить использовать простые пароли), а также настроить временной интервал смены пароля.</text:p>
      <text:p text:style-name="Text_20_body"><text:span text:style-name="PluginODTAutoStyle_Text_51"> Настройка </text:span> <text:line-break/> Нажмите пункт меню "Администрирование", подпункт "Свойства приложения". <text:line-break/></text:p>
      <text:p text:style-name="Text_20_body">Для настройки сложности пароля используется свойство "cuba.passwordPolicyEnabled" <text:line-break/> В поле "Поиск по имени свойства" введите его. <text:line-break/> Откройте запись двойным кликом и измените значение.</text:p>
      <text:list text:style-name="List_20_1" text:continue-numbering="false">
        <text:list-item>
          <text:p text:style-name="List_20_1_Content_First"> true  - включено</text:p>
        </text:list-item>
        <text:list-item>
          <text:p text:style-name="List_20_1_Content_Last"> false - выключено</text:p>
        </text:list-item>
      </text:list>
      <text:p text:style-name="Text_20_body">Для настройки времени интервала смены пароля используется свойство "ru.od.number_of_days_to_change_password" <text:line-break/> В поле "Поиск по имени свойства" введите его. <text:line-break/> Откройте запись двойным кликом и измените значение. По умолчанию 90 дней.</text:p>
      <text:p text:style-name="Text_20_body"><text:span text:style-name="PluginODTAutoStyle_Text_52"> End article </text:span></text:p>
      <text:h text:style-name="Heading_20_4" text:outline-level="4"><text:bookmark-start text:name="__RefHeading___проверка_сроков_актуальности_документов_42"/><text:bookmark-start text:name="проверка_сроков_актуальности_документов"/>Проверка сроков актуальности документов<text:bookmark-end text:name="__RefHeading___проверка_сроков_актуальности_документов_42"/><text:bookmark-end text:name="проверка_сроков_актуальности_документов"/></text:h>
      <text:p text:style-name="Horizontal_20_Line"/>
      <text:p text:style-name="Text_20_body">Рутина по проверке сроков актуальности версий документов. <text:line-break/> Выполняется по крону каждый день в 1:30. (время можно изменить).<text:line-break/></text:p>
      <text:p text:style-name="Text_20_body"><text:span text:style-name="Emphasis">Действия рутины:</text:span> <text:line-break/> Формируется список всех версий документов у которых дата "Актуален до" закончилась вчерашним днем. <text:line-break/> Изменяется статус этих версий на "Архив", сами версии перемещается в архив. <text:line-break/> Затем в каждом документе ищется версия документа у которой дата актуальности "сегодня" и если такая есть, то ставит ее как "Текущая версия" документа. <text:line-break/> Если у документа срок начала актуальности уже прошел, то рутина его не обработает и  потребуется вручную изменить статус такого документа на "Согласован". А предыдущую версию отправить в "Архив".</text:p>
      <text:p text:style-name="Text_20_body">Если у документа не было текущей версии. Рутина установит "Текущей версией" первую версию документа.</text:p>
      <text:p text:style-name="Text_20_body"><text:span text:style-name="Emphasis">Настройка:</text:span> <text:line-break/></text:p>
      <text:p text:style-name="Text_20_body">Нажмите пункт меню «Администрирование», подпункт «Назначенные задания». Нажмите кнопку "Создать". <text:line-break/> В окне "Назначенное задание"  заполните поля согласно таблице:</text:p>
      <table:table table:style-name="Table">
        <table:table-column/>
        <table:table-column/>
        <table:table-column/>
        <table:table-column/>
        <table:table-row>
          <table:table-cell office:value-type="string" table:style-name="tablecell">
            <text:p text:style-name="tablealignleft"> <text:span text:style-name="Strong_20_Emphasis">Название поля</text:span>  </text:p>
          </table:table-cell>
          <table:table-cell office:value-type="string" table:style-name="tablecell">
            <text:p text:style-name="tablealigncenter">  <text:span text:style-name="Strong_20_Emphasis">Значение</text:span>  </text:p>
          </table:table-cell>
          <table:table-cell office:value-type="string" table:style-name="tablecell">
            <text:p text:style-name="tablealignleft"> <text:span text:style-name="Strong_20_Emphasis">Название поля</text:span>  </text:p>
          </table:table-cell>
          <table:table-cell office:value-type="string" table:style-name="tablecell">
            <text:p text:style-name="tablealigncenter">  <text:span text:style-name="Strong_20_Emphasis">Значение</text:span>  </text:p>
          </table:table-cell>
        </table:table-row>
        <table:table-row>
          <table:table-cell office:value-type="string" table:style-name="tablecell">
            <text:p text:style-name="tablealignleft"> Defined by  </text:p>
          </table:table-cell>
          <table:table-cell office:value-type="string" table:style-name="tablecell">
            <text:p text:style-name="tablealignleft"> Bean  </text:p>
          </table:table-cell>
          <table:table-cell office:value-type="string" table:style-name="tablecell">
            <text:p text:style-name="tablealignleft"> User Name  </text:p>
          </table:table-cell>
          <table:table-cell office:value-type="string" table:style-name="tablecell"/>
        </table:table-row>
        <table:table-row>
          <table:table-cell office:value-type="string" table:style-name="tablecell">
            <text:p text:style-name="tablealignleft"> Bean Name  </text:p>
          </table:table-cell>
          <table:table-cell office:value-type="string" table:style-name="tablecell">
            <text:p text:style-name="tablealignleft"> odgassist5_DocumentService  </text:p>
          </table:table-cell>
          <table:table-cell office:value-type="string" table:style-name="tablecell">
            <text:p text:style-name="tablealignleft"> Singleton  </text:p>
          </table:table-cell>
          <table:table-cell office:value-type="string" table:style-name="tablecell"/>
        </table:table-row>
        <table:table-row>
          <table:table-cell office:value-type="string" table:style-name="tablecell">
            <text:p text:style-name="tablealignleft"> Method Name  </text:p>
          </table:table-cell>
          <table:table-cell office:value-type="string" table:style-name="tablecell">
            <text:p text:style-name="tablealignleft"> checkActualDocumentVersion()  </text:p>
          </table:table-cell>
          <table:table-cell office:value-type="string" table:style-name="tablecell">
            <text:p text:style-name="tablealignleft"> Permited Servers  </text:p>
          </table:table-cell>
          <table:table-cell office:value-type="string" table:style-name="tablecell"/>
        </table:table-row>
        <table:table-row>
          <table:table-cell office:value-type="string" table:style-name="tablecell">
            <text:p text:style-name="tablealignleft"> Scheduling Type  </text:p>
          </table:table-cell>
          <table:table-cell office:value-type="string" table:style-name="tablecell">
            <text:p text:style-name="tablealignleft"> Cron  </text:p>
          </table:table-cell>
          <table:table-cell office:value-type="string" table:style-name="tablecell">
            <text:p text:style-name="tablealignleft"> Log Start  </text:p>
          </table:table-cell>
          <table:table-cell office:value-type="string" table:style-name="tablecell"/>
        </table:table-row>
        <table:table-row>
          <table:table-cell office:value-type="string" table:style-name="tablecell">
            <text:p text:style-name="tablealignleft"> Cron Expression  </text:p>
          </table:table-cell>
          <table:table-cell office:value-type="string" table:style-name="tablecell">
            <text:p text:style-name="tablealignleft"> 0 30 1 * * *  </text:p>
          </table:table-cell>
          <table:table-cell office:value-type="string" table:style-name="tablecell">
            <text:p text:style-name="tablealignleft"> Log finis  </text:p>
          </table:table-cell>
          <table:table-cell office:value-type="string" table:style-name="tablecell"/>
        </table:table-row>
        <table:table-row>
          <table:table-cell office:value-type="string" table:style-name="tablecell">
            <text:p text:style-name="tablealignleft"> Timeout, sec  </text:p>
          </table:table-cell>
          <table:table-cell office:value-type="string" table:style-name="tablecell"/>
          <table:table-cell office:value-type="string" table:style-name="tablecell">
            <text:p text:style-name="tablealignleft"> Description  </text:p>
          </table:table-cell>
          <table:table-cell office:value-type="string" table:style-name="tablecell"/>
        </table:table-row>
        <table:table-row>
          <table:table-cell office:value-type="string" table:style-name="tablecell">
            <text:p text:style-name="tablealignleft"> Time Frame, sec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t Delay, sec  </text:p>
          </table:table-cell>
          <table:table-cell office:value-type="string" table:style-name="tablecell"/>
          <table:table-cell office:value-type="string" table:style-name="tablecell"/>
          <table:table-cell office:value-type="string" table:style-name="tablecell"/>
        </table:table-row>
      </table:table>
      <text:p text:style-name="Text_20_body">Сверьте и отредактируйте при необходимости заполненные параметры согласно изображению выше. Если запись отсутствует, то нажмите кнопку «Добавить» и заполните форму как на изображении выше. После сохранения проверьте, что задание активировано. Если отметка не установлена, то выделите запись и нажмите «Активировать».</text:p>
      <text:h text:style-name="Heading_20_2" text:outline-level="2"><text:bookmark-start text:name="__RefHeading___просмотр_пользовательских_сессий_43"/><text:bookmark-start text:name="просмотр_пользовательских_сессий"/>Просмотр пользовательских сессий<text:bookmark-end text:name="__RefHeading___просмотр_пользовательских_сессий_43"/><text:bookmark-end text:name="просмотр_пользовательских_сессий"/></text:h>
      <text:p text:style-name="Horizontal_20_Line"/>
      <text:p text:style-name="Text_20_body">Нажмите пункт меню "Администрирование", подпункт "Журнал пользовательских сессий". В поле динамических фильтров нажмите "Добавить условие поиска".</text:p>
      <table:table table:style-name="Table">
        <table:table-column/>
        <table:table-row>
          <table:table-cell office:value-type="string" table:style-name="tablecell">
            <text:p text:style-name="tablealignleft"> <draw:frame draw:style-name="media" draw:name="20" text:anchor-type="as-char" draw:z-index="20" svg:width="11.033125cm" svg:height="15.107708333333cm"><draw:image xlink:href="Pictures/85cef041591f754357ad8a692cb7ca82.png" xlink:type="simple" xlink:show="embed" xlink:actuate="onLoad"/></draw:frame> </text:p>
          </table:table-cell>
        </table:table-row>
      </table:table>
      <text:p text:style-name="Text_20_body">После добавления фильтра выберите тип: <text:line-break/></text:p>
      <table:table table:style-name="Table">
        <table:table-column/>
        <table:table-row>
          <table:table-cell office:value-type="string" table:style-name="tablecell">
            <text:p text:style-name="tablealignleft"> <draw:frame draw:style-name="media" draw:name="21" text:anchor-type="as-char" draw:z-index="21" svg:width="16.8275cm" svg:height="12.567708333333cm"><draw:image xlink:href="Pictures/c945a0f0c162b7b041ceffc75c1b34c1.png" xlink:type="simple" xlink:show="embed" xlink:actuate="onLoad"/></draw:frame> </text:p>
          </table:table-cell>
        </table:table-row>
      </table:table>
      <text:p text:style-name="Text_20_body">Реестр отобразит все сессии. Далее для отображения только активных добавьте фильтр "Завершена"</text:p>
      <table:table table:style-name="Table">
        <table:table-column/>
        <table:table-row>
          <table:table-cell office:value-type="string" table:style-name="tablecell">
            <text:p text:style-name="tablealignleft"> <draw:frame draw:style-name="media" draw:name="22" text:anchor-type="as-char" draw:z-index="22" svg:width="16.271875cm" svg:height="14.102291666667cm"><draw:image xlink:href="Pictures/9c4f2f757f981d41c13c698146cb5522.png" xlink:type="simple" xlink:show="embed" xlink:actuate="onLoad"/></draw:frame> </text:p>
          </table:table-cell>
        </table:table-row>
      </table:table>
      <text:p text:style-name="Text_20_body">Также измените тип фильтра "Установлен" и выберите "Нет". <text:line-break/></text:p>
      <table:table table:style-name="Table">
        <table:table-column/>
        <table:table-row>
          <table:table-cell office:value-type="string" table:style-name="tablecell">
            <text:p text:style-name="tablealignleft"> <draw:frame draw:style-name="media" draw:name="23" text:anchor-type="as-char" draw:z-index="23" svg:width="18.25625cm" style:rel-width="100%" svg:height="4.4714583333333cm" style:rel-height="scale"><draw:image xlink:href="Pictures/dc64ef7dfba9723e75cce8acf21ab034.png" xlink:type="simple" xlink:show="embed" xlink:actuate="onLoad"/></draw:frame> </text:p>
          </table:table-cell>
        </table:table-row>
      </table:table>
      <text:h text:style-name="Heading_20_2" text:outline-level="2"><text:bookmark-start text:name="__RefHeading___создание_системного_пользователя_44"/><text:bookmark-start text:name="создание_системного_пользователя"/>Создание системного пользователя<text:bookmark-end text:name="__RefHeading___создание_системного_пользователя_44"/><text:bookmark-end text:name="создание_системного_пользователя"/></text:h>
      <text:p text:style-name="Horizontal_20_Line"/>
      <text:p text:style-name="Text_20_body">Логин системного пользователя указывается в local.app.properties Ключ cuba.jmxUserLogin. По умолчанию значение admin</text:p>
      <text:p text:style-name="Text_20_body">Порядок действий</text:p>
      <text:list text:style-name="Numbering_20_1" text:continue-numbering="false">
        <text:list-item>
          <text:p text:style-name="Numbering_20_1_Content_First"> В запущенном приложении перейти в меню Администрирование - Консоль JMX</text:p>
        </text:list-item>
        <text:list-item>
          <text:p text:style-name="Numbering_20_1_Content"> В поле Поиск по ObjectName ввести demo и нажать просмотреть MBean</text:p>
        </text:list-item>
        <text:list-item>
          <text:p text:style-name="Numbering_20_1_Content"> Найти метод createSystemUser()</text:p>
        </text:list-item>
        <text:list-item>
          <text:p text:style-name="Numbering_20_1_Content"> Нажать запустить</text:p>
        </text:list-item>
        <text:list-item>
          <text:p text:style-name="Numbering_20_1_Content"> Перейти в Администрирование - Пользователи</text:p>
        </text:list-item>
        <text:list-item>
          <text:p text:style-name="Numbering_20_1_Content"> Убедиться, что был создан пользователь system</text:p>
        </text:list-item>
        <text:list-item>
          <text:p text:style-name="Numbering_20_1_Content"> Сбросить пользователю пароль на 00000, чтобы создалась запись WebDavCridentials</text:p>
        </text:list-item>
        <text:list-item>
          <text:p text:style-name="Numbering_20_1_Content"> Теперь необходимо изменить свойство cuba.jmxUserLogin в файле который находится на сервере. Установит значение system.</text:p>
        </text:list-item>
        <text:list-item>
          <text:p text:style-name="Numbering_20_1_Content"> Перезапустить  приложение.</text:p>
        </text:list-item>
        <text:list-item>
          <text:p text:style-name="Numbering_20_1_Content"> Чтобы проверить достаточно, например, зарегистрировать тему обучения, и после ее утверждения в журнале изменения сущности убедится, что при изменение объектов на стороне сервера, пользователь указан system</text:p>
        </text:list-item>
        <text:list-item>
          <text:p text:style-name="Numbering_20_1_Content_Last"> cuba.jmxUserLogin = system</text:p>
        </text:list-item>
      </text:list>
      <text:h text:style-name="Heading_20_3" text:outline-level="3"><text:bookmark-start text:name="__RefHeading___проверка_времени_приложения_45"/><text:bookmark-start text:name="проверка_времени_приложения"/>Проверка времени приложения<text:bookmark-end text:name="__RefHeading___проверка_времени_приложения_45"/><text:bookmark-end text:name="проверка_времени_приложения"/></text:h>
      <text:p text:style-name="Horizontal_20_Line"/>
      <text:p text:style-name="Text_20_body">Создайте тестовую группу, проверьте в свойствах время ее создания. <text:line-break/> Если оно отлично от требуемого, но время на сервере настроено верно, то добавьте ключ временной зона в файл конфигурации supervisor.confd/файл_настройки.<text:line-break/> Пример: <text:line-break/></text:p>
      <text:p text:style-name="Preformatted_20_Text"> <text:line-break/>command=java -Xms3G -Xmx3G -jar -XX:+HeapDumpOnOutOfMemoryError -XX:HeapDumpPath=./ -XX:+ExitOnOutOfMemoryError -Duser.timezone=Europe/Moscow app.jar -port 9090</text:p>
      <text:h text:style-name="Heading_20_2" text:outline-level="2"><text:bookmark-start text:name="__RefHeading___блокировки_карточек_46"/><text:bookmark-start text:name="блокировки_карточек"/>Блокировки карточек<text:bookmark-end text:name="__RefHeading___блокировки_карточек_46"/><text:bookmark-end text:name="блокировки_карточек"/></text:h>
      <text:p text:style-name="Horizontal_20_Line"/>
      <text:p text:style-name="Text_20_body">Блокировка в UI проверялась только в "Задача на разработку документа" и "Расследование". <text:line-break/> Также нужно помнить, что блокировка не снимается автоматически, если пользователь, например, закрыл браузер с открытым редактором записи. <text:line-break/> В таком случае она снимется только по окончании таймаута сессии, т.к. <text:line-break/> Необходимо правильно завершать работу, нажать "Сохранить без завершения задачи процесса" или "Завершить", только после закрывать браузер.</text:p>
      <text:p text:style-name="Text_20_body">Настройка блокировки на запись Ссылка на документацию cuba:<text:a xlink:type="simple" xlink:href="https://doc.cuba-platform.com/manual-latest-ru/pessimistic_locking.html" text:style-name="Internet_20_link" text:visited-style-name="Visited_20_Internet_20_Link">https://doc.cuba-platform.com/manual-latest-ru/pessimistic_locking.html</text:a></text:p>
      <text:p text:style-name="Text_20_body">Рассмотрим блокировку на примере разработки документов.</text:p>
      <text:p text:style-name="Text_20_body">Перейти в меню "Администрирование" - "Блокировки" <text:line-break/> Чтобы добавить блокировку нужно перейти во вкладку "Настройка" <text:line-break/></text:p>
      <table:table table:style-name="Table">
        <table:table-column/>
        <table:table-row>
          <table:table-cell office:value-type="string" table:style-name="tablecell">
            <text:p text:style-name="tablealignleft"> <draw:frame draw:style-name="media" draw:name="24" text:anchor-type="as-char" draw:z-index="24" svg:width="15.875cm" svg:height="4.3868320610687cm"><draw:image xlink:href="Pictures/58bc634e5bf7065404aa4bc5e9966354.png" xlink:type="simple" xlink:show="embed" xlink:actuate="onLoad"/></draw:frame> </text:p>
          </table:table-cell>
        </table:table-row>
      </table:table>
      <text:p text:style-name="Text_20_body">Нажать кнопку "Создать" <text:line-break/></text:p>
      <table:table table:style-name="Table">
        <table:table-column/>
        <table:table-row>
          <table:table-cell office:value-type="string" table:style-name="tablecell">
            <text:p text:style-name="tablealignleft"> <draw:frame draw:style-name="media" draw:name="25" text:anchor-type="as-char" draw:z-index="25" svg:width="15.875cm" svg:height="7.2971841704718cm"><draw:image xlink:href="Pictures/bf0b646115fd3c41ca31c6a3dcbc3482.png" xlink:type="simple" xlink:show="embed" xlink:actuate="onLoad"/></draw:frame> </text:p>
          </table:table-cell>
        </table:table-row>
      </table:table>
      <text:p text:style-name="Text_20_body">Заполнить поля</text:p>
      <text:list text:style-name="Numbering_20_1" text:continue-numbering="false">
        <text:list-item>
          <text:p text:style-name="Numbering_20_1_Content_First"> Тип блокировки - Сущности</text:p>
        </text:list-item>
        <text:list-item>
          <text:p text:style-name="Numbering_20_1_Content"> Наименование - Задача на разработку документа (odgassist5_DocumentDevelopmentTask) - поле поддерживает поиск</text:p>
        </text:list-item>
        <text:list-item>
          <text:p text:style-name="Numbering_20_1_Content_Last"> Таймаут. сек - время которое сущность будет недоступна для редактирование через UI.</text:p>
        </text:list-item>
      </text:list>
      <text:p text:style-name="Text_20_body">Пример заполнения: <text:line-break/></text:p>
      <table:table table:style-name="Table">
        <table:table-column/>
        <table:table-row>
          <table:table-cell office:value-type="string" table:style-name="tablecell">
            <text:p text:style-name="tablealignleft"> <draw:frame draw:style-name="media" draw:name="26" text:anchor-type="as-char" draw:z-index="26" svg:width="15.875cm" svg:height="7.5849923430322cm"><draw:image xlink:href="Pictures/cd425bcb7edd842257ab4418987d2a97.png" xlink:type="simple" xlink:show="embed" xlink:actuate="onLoad"/></draw:frame> </text:p>
          </table:table-cell>
        </table:table-row>
      </table:table>
      <text:p text:style-name="Text_20_body">Нажать кнопку "ОК". <text:line-break/> Для применения изменений нужно нажать "Перезагрузить конфигурацию" <text:line-break/></text:p>
      <table:table table:style-name="Table">
        <table:table-column/>
        <table:table-row>
          <table:table-cell office:value-type="string" table:style-name="tablecell">
            <text:p text:style-name="tablealignleft"> <draw:frame draw:style-name="media" draw:name="27" text:anchor-type="as-char" draw:z-index="27" svg:width="15.875cm" svg:height="4.8587121212121cm"><draw:image xlink:href="Pictures/bd4f6dbb532cba3fc2f851c9a8ed161b.png" xlink:type="simple" xlink:show="embed" xlink:actuate="onLoad"/></draw:frame> </text:p>
          </table:table-cell>
        </table:table-row>
      </table:table>
      <text:p text:style-name="Text_20_body">После сообщения о перезагрузки конфигурации необходимо проверить сработала ли настройка. Для этого необходимо открыть задачу на разработку документа 2мя пользователями одновременно.</text:p>
      <table:table table:style-name="Table">
        <table:table-column/>
        <table:table-row>
          <table:table-cell office:value-type="string" table:style-name="tablecell">
            <text:p text:style-name="tablealignleft"> <draw:frame draw:style-name="media" draw:name="28" text:anchor-type="as-char" draw:z-index="28" svg:width="26.458333333333cm" style:rel-width="100%" svg:height="11.07202982203cm" style:rel-height="scale"><draw:image xlink:href="Pictures/cf3811bd9e35233bba036d9bc9b1cc8e.png" xlink:type="simple" xlink:show="embed" xlink:actuate="onLoad"/></draw:frame> </text:p>
          </table:table-cell>
        </table:table-row>
      </table:table>
      <text:h text:style-name="Heading_20_2" text:outline-level="2"><text:bookmark-start text:name="__RefHeading___делегирование_47"/><text:bookmark-start text:name="делегирование"/>Делегирование<text:bookmark-end text:name="__RefHeading___делегирование_47"/><text:bookmark-end text:name="делегирование"/></text:h>
      <text:p text:style-name="Horizontal_20_Line"/>
      <text:p text:style-name="Text_20_body">Версия приложения 2024.02 и выше. <text:line-break/> Делегирования активных задач и замещение отвтетственных пользователей в процессах разработки<text:line-break/> Доступно в следующих разделах:<text:line-break/></text:p>
      <text:list text:style-name="Numbering_20_1" text:continue-numbering="false">
        <text:list-item>
          <text:p text:style-name="Numbering_20_1_Content_First"> Задачи пользователей<text:line-break/></text:p>
        </text:list-item>
        <text:list-item>
          <text:p text:style-name="Numbering_20_1_Content_Last"> Мои задачи</text:p>
        </text:list-item>
      </text:list>
      <text:p text:style-name="Text_20_body">Доступность функционала определяется свойством ru.od.enable_reassignation. <text:line-break/> Так же необходимо открыть доступ к экрану в нужной роли:<text:line-break/>  - Odgassist5_AssignationDraft.edit</text:p>
      <text:p text:style-name="Text_20_body">Как работает:</text:p>
      <text:list text:style-name="Numbering_20_1" text:continue-numbering="false">
        <text:list-item>
          <text:p text:style-name="Numbering_20_1_Content_First"> Выбираем запись в реестре</text:p>
        </text:list-item>
        <text:list-item>
          <text:p text:style-name="Numbering_20_1_Content"> Нажимаем на кнопку "Делегирование"<text:line-break/></text:p>
        </text:list-item>
        <text:list-item>
          <text:p text:style-name="Numbering_20_1_Content"> Отобразится редактор переназначение <text:line-break/><draw:frame draw:style-name="media" draw:name="29" text:anchor-type="as-char" draw:z-index="29" svg:width="10.583333333333cm" svg:height="5.052688172043cm"><draw:image xlink:href="Pictures/f24f07cbba1433a423618ff4e14b9e31.png" xlink:type="simple" xlink:show="embed" xlink:actuate="onLoad"/></draw:frame></text:p>
        </text:list-item>
        <text:list-item>
          <text:p text:style-name="Numbering_20_1_Content"> Формируется список из пользователей которые есть в карточке</text:p>
        </text:list-item>
        <text:list-item>
          <text:p text:style-name="Numbering_20_1_Content"> Заполняем поле С пользователя</text:p>
        </text:list-item>
        <text:list-item>
          <text:p text:style-name="Numbering_20_1_Content"> Заполняем поле На пользователя</text:p>
        </text:list-item>
        <text:list-item>
          <text:p text:style-name="Numbering_20_1_Content"> Заполняем поле Причина</text:p>
        </text:list-item>
        <text:list-item>
          <text:p text:style-name="Numbering_20_1_Content"> Пример заполнения <text:line-break/><draw:frame draw:style-name="media" draw:name="30" text:anchor-type="as-char" draw:z-index="30" svg:width="10.583333333333cm" svg:height="5.4473039215686cm"><draw:image xlink:href="Pictures/05b2473b240122f7d58190e8df7a93ab.png" xlink:type="simple" xlink:show="embed" xlink:actuate="onLoad"/></draw:frame></text:p>
        </text:list-item>
        <text:list-item>
          <text:p text:style-name="Numbering_20_1_Content_Last"> Нажимаем кнопку Переназначить</text:p>
        </text:list-item>
      </text:list>
      <text:p text:style-name="Text_20_body">Система выполнит поиск всех полей с типами <text:span text:style-name="Strong_20_Emphasis">Пользователь</text:span> <text:line-break/> Если значение поля равно "С пользователя", то поменяет  "На пользователя" <text:line-break/></text:p>
      <text:p text:style-name="Text_20_body"><text:span text:style-name="Strong_20_Emphasis">Список пользователей</text:span> <text:line-break/> Если элемент списка равен "С пользователя", то уберет его из списка, и если нет в списке "На пользователя", то добавит его в список.<text:line-break/> Система выполнит поиск всех переменных процесса и проведет аналогичные операции, что описаны выше. <text:line-break/> Система переназначит активные задачи С пользователя На пользователя, если такие имеются.</text:p>
      <text:h text:style-name="Heading_20_2" text:outline-level="2"><text:bookmark-start text:name="__RefHeading___документ_пользователя_48"/><text:bookmark-start text:name="документ_пользователя"/>Документ пользователя<text:bookmark-end text:name="__RefHeading___документ_пользователя_48"/><text:bookmark-end text:name="документ_пользователя"/></text:h>
      <text:p text:style-name="Horizontal_20_Line"/>
      <text:p text:style-name="Text_20_body">Меню: Документы-Документы пользователей <text:line-break/> Содержит в себе ссылку на пользователя и документ, а также 2 признака: создавать ознакомление, создать уведомление. <text:line-break/></text:p>
      <text:p text:style-name="Text_20_body">Теперь при любом сохранении версии документа со статусом Согласован: <text:line-break/> <text:span text:style-name="Strong_20_Emphasis">Будет выполнена попытка создать ознакомление по распределению, указанному в версии документа.</text:span> Если для пользователя нет записи в *, то она будет создана, ознакомление будет создана, уведомление будет отправлено.<text:line-break/> Если для пользователя есть запись в *, то Ознакомление будет создано, если установлен соответствующий признак.<text:line-break/> Если ознакомление создано, то Уведомление будет создано, если установлен соответствующий признак.<text:line-break/> <text:span text:style-name="Strong_20_Emphasis">Будет выполнен поиск в * для соответствующего документа</text:span></text:p>
      <text:list text:style-name="Numbering_20_1" text:continue-numbering="false">
        <text:list-item>
          <text:p text:style-name="Numbering_20_1_Content_First"> Среди найденных записей будут найдены те, пользователям которых ознакомление не отправилось на предыдущем этапе и для которых установлен признак создания ознакомлений.</text:p>
        </text:list-item>
        <text:list-item>
          <text:p text:style-name="Numbering_20_1_Content_Last"> При создании ознакомления, будет выполнена проверка признака на отправку уведомления.</text:p>
        </text:list-item>
      </text:list>
      <text:p text:style-name="Text_20_body">В любом случае, при создании ознакомления будет выполняться поиск плана обучения сотрудника, если такой имеется, то к нему будет привязан документ и ознакомление. <text:line-break/> Записи в * можно массово редактировать (признаки: создавать ознакомление, создать уведомление)<text:line-break/></text:p>
      <text:h text:style-name="Heading_20_3" text:outline-level="3"><text:bookmark-start text:name="__RefHeading___редактирование_переменных_процесса_49"/><text:bookmark-start text:name="редактирование_переменных_процесса"/>Редактирование переменных процесса<text:bookmark-end text:name="__RefHeading___редактирование_переменных_процесса_49"/><text:bookmark-end text:name="редактирование_переменных_процесса"/></text:h>
      <text:p text:style-name="Horizontal_20_Line"/>
      <text:p text:style-name="Text_20_body"><text:span text:style-name="Emphasis">Для чего может понадобиться этот функционал</text:span> <text:line-break/> При заполнении карточки события пользователь мог допустить ошибку и указать неправильно ответственного исполнителя. <text:line-break/> Это заметили на этапе, где корректировка карточки уже невозможна.</text:p>
      <text:p text:style-name="Text_20_body"><text:span text:style-name="Emphasis">Решение</text:span>   <text:line-break/> 1. Выберите запись в реестре и нажмите кнопку "Где задача?". <text:line-break/></text:p>
      <table:table table:style-name="Table">
        <table:table-column/>
        <table:table-row>
          <table:table-cell office:value-type="string" table:style-name="tablecell">
            <text:p text:style-name="tablealignleft"> <draw:frame draw:style-name="media" draw:name="31" text:anchor-type="as-char" draw:z-index="31" svg:width="24.28875cm" style:rel-width="100%" svg:height="2.5135416666667cm" style:rel-height="scale"><draw:image xlink:href="Pictures/624a63ef35625184f7968c985bff3909.png" xlink:type="simple" xlink:show="embed" xlink:actuate="onLoad"/></draw:frame> </text:p>
          </table:table-cell>
        </table:table-row>
      </table:table>
      <text:p text:style-name="Text_20_body">2. Перейдите на вкладку "Статус". <text:line-break/></text:p>
      <table:table table:style-name="Table">
        <table:table-column/>
        <table:table-row>
          <table:table-cell office:value-type="string" table:style-name="tablecell">
            <text:p text:style-name="tablealignleft"> <draw:frame draw:style-name="media" draw:name="32" text:anchor-type="as-char" draw:z-index="32" svg:width="9.0222916666667cm" svg:height="1.8785416666667cm"><draw:image xlink:href="Pictures/363ec967458891af5ac3c55cd11f9a49.png" xlink:type="simple" xlink:show="embed" xlink:actuate="onLoad"/></draw:frame> </text:p>
          </table:table-cell>
        </table:table-row>
      </table:table>
      <text:p text:style-name="Text_20_body">3. На вкладке статус в закладке Variables выберите переменную для корректировки. В примере это исполнитель задач начальника ООК.<text:line-break/> Выберите запись и нажмите "Изменить"</text:p>
      <table:table table:style-name="Table">
        <table:table-column/>
        <table:table-row>
          <table:table-cell office:value-type="string" table:style-name="tablecell">
            <text:p text:style-name="tablealignleft"> <draw:frame draw:style-name="media" draw:name="33" text:anchor-type="as-char" draw:z-index="33" svg:width="25.320625cm" style:rel-width="100%" svg:height="9.2075cm" style:rel-height="scale"><draw:image xlink:href="Pictures/f8bb064f9a15c31515c0853229f60d08.png" xlink:type="simple" xlink:show="embed" xlink:actuate="onLoad"/></draw:frame> </text:p>
          </table:table-cell>
        </table:table-row>
      </table:table>
      <text:p text:style-name="Text_20_body">4. Откроется окно редактирования значений. Нажмите на иконку "Многоточие".  Выберите нового пользователя и реестре пользователей. Старого пользователя удалите. <text:line-break/></text:p>
      <table:table table:style-name="Table">
        <table:table-column/>
        <table:table-row>
          <table:table-cell office:value-type="string" table:style-name="tablecell">
            <text:p text:style-name="tablealignleft"> <draw:frame draw:style-name="media" draw:name="34" text:anchor-type="as-char" draw:z-index="34" svg:width="12.779375cm" svg:height="5.5827083333333cm"><draw:image xlink:href="Pictures/b5a10cd0622daca146cfb08d50a1f568.png" xlink:type="simple" xlink:show="embed" xlink:actuate="onLoad"/></draw:frame> </text:p>
          </table:table-cell>
        </table:table-row>
        <table:table-row>
          <table:table-cell office:value-type="string" table:style-name="tablecell">
            <text:p text:style-name="tablealignleft"> <draw:frame draw:style-name="media" draw:name="35" text:anchor-type="as-char" draw:z-index="35" svg:width="8.4666666666667cm" svg:height="2.0902083333333cm"><draw:image xlink:href="Pictures/ccd29761c64812e7574131a6a454848c.png" xlink:type="simple" xlink:show="embed" xlink:actuate="onLoad"/></draw:frame> </text:p>
          </table:table-cell>
        </table:table-row>
        <table:table-row>
          <table:table-cell office:value-type="string" table:style-name="tablecell">
            <text:p text:style-name="tablealignleft"> <draw:frame draw:style-name="media" draw:name="36" text:anchor-type="as-char" draw:z-index="36" svg:width="8.6254166666667cm" svg:height="9.1545833333333cm"><draw:image xlink:href="Pictures/030bc9ea4a6386387c53e74d9fdf21cb.png" xlink:type="simple" xlink:show="embed" xlink:actuate="onLoad"/></draw:frame> </text:p>
          </table:table-cell>
        </table:table-row>
        <table:table-row>
          <table:table-cell office:value-type="string" table:style-name="tablecell">
            <text:p text:style-name="tablealignleft"> <draw:frame draw:style-name="media" draw:name="37" text:anchor-type="as-char" draw:z-index="37" svg:width="8.334375cm" svg:height="8.334375cm"><draw:image xlink:href="Pictures/adda3a01dc168354e91a340b1f6306d1.png" xlink:type="simple" xlink:show="embed" xlink:actuate="onLoad"/></draw:fra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re5" style:family="text">
      <style:text-properties fo:color="#660033"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3_1" style:family="table-column">
      <style:table-column-properties style:column-width="481.89pt"/>
    </style:style>
    <style:style style:name="highlight_nu0" style:family="text">
      <style:text-properties fo:color="#cc66cc" fo:font-family="Consolas" fo:font-size="10.5pt" fo:font-style="normal"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4_1" style:family="table-column">
      <style:table-column-properties style:column-width="481.89pt"/>
    </style:style>
    <style:style style:name="highlight_re2" style:family="text">
      <style:text-properties fo:color="#993333"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es3" style:family="text">
      <style:text-properties fo:color="#660099" fo:font-weight="bold" fo:font-family="Consolas" fo:font-size="10.5pt" fo:font-style="normal"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5_1" style:family="table-column">
      <style:table-column-properties style:column-width="481.89pt"/>
    </style:style>
    <style:style style:name="highlight_es0" style:family="text">
      <style:text-properties fo:color="#000099" fo:font-weight="bold" fo:font-family="Consolas" fo:font-size="10.5pt" fo:font-style="normal"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6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7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8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9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10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1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2_1" style:family="table-column">
      <style:table-column-properties style:column-width="481.89pt"/>
    </style:style>
    <style:style style:name="PluginODTAutoStyle_Text_23" style:family="text">
      <style:text-properties fo:color="#FFFFFF" fo:font-style="normal" fo:font-size="10.5pt" fo:font-family="Garamond" fo:border="0pt none"/>
    </style:style>
    <style:style style:name="PluginODTAutoStyle_Table_24"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Table_29"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30" style:family="table-cell">
      <style:paragraph-properties fo:text-align="center"/>
      <style:table-cell-properties fo:padding="0.1cm" fo:border="0.002cm solid #000000"/>
    </style:style>
    <style:style style:name="PluginODTAutoStyle_Paragraph_31" style:family="paragraph">
      <style:paragraph-properties fo:text-align="center" fo:padding="0.1cm"/>
    </style:style>
    <style:style style:name="PluginODTAutoStyle_TableCell_32" style:family="table-cell">
      <style:table-cell-properties fo:padding="0.3cm" fo:border="0.002cm solid #000000"/>
    </style:style>
    <style:style style:name="PluginODTAutoStyle_Paragraph_33" style:family="paragraph">
      <style:paragraph-properties fo:padding="0.3cm"/>
    </style:style>
    <style:style style:name="PluginODTAutoStyle_Table_34" style:family="table">
      <style:table-properties table:align="center" style:shadow="#808080 0.18cm 0.18cm" style:rel-width="88%" style:width="425.2pt"/>
    </style:style>
    <style:style style:name="odt_auto_style_table_column_17_1" style:family="table-column">
      <style:table-column-properties style:column-width="1.5cm"/>
    </style:style>
    <style:style style:name="odt_auto_style_table_column_17_2" style:family="table-column">
      <style:table-column-properties style:column-width="13.5cm"/>
    </style:style>
    <style:style style:name="PluginODTAutoStyle_TableCell_35" style:family="table-cell">
      <style:paragraph-properties fo:text-align="center"/>
      <style:table-cell-properties fo:padding="0.1cm" fo:border="0.002cm solid #000000"/>
    </style:style>
    <style:style style:name="PluginODTAutoStyle_Paragraph_36" style:family="paragraph">
      <style:paragraph-properties fo:text-align="center" fo:padding="0.1cm"/>
    </style:style>
    <style:style style:name="PluginODTAutoStyle_TableCell_37" style:family="table-cell">
      <style:table-cell-properties fo:padding="0.3cm" fo:border="0.002cm solid #000000"/>
    </style:style>
    <style:style style:name="PluginODTAutoStyle_Paragraph_38" style:family="paragraph">
      <style:paragraph-properties fo:padding="0.3cm"/>
    </style:style>
    <style:style style:name="PluginODTAutoStyle_Text_39" style:family="text">
      <style:text-properties fo:color="#FFFFFF" fo:font-style="normal" fo:font-size="10.5pt" fo:font-family="Garamond" fo:border="0pt none"/>
    </style:style>
    <style:style style:name="PluginODTAutoStyle_Text_40" style:family="text">
      <style:text-properties fo:color="#A52A2A" fo:font-style="normal" fo:font-size="10.5pt" fo:font-family="Garamond" fo:border="0pt none"/>
    </style:style>
    <style:style style:name="PluginODTAutoStyle_Text_41" style:family="text">
      <style:text-properties fo:color="#A52A2A" fo:font-style="normal" fo:font-size="10.5pt" fo:font-family="Garamond" fo:border="0pt none"/>
    </style:style>
    <style:style style:name="PluginODTAutoStyle_Text_42" style:family="text">
      <style:text-properties fo:color="#A52A2A" fo:font-style="normal" fo:font-size="10.5pt" fo:font-family="Garamond" fo:border="0pt none"/>
    </style:style>
    <style:style style:name="PluginODTAutoStyle_Text_43" style:family="text">
      <style:text-properties fo:color="#A52A2A" fo:font-style="normal" fo:font-size="10.5pt" fo:font-family="Garamond" fo:border="0pt none"/>
    </style:style>
    <style:style style:name="PluginODTAutoStyle_Text_44" style:family="text">
      <style:text-properties fo:color="#A52A2A" fo:font-style="normal" fo:font-size="10.5pt" fo:font-family="Garamond" fo:border="0pt none"/>
    </style:style>
    <style:style style:name="PluginODTAutoStyle_Text_45" style:family="text">
      <style:text-properties fo:color="#A52A2A" fo:font-style="normal" fo:font-size="10.5pt" fo:font-family="Garamond" fo:border="0pt none"/>
    </style:style>
    <style:style style:name="PluginODTAutoStyle_Text_46" style:family="text">
      <style:text-properties fo:color="#A52A2A" fo:font-style="normal" fo:font-size="10.5pt" fo:font-family="Garamond" fo:border="0pt none"/>
    </style:style>
    <style:style style:name="PluginODTAutoStyle_Text_47" style:family="text">
      <style:text-properties fo:color="#A52A2A" fo:font-style="normal" fo:font-size="10.5pt" fo:font-family="Garamond" fo:border="0pt none"/>
    </style:style>
    <style:style style:name="PluginODTAutoStyle_Text_48" style:family="text">
      <style:text-properties fo:color="#A52A2A" fo:font-style="normal" fo:font-size="10.5pt" fo:font-family="Garamond" fo:border="0pt none"/>
    </style:style>
    <style:style style:name="PluginODTAutoStyle_Text_49" style:family="text">
      <style:text-properties fo:color="#A52A2A" fo:font-style="normal" fo:font-size="10.5pt" fo:font-family="Garamond" fo:border="0pt none"/>
    </style:style>
    <style:style style:name="PluginODTAutoStyle_Text_50" style:family="text">
      <style:text-properties fo:color="#A52A2A" fo:font-style="normal" fo:font-size="10.5pt" fo:font-family="Garamond" fo:border="0pt none"/>
    </style:style>
    <style:style style:name="PluginODTAutoStyle_Text_51" style:family="text">
      <style:text-properties fo:color="#A52A2A" fo:font-style="normal" fo:font-size="10.5pt" fo:font-family="Garamond" fo:border="0pt none"/>
    </style:style>
    <style:style style:name="PluginODTAutoStyle_Text_52" style:family="text">
      <style:text-properties fo:color="#FFFF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0::00:00</meta:creation-date>
    <dc:creator>Generated</dc:creator>
    <dc:date>1970-01-01T00::00:00</dc:date>
    <dc:language>en-US</dc:language>
    <meta:editing-cycles>1</meta:editing-cycles>
    <meta:editing-duration>PT0S</meta:editing-duration>
    <dc:title>odg_assist_5.0:администрирование_odg</dc:title>
  </office:meta>
</office:document-meta>
</file>