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651eeb62b25a22a6c0d3ee03776ada5.png"/>
  <manifest:file-entry manifest:media-type="image/png" manifest:full-path="Pictures/dddd3acd60017ed91ee7fa0743bdef9c.png"/>
  <manifest:file-entry manifest:media-type="image/png" manifest:full-path="Pictures/9345b8e45e43a8b5212b0b0354db3da3.png"/>
  <manifest:file-entry manifest:media-type="image/png" manifest:full-path="Pictures/fb9e7c5117d153ea140772a4dcfb0831.png"/>
  <manifest:file-entry manifest:media-type="image/png" manifest:full-path="Pictures/f2d323303517eefccb19d6b4a5b30605.png"/>
  <manifest:file-entry manifest:media-type="image/png" manifest:full-path="Pictures/49c8e5062a52a3b9da962bc78a82fd6d.png"/>
  <manifest:file-entry manifest:media-type="image/jpeg" manifest:full-path="Pictures/9f66a7bad1088a9848f76f48f1926c55.jpg"/>
  <manifest:file-entry manifest:media-type="image/jpeg" manifest:full-path="Pictures/c352c124b81b64d2de5c31ebbd6b91b7.jpg"/>
  <manifest:file-entry manifest:media-type="image/jpeg" manifest:full-path="Pictures/e2328d0582b4b3949ff6c1d1c9bb0d91.jpg"/>
  <manifest:file-entry manifest:media-type="image/jpeg" manifest:full-path="Pictures/67ed9b498fed042351bef84eccc357ef.jpg"/>
  <manifest:file-entry manifest:media-type="image/jpeg" manifest:full-path="Pictures/3e912938a3b0a0d4dc35c48eeaed1698.jpg"/>
  <manifest:file-entry manifest:media-type="image/png" manifest:full-path="Pictures/3c7cc71e9797ae0206b1dba71e07d429.png"/>
  <manifest:file-entry manifest:media-type="image/png" manifest:full-path="Pictures/1fec4addd727d2671258634795294c15.png"/>
  <manifest:file-entry manifest:media-type="image/png" manifest:full-path="Pictures/5b80ab0e700d1015ab1331ecf4d6c0f7.png"/>
  <manifest:file-entry manifest:media-type="image/png" manifest:full-path="Pictures/1ef2eebd8ebd4653910d0765e650fceb.png"/>
  <manifest:file-entry manifest:media-type="image/png" manifest:full-path="Pictures/6406b1d93a0c88c5d2c00bf629ef3975.png"/>
  <manifest:file-entry manifest:media-type="image/png" manifest:full-path="Pictures/b48065bcbe9a616118e3a38067ac9898.png"/>
  <manifest:file-entry manifest:media-type="image/png" manifest:full-path="Pictures/8e972c52c33dcd6cb23e1ff07bb2157c.png"/>
  <manifest:file-entry manifest:media-type="image/png" manifest:full-path="Pictures/6ffbbc797e34c74abe0d79d90c62f669.png"/>
  <manifest:file-entry manifest:media-type="image/png" manifest:full-path="Pictures/4d5d5de845786f47035d4ae6a115098c.png"/>
  <manifest:file-entry manifest:media-type="image/png" manifest:full-path="Pictures/f3c2ae19ecdcfa6911f1a2f8a436c2a2.png"/>
  <manifest:file-entry manifest:media-type="image/png" manifest:full-path="Pictures/5d3f90d429193fb02c1e676d8a667404.png"/>
  <manifest:file-entry manifest:media-type="image/png" manifest:full-path="Pictures/54116f2e341bef522bf6c07d13c30e8c.png"/>
  <manifest:file-entry manifest:media-type="image/png" manifest:full-path="Pictures/72c7d31fc6d66cc48fd59683b3ac14b6.png"/>
  <manifest:file-entry manifest:media-type="image/png" manifest:full-path="Pictures/8cf933a2539bc6742ea89facb48bdde3.png"/>
  <manifest:file-entry manifest:media-type="image/png" manifest:full-path="Pictures/f53b80bf305cc5121ebabe99bb1c05c0.png"/>
  <manifest:file-entry manifest:media-type="image/png" manifest:full-path="Pictures/eb96617a60de59fec97c359d83e19d2c.png"/>
  <manifest:file-entry manifest:media-type="image/png" manifest:full-path="Pictures/9135d8d38b32d6531b9ef41e63a46bfe.png"/>
  <manifest:file-entry manifest:media-type="image/png" manifest:full-path="Pictures/0b999100807ad6c0a8a52a944a72cb22.png"/>
  <manifest:file-entry manifest:media-type="image/png" manifest:full-path="Pictures/3a5b08b721b4ebaf42d92428258c87a5.png"/>
  <manifest:file-entry manifest:media-type="image/png" manifest:full-path="Pictures/d923d24ca5d1e003c9ae830108e0cd9f.png"/>
  <manifest:file-entry manifest:media-type="image/png" manifest:full-path="Pictures/1e332b92fc3cc0de2d15ce7c76fdf895.png"/>
  <manifest:file-entry manifest:media-type="image/png" manifest:full-path="Pictures/c64d379d048f1d25b5916c3901857b56.png"/>
  <manifest:file-entry manifest:media-type="image/png" manifest:full-path="Pictures/e14c658878b9619ae0772655fa2bcdd7.png"/>
  <manifest:file-entry manifest:media-type="image/png" manifest:full-path="Pictures/a30197600dd1354dc51ced24337c6899.png"/>
  <manifest:file-entry manifest:media-type="image/png" manifest:full-path="Pictures/cafaf57b593ffe16d770f71213578a0d.png"/>
  <manifest:file-entry manifest:media-type="image/png" manifest:full-path="Pictures/8f8cdf82582f07cf63f9eb6ff9b73e23.png"/>
  <manifest:file-entry manifest:media-type="image/png" manifest:full-path="Pictures/bddf4fda590856f4d20e264d1c37313d.png"/>
  <manifest:file-entry manifest:media-type="image/png" manifest:full-path="Pictures/d3a0e13e8d65280bd17ff64bf38169ec.png"/>
  <manifest:file-entry manifest:media-type="image/png" manifest:full-path="Pictures/e04247c25a40d5a3c970ce3b44971c4a.png"/>
  <manifest:file-entry manifest:media-type="image/png" manifest:full-path="Pictures/09214fee221efbd6e2b85f6087ebb6bb.png"/>
  <manifest:file-entry manifest:media-type="image/png" manifest:full-path="Pictures/d4ecf24ccb957f1ff72ac2dcbe754181.png"/>
  <manifest:file-entry manifest:media-type="image/png" manifest:full-path="Pictures/259b61698495f4a102dc824112367d81.png"/>
  <manifest:file-entry manifest:media-type="image/png" manifest:full-path="Pictures/8d2cc6cf27eeddc367d6bf44c31f8fa8.png"/>
  <manifest:file-entry manifest:media-type="image/png" manifest:full-path="Pictures/7d939dae3968ac8e753d00a05484bdde.png"/>
  <manifest:file-entry manifest:media-type="image/png" manifest:full-path="Pictures/5a13d0a1a54d525541d9b6cba4212d22.png"/>
  <manifest:file-entry manifest:media-type="image/png" manifest:full-path="Pictures/49feefae3a927a33cd6f9b655446c8fc.png"/>
  <manifest:file-entry manifest:media-type="image/png" manifest:full-path="Pictures/9bfd2a3dba8e01f8adb10706342e3648.png"/>
  <manifest:file-entry manifest:media-type="image/png" manifest:full-path="Pictures/ce5420109fbecd62b0f03ae5ccd7ac1f.png"/>
  <manifest:file-entry manifest:media-type="image/png" manifest:full-path="Pictures/0d8dc4b0d2d2380e43c4bec299d4022c.png"/>
  <manifest:file-entry manifest:media-type="image/png" manifest:full-path="Pictures/8600edfa117d10deed80c779a3d63734.png"/>
  <manifest:file-entry manifest:media-type="image/png" manifest:full-path="Pictures/ddd801c893235a518c97b55a089d145a.png"/>
  <manifest:file-entry manifest:media-type="image/png" manifest:full-path="Pictures/9a5dda14e067f9c294f736a37b8bebbb.png"/>
  <manifest:file-entry manifest:media-type="image/png" manifest:full-path="Pictures/ce597a592797270eb0ec55b356f62b18.png"/>
  <manifest:file-entry manifest:media-type="image/png" manifest:full-path="Pictures/a52af37a593415d5143069dc68af84ea.png"/>
  <manifest:file-entry manifest:media-type="image/png" manifest:full-path="Pictures/e61c185913375599a3d402214946fcfe.png"/>
  <manifest:file-entry manifest:media-type="image/jpeg" manifest:full-path="Pictures/01934df6e5ef8276f193bdcba8a5fa9a.jpg"/>
  <manifest:file-entry manifest:media-type="image/png" manifest:full-path="Pictures/3580d672e99288ba03a6a5e0f2e0f86d.png"/>
  <manifest:file-entry manifest:media-type="image/png" manifest:full-path="Pictures/d5ce1c06252a497e8416448d12b66971.png"/>
  <manifest:file-entry manifest:media-type="image/png" manifest:full-path="Pictures/263582da705ffe83a2b25be82ba072a7.png"/>
  <manifest:file-entry manifest:media-type="image/png" manifest:full-path="Pictures/262acb71719657b414649f90d55bffc8.png"/>
  <manifest:file-entry manifest:media-type="image/png" manifest:full-path="Pictures/3911eb308ef2cf8d9555668766b253d9.png"/>
  <manifest:file-entry manifest:media-type="image/png" manifest:full-path="Pictures/2333a0822256c1e8ded8b6fd6e0b9848.png"/>
  <manifest:file-entry manifest:media-type="image/png" manifest:full-path="Pictures/68c6fa4488506f4264e1bef9895f9fc2.png"/>
  <manifest:file-entry manifest:media-type="image/png" manifest:full-path="Pictures/994a5959b7779b03f93611f61610a6a2.png"/>
  <manifest:file-entry manifest:media-type="image/png" manifest:full-path="Pictures/557e35f80abfda280ff97b98a8686122.png"/>
  <manifest:file-entry manifest:media-type="image/png" manifest:full-path="Pictures/5a246bd84bb6ade253a1eed243e7c62b.png"/>
  <manifest:file-entry manifest:media-type="image/png" manifest:full-path="Pictures/f8f04cc49989eb8b8c48139cea9c9333.png"/>
  <manifest:file-entry manifest:media-type="image/jpeg" manifest:full-path="Pictures/5ae978a095d7c322b319b0711e0b1482.jpg"/>
  <manifest:file-entry manifest:media-type="image/png" manifest:full-path="Pictures/074dff11ff9cb0e1a334c025cc21669d.png"/>
  <manifest:file-entry manifest:media-type="image/png" manifest:full-path="Pictures/4fd36d8c9476efefea6e56a6317c8bca.png"/>
  <manifest:file-entry manifest:media-type="image/png" manifest:full-path="Pictures/e69439a5d8bbe68f2f55fbd4379619d6.png"/>
  <manifest:file-entry manifest:media-type="image/png" manifest:full-path="Pictures/15e79e1c7b2664c97a4ee83217ee9625.png"/>
  <manifest:file-entry manifest:media-type="image/png" manifest:full-path="Pictures/ec57ff0b5b62769641d6cc9e7b8d7199.png"/>
  <manifest:file-entry manifest:media-type="image/png" manifest:full-path="Pictures/af0f93cfcd478190ade7d40be6780168.png"/>
  <manifest:file-entry manifest:media-type="image/png" manifest:full-path="Pictures/8e1abd34fc08384e36f13d643b407050.png"/>
  <manifest:file-entry manifest:media-type="image/png" manifest:full-path="Pictures/b029bb5ba88e1a0c2375c010144dbdcc.png"/>
  <manifest:file-entry manifest:media-type="image/png" manifest:full-path="Pictures/843b0bed0d4967db5d1754b2b25cbcce.png"/>
  <manifest:file-entry manifest:media-type="image/png" manifest:full-path="Pictures/117785acb9d440620e5f74342297d289.png"/>
  <manifest:file-entry manifest:media-type="image/png" manifest:full-path="Pictures/59cf125ff63daba3bbe4364fa68c175b.png"/>
  <manifest:file-entry manifest:media-type="image/png" manifest:full-path="Pictures/5d751f60ed5b5152aea70bb985145c95.png"/>
  <manifest:file-entry manifest:media-type="image/png" manifest:full-path="Pictures/4e912172f24b16fe48b526b75b25009e.png"/>
  <manifest:file-entry manifest:media-type="image/png" manifest:full-path="Pictures/2497fb1b2fc17e2d54cc80e3a513f408.png"/>
  <manifest:file-entry manifest:media-type="image/png" manifest:full-path="Pictures/2cdc6482b51122d6a6509e306c0defb4.png"/>
  <manifest:file-entry manifest:media-type="image/png" manifest:full-path="Pictures/73c5483b8f082534c918eab21e182f86.png"/>
  <manifest:file-entry manifest:media-type="image/png" manifest:full-path="Pictures/6695f67f0340ea91bd2daa80adaf568a.png"/>
  <manifest:file-entry manifest:media-type="image/jpeg" manifest:full-path="Pictures/f6a97dbe5f605d8785e94b708db6daf7.jpg"/>
  <manifest:file-entry manifest:media-type="image/jpeg" manifest:full-path="Pictures/c02d744c545b21dddcf37b2fbaaf415f.jpg"/>
  <manifest:file-entry manifest:media-type="image/jpeg" manifest:full-path="Pictures/17ddeeda27cc1dbe77a669683f6dabaa.jpg"/>
  <manifest:file-entry manifest:media-type="image/png" manifest:full-path="Pictures/b14f369654ec111bee10d63aa8fd1ae9.png"/>
  <manifest:file-entry manifest:media-type="image/png" manifest:full-path="Pictures/704b894b035ad45c275db463322b73dc.png"/>
  <manifest:file-entry manifest:media-type="image/png" manifest:full-path="Pictures/bbf517a6336c9fc2f6a8e7f0231a541b.png"/>
  <manifest:file-entry manifest:media-type="image/png" manifest:full-path="Pictures/e9becf430dc798371b6a9480bd94b121.png"/>
  <manifest:file-entry manifest:media-type="image/png" manifest:full-path="Pictures/d1c85fe45c1d7b13b745e4c4bf82c894.png"/>
  <manifest:file-entry manifest:media-type="image/png" manifest:full-path="Pictures/1406994387463cb32b2c6e856f26934e.png"/>
  <manifest:file-entry manifest:media-type="image/png" manifest:full-path="Pictures/f5ad25c0f3a2da2549c47e985a5db48d.png"/>
  <manifest:file-entry manifest:media-type="image/png" manifest:full-path="Pictures/ffad4e32b19248804fce54ac3f5073f2.png"/>
  <manifest:file-entry manifest:media-type="image/png" manifest:full-path="Pictures/b839c43b1e665118f98bbbccf5fabee1.png"/>
  <manifest:file-entry manifest:media-type="image/png" manifest:full-path="Pictures/bb4a841584a7ded0f9268ca15a37d273.png"/>
  <manifest:file-entry manifest:media-type="image/png" manifest:full-path="Pictures/3dda0bd9abd32ac3496d5f592d293a6f.png"/>
  <manifest:file-entry manifest:media-type="image/png" manifest:full-path="Pictures/9841a2ea877ded35537a89fdf453bf28.png"/>
  <manifest:file-entry manifest:media-type="image/png" manifest:full-path="Pictures/4c6e4ad56cbdabb21f90bf3d0ac85dd3.png"/>
  <manifest:file-entry manifest:media-type="image/png" manifest:full-path="Pictures/1d6ec8180724daac8e3324f04b485188.png"/>
  <manifest:file-entry manifest:media-type="image/jpeg" manifest:full-path="Pictures/8df745834e7c8e66633d2803e8f890d3.jpg"/>
  <manifest:file-entry manifest:media-type="image/png" manifest:full-path="Pictures/c5ef4fa54934db016aa87a71cdc55a28.png"/>
  <manifest:file-entry manifest:media-type="image/png" manifest:full-path="Pictures/ac2b9bbe3d0711c906026486519424c1.png"/>
  <manifest:file-entry manifest:media-type="image/png" manifest:full-path="Pictures/bfc4ed85e94617c920132d0ee8e2a62f.png"/>
  <manifest:file-entry manifest:media-type="image/png" manifest:full-path="Pictures/806c3290949616be0646912c1f8de2ca.png"/>
  <manifest:file-entry manifest:media-type="image/png" manifest:full-path="Pictures/ac71f571229235cee2cec1c7d5110fdb.png"/>
  <manifest:file-entry manifest:media-type="image/png" manifest:full-path="Pictures/1d0cd196df10ff182b33842f644295a0.png"/>
  <manifest:file-entry manifest:media-type="image/png" manifest:full-path="Pictures/35f508bf32534c73ef7e2732ed7e4d96.png"/>
  <manifest:file-entry manifest:media-type="image/png" manifest:full-path="Pictures/49170be407b69ecd6c60e6e22c80ab9b.png"/>
  <manifest:file-entry manifest:media-type="image/png" manifest:full-path="Pictures/2dea4f3518e000128fdfaebbeaee2fd5.png"/>
  <manifest:file-entry manifest:media-type="image/png" manifest:full-path="Pictures/63c08a4a7484b2747c594d6c3f8725e5.png"/>
  <manifest:file-entry manifest:media-type="image/png" manifest:full-path="Pictures/cdf27773d6236281c6cf60708068ed0a.png"/>
  <manifest:file-entry manifest:media-type="image/png" manifest:full-path="Pictures/91572616b2450fc1f68dc893693b57f0.png"/>
  <manifest:file-entry manifest:media-type="image/png" manifest:full-path="Pictures/04440f1974107d12cd7202e52983a1ad.png"/>
  <manifest:file-entry manifest:media-type="image/png" manifest:full-path="Pictures/28455065e17554fc7e4e32b5a6c2c640.png"/>
  <manifest:file-entry manifest:media-type="image/png" manifest:full-path="Pictures/142504d65cc632286a563b65fe72a217.png"/>
  <manifest:file-entry manifest:media-type="image/png" manifest:full-path="Pictures/be7043bbdcc7742266244481aa432411.png"/>
  <manifest:file-entry manifest:media-type="image/png" manifest:full-path="Pictures/f3257ddef004a4591bcf0205363e6b24.png"/>
  <manifest:file-entry manifest:media-type="image/png" manifest:full-path="Pictures/c59e4694a598d8d28efa6f5b35437a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FFFF" fo:font-style="normal" fo:font-size="10.5pt" fo:font-family="Garamond" fo:border="0pt none"/>
    </style:style>
    <style:style style:name="PluginODTAutoStyle_Text_3" style:family="text">
      <style:text-properties fo:color="grey" fo:font-style="normal" fo:font-size="10.5pt" fo:font-family="Garamond" fo:border="0pt none"/>
    </style:style>
    <style:style style:name="PluginODTAutoStyle_Text_4" style:family="text">
      <style:text-properties fo:color="#808000" fo:font-style="normal" fo:font-size="10.5pt" fo:font-family="Garamond" fo:border="0pt none"/>
    </style:style>
    <style:style style:name="PluginODTAutoStyle_Table_5" style:family="table">
      <style:table-properties table:align="center" style:shadow="#808080 0.18cm 0.18cm" style:rel-width="88%" style:width="425.2pt"/>
    </style:style>
    <style:style style:name="odt_auto_style_table_column_21_1" style:family="table-column">
      <style:table-column-properties style:column-width="1.5cm"/>
    </style:style>
    <style:style style:name="odt_auto_style_table_column_21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ext_10" style:family="text">
      <style:text-properties fo:color="#808000" fo:font-style="normal" fo:font-size="10.5pt" fo:font-family="Garamond" fo:border="0pt none"/>
    </style:style>
    <style:style style:name="PluginODTAutoStyle_Text_11" style:family="text">
      <style:text-properties fo:color="#808000" fo:font-style="normal" fo:font-size="10.5pt" fo:font-family="Garamond" fo:border="0pt none"/>
    </style:style>
    <style:style style:name="PluginODTAutoStyle_Text_12" style:family="text">
      <style:text-properties fo:color="#808000" fo:font-style="normal" fo:font-size="10.5pt" fo:font-family="Garamond" fo:border="0pt none"/>
    </style:style>
    <style:style style:name="PluginODTAutoStyle_Text_13" style:family="text">
      <style:text-properties fo:color="#808000" fo:font-style="normal" fo:font-size="10.5pt" fo:font-family="Garamond" fo:border="0pt none"/>
    </style:style>
    <style:style style:name="PluginODTAutoStyle_Text_14" style:family="text">
      <style:text-properties fo:color="#FFFFFF" fo:font-style="normal" fo:font-size="10.5pt" fo:font-family="Garamond" fo:border="0pt none"/>
    </style:style>
    <style:style style:name="PluginODTAutoStyle_Text_15" style:family="text">
      <style:text-properties fo:color="#FFFFFF" fo:font-style="normal" fo:font-size="10.5pt" fo:font-family="Garamond" fo:border="0pt none"/>
    </style:style>
    <style:style style:name="PluginODTAutoStyle_Text_16" style:family="text">
      <style:text-properties fo:color="#FFFFFF" fo:font-style="normal" fo:font-size="10.5pt" fo:font-family="Garamond" fo:border="0pt none"/>
    </style:style>
    <style:style style:name="PluginODTAutoStyle_Text_17" style:family="text">
      <style:text-properties fo:color="#808000" fo:font-style="normal" fo:font-size="10.5pt" fo:font-family="Garamond" fo:border="0pt none"/>
    </style:style>
    <style:style style:name="PluginODTAutoStyle_Text_18" style:family="text">
      <style:text-properties fo:color="#808000" fo:font-style="normal" fo:font-size="10.5pt" fo:font-family="Garamond" fo:border="0pt none"/>
    </style:style>
    <style:style style:name="PluginODTAutoStyle_Text_19" style:family="text">
      <style:text-properties fo:color="#808000" fo:font-style="normal" fo:font-size="10.5pt" fo:font-family="Garamond" fo:border="0pt none"/>
    </style:style>
    <style:style style:name="PluginODTAutoStyle_Text_20" style:family="text">
      <style:text-properties fo:color="#808000" fo:font-style="normal" fo:font-size="10.5pt" fo:font-family="Garamond" fo:border="0pt none"/>
    </style:style>
    <style:style style:name="PluginODTAutoStyle_Text_21" style:family="text">
      <style:text-properties fo:color="#808000" fo:font-style="normal" fo:font-size="10.5pt" fo:font-family="Garamond" fo:border="0pt none"/>
    </style:style>
    <style:style style:name="PluginODTAutoStyle_Text_22" style:family="text">
      <style:text-properties fo:color="#808000" fo:font-style="normal" fo:font-size="10.5pt" fo:font-family="Garamond" fo:border="0pt none"/>
    </style:style>
    <style:style style:name="PluginODTAutoStyle_Text_23" style:family="text">
      <style:text-properties fo:color="#808000" fo:font-style="normal" fo:font-size="10.5pt" fo:font-family="Garamond" fo:border="0pt none"/>
    </style:style>
    <style:style style:name="PluginODTAutoStyle_Text_24" style:family="text">
      <style:text-properties fo:color="#808000" fo:font-style="normal" fo:font-size="10.5pt" fo:font-family="Garamond" fo:border="0pt none"/>
    </style:style>
    <style:style style:name="PluginODTAutoStyle_Text_25" style:family="text">
      <style:text-properties fo:color="#808000" fo:font-style="normal" fo:font-size="10.5pt" fo:font-family="Garamond" fo:border="0pt none"/>
    </style:style>
    <style:style style:name="PluginODTAutoStyle_Text_26" style:family="text">
      <style:text-properties fo:font-style="normal" fo:font-size="10.5pt" fo:font-family="Garamond" fo:color="#000000" fo:border="0pt none"/>
    </style:style>
    <style:style style:name="PluginODTAutoStyle_Table_27" style:family="table">
      <style:table-properties table:align="center" style:shadow="#808080 0.18cm 0.18cm" style:rel-width="88%" style:width="425.2pt"/>
    </style:style>
    <style:style style:name="odt_auto_style_table_column_27_1" style:family="table-column">
      <style:table-column-properties style:column-width="1.5cm"/>
    </style:style>
    <style:style style:name="odt_auto_style_table_column_27_2" style:family="table-column">
      <style:table-column-properties style:column-width="13.5cm"/>
    </style:style>
    <style:style style:name="PluginODTAutoStyle_TableCell_28" style:family="table-cell">
      <style:paragraph-properties fo:text-align="center"/>
      <style:table-cell-properties fo:padding="0.1cm" fo:border="0.002cm solid #000000"/>
    </style:style>
    <style:style style:name="PluginODTAutoStyle_Paragraph_29" style:family="paragraph">
      <style:paragraph-properties fo:text-align="center" fo:padding="0.1cm"/>
    </style:style>
    <style:style style:name="PluginODTAutoStyle_TableCell_30" style:family="table-cell">
      <style:table-cell-properties fo:padding="0.3cm" fo:border="0.002cm solid #000000"/>
    </style:style>
    <style:style style:name="PluginODTAutoStyle_Paragraph_31" style:family="paragraph">
      <style:paragraph-properties fo:padding="0.3cm"/>
    </style:style>
    <style:style style:name="PluginODTAutoStyle_Text_32" style:family="text">
      <style:text-properties fo:color="#FFFF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dg_assist_5.0:модуль_контроль_печати"/><text:bookmark-start text:name="__RefHeading___модуль_контроль_печати_1"/><text:bookmark-start text:name="модуль_контроль_печати"/>1. Модуль "Контроль печати"<text:bookmark-end text:name="__RefHeading___модуль_контроль_печати_1"/><text:bookmark-end text:name="модуль_контроль_печати"/></text:h>
      <text:h text:style-name="Heading_20_2" text:outline-level="2"><text:bookmark-start text:name="__RefHeading___вход_в_систему_2"/><text:bookmark-start text:name="вход_в_систему"/>1.1 ВХОД В СИСТЕМУ<text:bookmark-end text:name="__RefHeading___вход_в_систему_2"/><text:bookmark-end text:name="вход_в_систему"/></text:h>
      <text:p text:style-name="Text_20_body">Для входа в систему введите свои имя пользователя и пароль.  <text:line-break/> Для демо доступа   <text:line-break/> Адрес:  https://ваш домен.odgassist.ru/app/   <text:line-break/> имя пользователя: Тестовый пользователь  <text:line-break/> Пароль: 0000  <text:line-break/></text:p>
      <text:p text:style-name="Text_20_body"><draw:frame draw:style-name="media" draw:name="0" text:anchor-type="as-char" draw:z-index="0" svg:width="7.4877083333333cm" svg:height="5.5827083333333cm"><draw:image xlink:href="Pictures/4651eeb62b25a22a6c0d3ee03776ada5.png" xlink:type="simple" xlink:show="embed" xlink:actuate="onLoad"/></draw:frame> <text:line-break/> Нажмите войти. Откроется основное окно приложения. <text:line-break/></text:p>
      <text:p text:style-name="Text_20_body"><draw:frame draw:style-name="media" draw:name="1" text:anchor-type="as-char" draw:z-index="1" svg:width="12.038541666667cm" svg:height="7.064375cm"><draw:image xlink:href="Pictures/dddd3acd60017ed91ee7fa0743bdef9c.png" xlink:type="simple" xlink:show="embed" xlink:actuate="onLoad"/></draw:frame></text:p>
      <text:h text:style-name="Heading_20_2" text:outline-level="2"><text:bookmark-start text:name="__RefHeading___добавление_изменение_группы_3"/><text:bookmark-start text:name="добавление_изменение_группы"/>1.2 ДОБАВЛЕНИЕ / ИЗМЕНЕНИЕ ГРУППЫ<text:bookmark-end text:name="__RefHeading___добавление_изменение_группы_3"/><text:bookmark-end text:name="добавление_изменение_группы"/></text:h>
      <text:p text:style-name="Text_20_body">Добавить группу можно при добавлении документа или через пункт меню "odgassist", подпункт "Настройка групп документов". <text:line-break/> При переходе во вкладку "Просмотр групп документов", отобразится дерево иерархии документов. <text:line-break/></text:p>
      <text:p text:style-name="Text_20_body"><draw:frame draw:style-name="media" draw:name="2" text:anchor-type="as-char" draw:z-index="2" svg:width="20.214166666667cm" style:rel-width="100%" svg:height="11.244791666667cm" style:rel-height="scale"><draw:image xlink:href="Pictures/9345b8e45e43a8b5212b0b0354db3da3.png" xlink:type="simple" xlink:show="embed" xlink:actuate="onLoad"/></draw:frame></text:p>
      <text:p text:style-name="Text_20_body">Иконка "Стрелка" напротив имени группы означает, что группа содержит вложенные группы.</text:p>
      <text:p text:style-name="Text_20_body"><draw:frame draw:style-name="media" draw:name="3" text:anchor-type="as-char" draw:z-index="3" svg:width="19.102916666667cm" style:rel-width="100%" svg:height="11.059583333333cm" style:rel-height="scale"><draw:image xlink:href="Pictures/fb9e7c5117d153ea140772a4dcfb0831.png" xlink:type="simple" xlink:show="embed" xlink:actuate="onLoad"/></draw:frame></text:p>
      <text:p text:style-name="Text_20_body">Описание кнопок вкладки: <text:line-break/></text:p>
      <text:list text:style-name="List_20_1" text:continue-numbering="false">
        <text:list-item>
          <text:p text:style-name="List_20_1_Content_First"> Обновить - при настроенных фильтрах, после их заполнения производит фильтрацию согласно указанному значению <text:line-break/></text:p>
        </text:list-item>
        <text:list-item>
          <text:p text:style-name="List_20_1_Content"> Создать - добавить группу.</text:p>
        </text:list-item>
        <text:list-item>
          <text:p text:style-name="List_20_1_Content"> Изменить - позволяет изменить группу, после выбора группы и нажатия кнопки "Изменить", доступны для редактирования поля настройки группы.</text:p>
        </text:list-item>
        <text:list-item>
          <text:p text:style-name="List_20_1_Content_Last"> Удалить - позволяет удалять группы. После удаления группы, ее содержимое не будет доступно в реестре "Утверждённые документы", "Управление документами".</text:p>
        </text:list-item>
      </text:list>
      <text:p text:style-name="Text_20_body">Описание полей настройки группы: <text:line-break/></text:p>
      <text:list text:style-name="List_20_1" text:continue-numbering="false">
        <text:list-item>
          <text:p text:style-name="List_20_1_Content_First"> Группа документов — позволяет указать родительскую группу для добавляемой группы. Если оставить поле незаполненным, новая группа будет добавлена в "Корень иерархии".<text:line-break/></text:p>
        </text:list-item>
        <text:list-item>
          <text:p text:style-name="List_20_1_Content"> Имя — поле для ввода названия добавляемой группы.</text:p>
        </text:list-item>
        <text:list-item>
          <text:p text:style-name="List_20_1_Content_Last"> Без запросов на печать — при установке отметки в поле, будут игнорироваться настройки выпуска документа, расположенного в этой группе. А именно, ограничение печати. Можно будет перепечатывать документ без запроса на перепечать.</text:p>
        </text:list-item>
      </text:list>
      <text:p text:style-name="Text_20_body">Будет отображаться соответствующее сообщение при печати такого документа: "Доступна перепечать без подтверждения, выполнить?" <text:line-break/></text:p>
      <table:table table:style-name="Table">
        <table:table-column/>
        <table:table-row>
          <table:table-cell office:value-type="string" table:style-name="tablecell">
            <text:p text:style-name="tablealignleft"> <draw:frame draw:style-name="media" draw:name="4" text:anchor-type="as-char" draw:z-index="4" svg:width="14.366875cm" svg:height="6.3764583333333cm"><draw:image xlink:href="Pictures/f2d323303517eefccb19d6b4a5b30605.png" xlink:type="simple" xlink:show="embed" xlink:actuate="onLoad"/></draw:frame> </text:p>
          </table:table-cell>
        </table:table-row>
      </table:table>
      <text:p text:style-name="Text_20_body"><text:span text:style-name="Strong_20_Emphasis">Добавление группы при добавлении документа.</text:span> <text:line-break/></text:p>
      <text:p text:style-name="Text_20_body">Нажмите пункт меню "Документы", подпункт "Утвержденные документы". <text:line-break/> На вкладке "Все документы" нажмите кнопку «Добавить» подпункт «Добавить документ». <text:line-break/> Откроется окно «Редактор документа». Для ввода информации для указания имени документа и группы.  <text:line-break/> <draw:frame draw:style-name="media" draw:name="5" text:anchor-type="as-char" draw:z-index="5" svg:width="12.22375cm" svg:height="17.78cm"><draw:image xlink:href="Pictures/49c8e5062a52a3b9da962bc78a82fd6d.png" xlink:type="simple" xlink:show="embed" xlink:actuate="onLoad"/></draw:frame> <text:line-break/></text:p>
      <text:p text:style-name="Text_20_body">В параметре "Группа" нажмите на пиктограмму в виде трех точек. Откроется окно "Просмотр групп документов". <text:line-break/> Нажмите кнопку "Создать". <text:line-break/></text:p>
      <text:p text:style-name="Text_20_body"><draw:frame draw:style-name="media" draw:name="6" text:anchor-type="as-char" draw:z-index="6" svg:width="24.315208333333cm" style:rel-width="100%" svg:height="16.271875cm" style:rel-height="scale"><draw:image xlink:href="Pictures/9f66a7bad1088a9848f76f48f1926c55.jpg" xlink:type="simple" xlink:show="embed" xlink:actuate="onLoad"/></draw:frame> <text:line-break/></text:p>
      <text:p text:style-name="Text_20_body">Правая область окна станет активной. Введите название добавляемой группы в параметре "Имя". Например "Новая группа" <text:line-break/></text:p>
      <text:p text:style-name="Text_20_body"><draw:frame draw:style-name="media" draw:name="7" text:anchor-type="as-char" draw:z-index="7" svg:width="24.341666666667cm" style:rel-width="100%" svg:height="16.298333333333cm" style:rel-height="scale"><draw:image xlink:href="Pictures/c352c124b81b64d2de5c31ebbd6b91b7.jpg" xlink:type="simple" xlink:show="embed" xlink:actuate="onLoad"/></draw:frame> <text:line-break/></text:p>
      <text:p text:style-name="Text_20_body">Если параметр "Группа документов" оставить пустым, то добавляемая группа "Новая группа" будет добавлена в корень, т.е. у нее не будет родительской группы.</text:p>
      <text:p text:style-name="Text_20_body">Если необходимо добавить "Новую группу" в уже существующую группу. Нажмите на пиктограмму в виде трех точек в параметре "Группа документов". <text:line-break/></text:p>
      <text:p text:style-name="Text_20_body"><draw:frame draw:style-name="media" draw:name="8" text:anchor-type="as-char" draw:z-index="8" svg:width="24.182916666667cm" style:rel-width="100%" svg:height="16.271875cm" style:rel-height="scale"><draw:image xlink:href="Pictures/e2328d0582b4b3949ff6c1d1c9bb0d91.jpg" xlink:type="simple" xlink:show="embed" xlink:actuate="onLoad"/></draw:frame> <text:line-break/></text:p>
      <text:p text:style-name="Text_20_body">Откроется еще одно окно "Просмотр групп документов" с неактивной правой областью. Не нажимайте кнопку "Создать" в этом окне! Просто выберете "Родительскую" группу и нажмите "Ок". Окно закроется и параметр "Группа документов" будет заполнен. Нажмите "Ок", новая группа будет добавлена.<text:line-break/></text:p>
      <text:p text:style-name="Text_20_body"><draw:frame draw:style-name="media" draw:name="9" text:anchor-type="as-char" draw:z-index="9" svg:width="24.28875cm" style:rel-width="100%" svg:height="16.35125cm" style:rel-height="scale"><draw:image xlink:href="Pictures/67ed9b498fed042351bef84eccc357ef.jpg" xlink:type="simple" xlink:show="embed" xlink:actuate="onLoad"/></draw:frame></text:p>
      <text:p text:style-name="Text_20_body">Параметр "Без запроса на перепечать". Позволит печатать эти документы без отправки запроса на перепечать и его подтверждения.</text:p>
      <text:p text:style-name="Text_20_body"><text:span text:style-name="Strong_20_Emphasis">Добавление Группы пункт меню "odgassist", подпункт "Настройка групп документов"</text:span></text:p>
      <text:p text:style-name="Text_20_body">Нажмите пункт меню "odgassist", подпункт "Настройка групп документов". Откроется вкладка "Просмотр групп документов". Вкладка полностью повторяет окно "Просмотр групп документов". Все шаги по добавлению группы во вкладке "Просмотр групп документов" аналогичны шагам в окне "Просмотр групп документов" и описаны выше. <text:line-break/></text:p>
      <text:p text:style-name="Text_20_body"><draw:frame draw:style-name="media" draw:name="10" text:anchor-type="as-char" draw:z-index="10" svg:width="27.543125cm" style:rel-width="100%" svg:height="15.901458333333cm" style:rel-height="scale"><draw:image xlink:href="Pictures/3e912938a3b0a0d4dc35c48eeaed1698.jpg" xlink:type="simple" xlink:show="embed" xlink:actuate="onLoad"/></draw:frame></text:p>
      <text:p text:style-name="Text_20_body"><text:span text:style-name="Strong_20_Emphasis">Редактирование имени и расположения группы документов</text:span></text:p>
      <text:p text:style-name="Text_20_body">Нажмите пункт меню "odgassist", подпункт  "Настройка групп документов". <text:line-break/> Выберите группу для редактирования и нажмите кнопку "Изменить". <text:line-break/> <draw:frame draw:style-name="media" draw:name="11" text:anchor-type="as-char" draw:z-index="11" svg:width="26.273125cm" style:rel-width="100%" svg:height="11.27125cm" style:rel-height="scale"><draw:image xlink:href="Pictures/3c7cc71e9797ae0206b1dba71e07d429.png" xlink:type="simple" xlink:show="embed" xlink:actuate="onLoad"/></draw:frame></text:p>
      <text:p text:style-name="Text_20_body">Раздел редактирования настроек группы станет активен. <text:line-break/> Для перемещения выбранной группы нажмите на кнопку обзор параметра "Группа документов". <text:line-break/> Отобразится окно со списком всех групп. Выберите родительскую группу и нажмите "Выбрать". <text:line-break/></text:p>
      <text:p text:style-name="Text_20_body"><draw:frame draw:style-name="media" draw:name="12" text:anchor-type="as-char" draw:z-index="12" svg:width="23.521458333333cm" style:rel-width="100%" svg:height="21.11375cm" style:rel-height="scale"><draw:image xlink:href="Pictures/1fec4addd727d2671258634795294c15.png" xlink:type="simple" xlink:show="embed" xlink:actuate="onLoad"/></draw:frame></text:p>
      <text:p text:style-name="Text_20_body">Для выбранной группы "1"  в параметре "Группа документов" будет указана группа ее расположения.</text:p>
      <text:p text:style-name="Text_20_body"><draw:frame draw:style-name="media" draw:name="13" text:anchor-type="as-char" draw:z-index="13" svg:width="19.84375cm" style:rel-width="100%" svg:height="11.456458333333cm" style:rel-height="scale"><draw:image xlink:href="Pictures/5b80ab0e700d1015ab1331ecf4d6c0f7.png" xlink:type="simple" xlink:show="embed" xlink:actuate="onLoad"/></draw:frame></text:p>
      <text:p text:style-name="Text_20_body">Далее сменим имя группы с "1" на "2" и сохраним изменения кнопкой "ОК". <text:line-break/></text:p>
      <text:p text:style-name="Text_20_body"><draw:frame draw:style-name="media" draw:name="14" text:anchor-type="as-char" draw:z-index="14" svg:width="18.679583333333cm" style:rel-width="100%" svg:height="13.043958333333cm" style:rel-height="scale"><draw:image xlink:href="Pictures/1ef2eebd8ebd4653910d0765e650fceb.png" xlink:type="simple" xlink:show="embed" xlink:actuate="onLoad"/></draw:frame></text:p>
      <text:p text:style-name="Text_20_body">Результат действий: <text:line-break/> Группа "1" переименована в "2" и перемещена в группу "OD-3194" <text:line-break/></text:p>
      <text:p text:style-name="Text_20_body"><draw:frame draw:style-name="media" draw:name="15" text:anchor-type="as-char" draw:z-index="15" svg:width="9.604375cm" svg:height="8.1227083333333cm"><draw:image xlink:href="Pictures/6406b1d93a0c88c5d2c00bf629ef3975.png" xlink:type="simple" xlink:show="embed" xlink:actuate="onLoad"/></draw:frame></text:p>
      <text:p text:style-name="Text_20_body"><text:span text:style-name="Strong_20_Emphasis">Перемещение группы в "Корень дерева иерархии"</text:span></text:p>
      <text:p text:style-name="Text_20_body">Нажмите пункт меню "odgassist", подпункт  "Настройка групп документов". <text:line-break/> Выберите группу для редактирования и нажмите кнопку "Изменить". <text:line-break/> Раздел редактирования настроек группы станет активен. <text:line-break/> Нажмите на иконку "Сбросить" в параметре "Настройка групп документов", а затем кнопку "ОК".</text:p>
      <text:p text:style-name="Text_20_body"><draw:frame draw:style-name="media" draw:name="16" text:anchor-type="as-char" draw:z-index="16" svg:width="19.023541666667cm" style:rel-width="100%" svg:height="11.27125cm" style:rel-height="scale"><draw:image xlink:href="Pictures/b48065bcbe9a616118e3a38067ac9898.png" xlink:type="simple" xlink:show="embed" xlink:actuate="onLoad"/></draw:frame></text:p>
      <text:p text:style-name="Text_20_body">Группа переместится в "корень" иерархии. <text:line-break/></text:p>
      <text:p text:style-name="Text_20_body">Результат перемещения группы "2" в корень. <draw:frame draw:style-name="media" draw:name="17" text:anchor-type="as-char" draw:z-index="17" svg:width="18.785416666667cm" style:rel-width="100%" svg:height="8.810625cm" style:rel-height="scale"><draw:image xlink:href="Pictures/8e972c52c33dcd6cb23e1ff07bb2157c.png" xlink:type="simple" xlink:show="embed" xlink:actuate="onLoad"/></draw:frame></text:p>
      <text:h text:style-name="Heading_20_2" text:outline-level="2"><text:bookmark-start text:name="__RefHeading___добавление_документа_4"/><text:bookmark-start text:name="добавление_документа"/>1.3 ДОБАВЛЕНИЕ ДОКУМЕНТА<text:bookmark-end text:name="__RefHeading___добавление_документа_4"/><text:bookmark-end text:name="добавление_документа"/></text:h>
      <text:p text:style-name="Text_20_body">Перейдите в пункт меню «Документы» подпункт «Утвержденные документы». <text:line-break/> Окно «Все документы» содержит все актуальные документы. <text:line-break/> <draw:frame draw:style-name="media" draw:name="18" text:anchor-type="as-char" draw:z-index="18" svg:width="50.8cm" style:rel-width="100%" svg:height="14.499166666667cm" style:rel-height="scale"><draw:image xlink:href="Pictures/6ffbbc797e34c74abe0d79d90c62f669.png" xlink:type="simple" xlink:show="embed" xlink:actuate="onLoad"/></draw:frame><text:line-break/> Нажмите кнопку «Добавить» подпункт «Добавить документ». <text:line-break/> <draw:frame draw:style-name="media" draw:name="19" text:anchor-type="as-char" draw:z-index="19" svg:width="42.650833333333cm" style:rel-width="100%" svg:height="8.016875cm" style:rel-height="scale"><draw:image xlink:href="Pictures/4d5d5de845786f47035d4ae6a115098c.png" xlink:type="simple" xlink:show="embed" xlink:actuate="onLoad"/></draw:frame><text:line-break/> Откроется окно «Редактор документа». Для ввода информации для указания имени документа и группы и поле для добавления версии документа <text:line-break/>  <draw:frame draw:style-name="media" draw:name="20" text:anchor-type="as-char" draw:z-index="20" svg:width="25.108958333333cm" style:rel-width="100%" svg:height="16.03375cm" style:rel-height="scale"><draw:image xlink:href="Pictures/f3c2ae19ecdcfa6911f1a2f8a436c2a2.png" xlink:type="simple" xlink:show="embed" xlink:actuate="onLoad"/></draw:frame><text:line-break/></text:p>
      <text:p text:style-name="Text_20_body"><text:span text:style-name="Strong_20_Emphasis">Описание параметров документа</text:span></text:p>
      <table:table table:style-name="Table">
        <table:table-column/>
        <table:table-column/>
        <table:table-row>
          <table:table-cell office:value-type="string" table:style-name="tableheader">
            <text:p text:style-name="Table_20_Heading"> Параметр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 Имя  </text:p>
          </table:table-cell>
          <table:table-cell office:value-type="string" table:style-name="tablecell">
            <text:p text:style-name="tablealignleft"> название документа  </text:p>
          </table:table-cell>
        </table:table-row>
        <table:table-row>
          <table:table-cell office:value-type="string" table:style-name="tablecell">
            <text:p text:style-name="tablealignleft"> Код документа  </text:p>
          </table:table-cell>
          <table:table-cell office:value-type="string" table:style-name="tablecell"/>
        </table:table-row>
        <table:table-row>
          <table:table-cell office:value-type="string" table:style-name="tablecell">
            <text:p text:style-name="tablealignleft"> Группа  </text:p>
          </table:table-cell>
          <table:table-cell office:value-type="string" table:style-name="tablecell">
            <text:p text:style-name="tablealignleft"> Место куда будет добавлен документ. В случае отсутствия необходимой группы ее необходимо создать.  Более детально описано в главе "Добавление группы". </text:p>
          </table:table-cell>
        </table:table-row>
        <table:table-row>
          <table:table-cell office:value-type="string" table:style-name="tablecell">
            <text:p text:style-name="tablealignleft"> Является шаблоном </text:p>
          </table:table-cell>
          <table:table-cell office:value-type="string" table:style-name="tablecell">
            <text:p text:style-name="tablealignleft"> Делает документ шаблоном, то есть его можно будет в будущем использовать в качестве шаблона для разработки нового документа. </text:p>
          </table:table-cell>
        </table:table-row>
        <table:table-row>
          <table:table-cell office:value-type="string" table:style-name="tablecell">
            <text:p text:style-name="tablealignleft"> Является приложением к документам </text:p>
          </table:table-cell>
          <table:table-cell office:value-type="string" table:style-name="tablecell">
            <text:p text:style-name="tablealignleft"> Позволяет указать документ в списке, для которого добавляемый является приложением </text:p>
          </table:table-cell>
        </table:table-row>
        <table:table-row>
          <table:table-cell office:value-type="string" table:style-name="tablecell">
            <text:p text:style-name="tablealignleft"> Используется в ссылках в следующих документах </text:p>
          </table:table-cell>
          <table:table-cell office:value-type="string" table:style-name="tablecell">
            <text:p text:style-name="tablealignleft"> связка документ - документ (имеется ссылка)  </text:p>
          </table:table-cell>
        </table:table-row>
        <table:table-row>
          <table:table-cell office:value-type="string" table:style-name="tablecell">
            <text:p text:style-name="tablealignleft"> Заменен версиями документов  </text:p>
          </table:table-cell>
          <table:table-cell office:value-type="string" table:style-name="tablecell">
            <text:p text:style-name="tablealignleft"> при первичном добавлении версии не используется  </text:p>
          </table:table-cell>
        </table:table-row>
      </table:table>
      <text:p text:style-name="Text_20_body">После заполнения карточки документа необходимо добавить версию документа. Для этого нажмите на кнопку "создать" в поле "Версия документа ".<text:line-break/> Описание заполнения параметров детально описано в пункте «Заполнение параметров редактора версии документа.» <text:line-break/></text:p>
      <text:p text:style-name="Text_20_body">===== 1.4 Добавление  версии документа ===== <text:line-break/></text:p>
      <text:p text:style-name="Text_20_body"><draw:frame draw:style-name="media" draw:name="21" text:anchor-type="as-char" draw:z-index="21" svg:width="21.325416666667cm" style:rel-width="100%" svg:height="18.653125cm" style:rel-height="scale"><draw:image xlink:href="Pictures/5d3f90d429193fb02c1e676d8a667404.png" xlink:type="simple" xlink:show="embed" xlink:actuate="onLoad"/></draw:frame><text:line-break/></text:p>
      <text:p text:style-name="Text_20_body">Добавление документа подразумевает одновременно и добавление версии документа. Если вы произвели добавление документа согласно описанному параграфом выше, то можете продолжить добавление версии в окне «Редактор версии». <text:line-break/></text:p>
      <text:p text:style-name="Text_20_body">В случае если вы закрыли окно «Редактор документа» без создания версии документа, версия документа не добавится. <text:line-break/> Для  добавления версии необходимо найти документ и добавить в него версию. Для этого необходимо перейти в пункт меню "odgassist", подпункт "Управление документами". <text:line-break/> Для поиска документа используйте поле фильтрации "Найти документ". Далее выберите документ и нажмите "Изменить". <text:line-break/> Поле настройки свойств документа станет активным. По умолчанию первой отображается закладка "Главная". Для добавления версии документа перейдите на закладку "Версии документа". Нажмите кнопку "Создать".<text:line-break/> Откроется окно «Редактор версии документа»<text:line-break/></text:p>
      <text:p text:style-name="Text_20_body"><draw:frame draw:style-name="media" draw:name="окно редактора версии документа Legend" text:anchor-type="as-char" draw:z-index="0" svg:width="14.155208333333cm"><draw:text-box><text:p text:style-name="legendcenter"><draw:frame draw:style-name="media" draw:name="окно редактора версии документа" text:anchor-type="as-char" draw:z-index="22" svg:width="14.155208333333cm" svg:height="10.689166666667cm"><draw:image xlink:href="Pictures/54116f2e341bef522bf6c07d13c30e8c.png" xlink:type="simple" xlink:show="embed" xlink:actuate="onLoad"/></draw:frame>окно редактора версии документа</text:p></draw:text-box></draw:frame> <text:line-break/></text:p>
      <text:p text:style-name="Text_20_body"><draw:frame draw:style-name="media" draw:name="окно редактора версии документа Legend" text:anchor-type="as-char" draw:z-index="0" svg:width="13.255625cm"><draw:text-box><text:p text:style-name="legendcenter"><draw:frame draw:style-name="media" draw:name="окно редактора версии документа" text:anchor-type="as-char" draw:z-index="23" svg:width="13.255625cm" svg:height="16.218958333333cm"><draw:image xlink:href="Pictures/72c7d31fc6d66cc48fd59683b3ac14b6.png" xlink:type="simple" xlink:show="embed" xlink:actuate="onLoad"/></draw:frame>окно редактора версии документа</text:p></draw:text-box></draw:frame> <text:line-break/></text:p>
      <text:p text:style-name="Text_20_body">Далее заполните поля окна "Редактор версии документа".</text:p>
      <text:p text:style-name="Text_20_body"><text:span text:style-name="Strong_20_Emphasis">описание полей окна "Редактор версии документов"</text:span> <text:line-break/></text:p>
      <table:table table:style-name="Table">
        <table:table-column/>
        <table:table-column/>
        <table:table-row>
          <table:table-cell office:value-type="string" table:style-name="tableheader">
            <text:p text:style-name="Table_20_Heading"> Название параметра\колонки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 Статус  </text:p>
          </table:table-cell>
          <table:table-cell office:value-type="string" table:style-name="tablecell">
            <text:p text:style-name="tablealignleft"> Текущий статус версии. Варианты выбора статуса: <text:line-break/><text:span text:style-name="Emphasis">Черновик</text:span> -версия документа находится в процессе разработки (модуль "Разработка документации") или не наступил срок актуальности документа. <text:line-break/><text:span text:style-name="Emphasis">Согласован</text:span> - версия документа готова к использованию, доступна печать версии документа. , <text:span text:style-name="Emphasis">Архив</text:span> - срок актуальности версии документа истек. При статусе "Архив" версия документа отправляется во вкладку "Архив". (автоматическая отправка версии документа в архив производится после настройки задания на обработку документов). Печать версий документов из архива настраивается отдельно. Версия документа может не попасть в архив, если она единственная в документе.  </text:p>
          </table:table-cell>
        </table:table-row>
        <table:table-row>
          <table:table-cell office:value-type="string" table:style-name="tablecell">
            <text:p text:style-name="tablealignleft"> Документ  </text:p>
          </table:table-cell>
          <table:table-cell office:value-type="string" table:style-name="tablecell">
            <text:p text:style-name="tablealignleft"> Название документа, для которого производится добавление версии  </text:p>
          </table:table-cell>
        </table:table-row>
        <table:table-row>
          <table:table-cell office:value-type="string" table:style-name="tablecell">
            <text:p text:style-name="tablealignleft"> Тип документа </text:p>
          </table:table-cell>
          <table:table-cell office:value-type="string" table:style-name="tablecell">
            <text:p text:style-name="tablealignleft"> В параметре необходимо выбрать один из вариантов. Обязательно для заполнения. </text:p>
          </table:table-cell>
        </table:table-row>
        <table:table-row>
          <table:table-cell office:value-type="string" table:style-name="tablecell">
            <text:p text:style-name="tablealignleft"> Версия документа  </text:p>
          </table:table-cell>
          <table:table-cell office:value-type="string" table:style-name="tablecell">
            <text:p text:style-name="tablealignleft"> Номер версии документа  </text:p>
          </table:table-cell>
        </table:table-row>
        <table:table-row>
          <table:table-cell office:value-type="string" table:style-name="tablecell">
            <text:p text:style-name="tablealignleft"> Дата утверждения  </text:p>
          </table:table-cell>
          <table:table-cell office:value-type="string" table:style-name="tablecell">
            <text:p text:style-name="tablealignleft"> Дата утверждения версии документа. Актуально в случае добавления версии документа вручную. Установка даты производится автоматически. Устанавливается текущая дата. <text:line-break/>Если документ разрабатывался в системе, то дата утверждения берется из процесса «Разработка документации», задачи <text:span text:style-name="Emphasis">«Утверждение»</text:span>. Если вам требуется добавить документ с иной датой утверждения, то воспользуйтесь пунктом меню <text:span text:style-name="Emphasis">"odgassist"</text:span>, подпункт <text:span text:style-name="Emphasis">"Управление документами"</text:span>. В этом разделе карточка версии с разблокированным полем <text:span text:style-name="Emphasis">"Дата утверждения."</text:span>  </text:p>
          </table:table-cell>
        </table:table-row>
        <table:table-row>
          <table:table-cell office:value-type="string" table:style-name="tablecell">
            <text:p text:style-name="tablealignleft"> Дата начала актуальности  </text:p>
          </table:table-cell>
          <table:table-cell office:value-type="string" table:style-name="tablecell">
            <text:p text:style-name="tablealignleft"> Дата с которой документ будет доступен для печати. Выбор даты производится нажатием на пиктограмму «календарь».  </text:p>
          </table:table-cell>
        </table:table-row>
        <table:table-row>
          <table:table-cell office:value-type="string" table:style-name="tablecell">
            <text:p text:style-name="tablealignleft"> Актуален до  </text:p>
          </table:table-cell>
          <table:table-cell office:value-type="string" table:style-name="tablecell">
            <text:p text:style-name="tablealignleft"> Дата, после которой документ будет автоматически отправлен в архив. Дата может быть установлена автоматически, если в выбранном типе документа заполнено поле "Срок годности документа (лет)". Если это поле пустое у типа документа, выбор даты производится нажатием на пиктограмму «календарь». <text:line-break/>Автоматическая отправка документа в архив производится при настроенной рутине (задания на автоматическую обработку документов пункт меню "Администрирование", подпункт "Назначенные задания").  </text:p>
          </table:table-cell>
        </table:table-row>
        <table:table-row>
          <table:table-cell office:value-type="string" table:style-name="tablecell">
            <text:p text:style-name="tablealignleft"> Есть тест  </text:p>
          </table:table-cell>
          <table:table-cell office:value-type="string" table:style-name="tablecell">
            <text:p text:style-name="tablealignleft"> В случае если требуется ознакомление сотрудника с новой версией документа с последующей проверкой качества ознакомления. <text:line-break/>Данная настройка позволяет добавить тест для проверки качества ознакомления с документом сотрудниками. Тест добавляется инженером по документации. Подробнее тестирование по ознакомлению содержится в главе «Добавление теста». При отметке данного пункта отображается окно для настройки теста. </text:p>
          </table:table-cell>
        </table:table-row>
        <table:table-row>
          <table:table-cell office:value-type="string" table:style-name="tablecell">
            <text:p text:style-name="tablealignleft"> Тип распределения  </text:p>
          </table:table-cell>
          <table:table-cell office:value-type="string" table:style-name="tablecell">
            <text:p text:style-name="tablealignleft"> Параметр единичного выбора. Варианты выбора: <text:line-break/>- По должности <text:line-break/>- По подразделению <text:line-break/>- По должности и подразделению <text:line-break/>В зависимости от выбранного будет осуществлено распределение версии документа на ознакомление.  В зависимости от выбора будет предоставлен список на выбор подразделений или должностей или подразделений и должностей в поле «Распределение документа». Требуется предварительная настройка должностей и подразделений. Настройка более детально рассматривается в советующих главах. При выборе "По должности и подразделению", документ будет отправлен в указанное  подразделение пользователю с указанной должностью. В случае отсутствия должности или подразделения распределение версии документа не гарантировано или система по умолчанию выставит первый из списка вариант "По должности". Распределение также действует для вновь добавляемых пользователей. После входа в приложение новые пользователи могут ознакомится с документами, распределенными ранее по их должности или подразделению. </text:p>
          </table:table-cell>
        </table:table-row>
        <table:table-row>
          <table:table-cell office:value-type="string" table:style-name="tablecell">
            <text:p text:style-name="tablealignleft"> Настройки выпуска  </text:p>
          </table:table-cell>
          <table:table-cell office:value-type="string" table:style-name="tablecell">
            <text:p text:style-name="tablealignleft"> Позволяет настроить параметры печати документа. (положение колонтитула, разрешения печати, указание страниц для печати, ввод серийного номера и т.д.). Настройки открываются нажатием кнопки с тремя точками после чего отобразится окно выбора шаблона или добавления собственного шаблона. Более детально добавление настройки выпуска рассматривается в соответствующей главе «Добавление настройки выпуска».  </text:p>
          </table:table-cell>
        </table:table-row>
        <table:table-row>
          <table:table-cell office:value-type="string" table:style-name="tablecell">
            <text:p text:style-name="tablealignleft"> Pdf file  </text:p>
          </table:table-cell>
          <table:table-cell office:value-type="string" table:style-name="tablecell">
            <text:p text:style-name="tablealignleft"> Параметр позволяет подгрузить pdf версию документа. Данный файл будет использоваться для печати. В зависимости от выбранной настройки выпуска будет производится наложение колонтитулов и водяного знака.  </text:p>
          </table:table-cell>
        </table:table-row>
        <table:table-row>
          <table:table-cell office:value-type="string" table:style-name="tablecell">
            <text:p text:style-name="tablealignleft"> Файл  </text:p>
          </table:table-cell>
          <table:table-cell office:value-type="string" table:style-name="tablecell">
            <text:p text:style-name="tablealignleft"> Параметр позволяет подгрузить docx версию документа. Подгруженную версию документа в формате docx можно использовать для разработки новых версий документа в процессе «Разработка документации. <text:span text:style-name="PluginODTAutoStyle_Text_1">Имя загружаемого документа не должно содержать спецсимволов  ; # % $ * \ . / </text:span> Эти символы в имени файла могут привести к ошибке и невозможности его открытия в приложении. Обязательно для заполнения. </text:p>
          </table:table-cell>
        </table:table-row>
        <table:table-row>
          <table:table-cell office:value-type="string" table:style-name="tablecell">
            <text:p text:style-name="tablealignleft"> Влияет на: </text:p>
          </table:table-cell>
          <table:table-cell office:value-type="string" table:style-name="tablecell">
            <text:p text:style-name="tablealignleft"> Настройка связки документа с препаратами и производственными площадками. <text:line-break/>Продукты – позволяет выбрать продукт или добавить новый при отсутствии в списке продуктов. Добавление продукта описано главе "Добавление продукта". <text:line-break/>Производственные площадки- позволяет выбрать производственную площадку из списка или добавить новую. Добавление производственной площадки рассмотрено в главе "Добавление производственной площадки". </text:p>
          </table:table-cell>
        </table:table-row>
        <table:table-row>
          <table:table-cell office:value-type="string" table:style-name="tablecell">
            <text:p text:style-name="tablealignleft"> Распределение документа:  </text:p>
          </table:table-cell>
          <table:table-cell office:value-type="string" table:style-name="tablecell">
            <text:p text:style-name="tablealignleft"> Настройка распределение между подразделениями и/или по должности и/или пользователям. Указанные пользователи получат доступ к документу, ознакомлению и выполнению теста (если он настроен). Параметр зависит от параметра "Тип распределения". Динамически изменяется список для выбора в зависимости от выбранного в "Тип распределения". </text:p>
          </table:table-cell>
        </table:table-row>
        <table:table-row>
          <table:table-cell office:value-type="string" table:style-name="tablecell">
            <text:p text:style-name="tablealignleft"> Заменяет документы:  </text:p>
          </table:table-cell>
          <table:table-cell office:value-type="string" table:style-name="tablecell">
            <text:p text:style-name="tablealignleft"> Позволяет указать какие документы заменяет данная версия документа. Для работы этой опции требуется настроить свойство приложения <text:span text:style-name="Emphasis">"ru.od.documentDevelopment.enable_document_replacement"</text:span>  </text:p>
          </table:table-cell>
        </table:table-row>
        <table:table-row>
          <table:table-cell office:value-type="string" table:style-name="tablecell">
            <text:p text:style-name="tablealignleft"> Ссылки, используемые в документе:  </text:p>
          </table:table-cell>
          <table:table-cell office:value-type="string" table:style-name="tablecell">
            <text:p text:style-name="tablealignleft"> Позволяет указать документы, на которые ссылается данная версия документа  </text:p>
          </table:table-cell>
        </table:table-row>
        <table:table-row>
          <table:table-cell office:value-type="string" table:style-name="tablecell">
            <text:p text:style-name="tablealignleft"> Приложение к данному документу:  </text:p>
          </table:table-cell>
          <table:table-cell office:value-type="string" table:style-name="tablecell">
            <text:p text:style-name="tablealignleft"> Позволяет указать приложение к добавляемой версии документа  </text:p>
          </table:table-cell>
        </table:table-row>
      </table:table>
      <text:p text:style-name="Text_20_body">После добавления версии документа может отобразится окно о смене текущей версии документа.</text:p>
      <text:p text:style-name="Text_20_body"><draw:frame draw:style-name="media" draw:name="24" text:anchor-type="as-char" draw:z-index="24" svg:width="17.092083333333cm" style:rel-width="100%" svg:height="4.9477083333333cm" style:rel-height="scale"><draw:image xlink:href="Pictures/8cf933a2539bc6742ea89facb48bdde3.png" xlink:type="simple" xlink:show="embed" xlink:actuate="onLoad"/></draw:frame></text:p>
      <text:p text:style-name="Text_20_body">Подтвердите выбор, нажав "Да". <text:line-break/> Старая версия будет отправлена в архив. "Актуален до" у старой версии документа станет равной дате начала актуальности новой версии документа.</text:p>
      <text:p text:style-name="Text_20_body">В случае нажатия "Нет", в системе будет актуальны две версии документа. <text:line-break/></text:p>
      <text:p text:style-name="Text_20_body">Если вы нажали "Нет" ошибочно. Для исправления этой ситуации откройте документ и выберите версию документа. Затем смените ее статус на "Архив". <text:line-break/> Измените срок актуальности версии документа на дату в прошлом. <text:line-break/> После этого версия документа станет недоступна к печати и не будет отображаться в реестре <text:span text:style-name="Emphasis">"Утвержденные документы"</text:span>.</text:p>
      <text:h text:style-name="Heading_20_4" text:outline-level="4"><text:bookmark-start text:name="__RefHeading___офлайн_ознакомление_с_документом_до_наступления_сроков_актуальности_5"/><text:bookmark-start text:name="офлайн_ознакомление_с_документом_до_наступления_сроков_актуальности"/>Офлайн ознакомление с документом до наступления сроков актуальности<text:bookmark-end text:name="__RefHeading___офлайн_ознакомление_с_документом_до_наступления_сроков_актуальности_5"/><text:bookmark-end text:name="офлайн_ознакомление_с_документом_до_наступления_сроков_актуальности"/></text:h>
      <text:p text:style-name="Horizontal_20_Line"/>
      <text:p text:style-name="Text_20_body"><text:span text:style-name="Emphasis">Назначение</text:span>:  Персонал, не имеющий доступа в приложение "Контроль печати", имеет возможность провести ознакомление с версией документа до начала ее актуальности.</text:p>
      <text:p text:style-name="Text_20_body"><text:span text:style-name="Emphasis">Условие:</text:span> <text:line-break/></text:p>
      <text:list text:style-name="List_20_1" text:continue-numbering="false">
        <text:list-item>
          <text:p text:style-name="List_20_1_Content_First"> Добавленная версия документа имеет статус "Согласован". <text:line-break/></text:p>
        </text:list-item>
        <text:list-item>
          <text:p text:style-name="List_20_1_Content_Last"> Настройка выпуска документа имеет отметку "Разрешить печать до даты начала актуальности".</text:p>
        </text:list-item>
      </text:list>
      <table:table table:style-name="Table">
        <table:table-column/>
        <table:table-row>
          <table:table-cell office:value-type="string" table:style-name="tablecell">
            <text:p text:style-name="tablealignleft"> <draw:frame draw:style-name="media" draw:name="25" text:anchor-type="as-char" draw:z-index="25" svg:width="17.012708333333cm" style:rel-width="100%" svg:height="10.16cm" style:rel-height="scale"><draw:image xlink:href="Pictures/f53b80bf305cc5121ebabe99bb1c05c0.png" xlink:type="simple" xlink:show="embed" xlink:actuate="onLoad"/></draw:frame> </text:p>
          </table:table-cell>
        </table:table-row>
      </table:table>
      <text:p text:style-name="Text_20_body">Если сроки актуальности документа еще не наступили и не установлена отметка "Разрешить печать до даты начала актуальности", в настройке выпуска документа. При попытке печати версии документа отобразится сообщение "Доступ запрещен. Версия документа еще не вступила в действие". <text:line-break/></text:p>
      <table:table table:style-name="Table">
        <table:table-column/>
        <table:table-row>
          <table:table-cell office:value-type="string" table:style-name="tablecell">
            <text:p text:style-name="tablealignleft"> <draw:frame draw:style-name="media" draw:name="26" text:anchor-type="as-char" draw:z-index="26" svg:width="7.5935416666667cm" svg:height="1.6139583333333cm"><draw:image xlink:href="Pictures/eb96617a60de59fec97c359d83e19d2c.png" xlink:type="simple" xlink:show="embed" xlink:actuate="onLoad"/></draw:frame> </text:p>
          </table:table-cell>
        </table:table-row>
      </table:table>
      <text:h text:style-name="Heading_20_4" text:outline-level="4"><text:bookmark-start text:name="__RefHeading___две_актуальных_версии_документа_отображаются_в_реестре_утвержденные_документы_6"/><text:bookmark-start text:name="две_актуальных_версии_документа_отображаются_в_реестре_утвержденные_документы"/>Две актуальных версии документа отображаются в реестре "Утвержденные документы"<text:bookmark-end text:name="__RefHeading___две_актуальных_версии_документа_отображаются_в_реестре_утвержденные_документы_6"/><text:bookmark-end text:name="две_актуальных_версии_документа_отображаются_в_реестре_утвержденные_документы"/></text:h>
      <text:p text:style-name="Horizontal_20_Line"/>
      <text:p text:style-name="Text_20_body"><text:span text:style-name="Emphasis">Условие:</text:span></text:p>
      <text:list text:style-name="List_20_1" text:continue-numbering="false">
        <text:list-item>
          <text:p text:style-name="List_20_1_Content_First"> Добавленная версия документа имеет статус "Согласован". <text:line-break/></text:p>
        </text:list-item>
        <text:list-item>
          <text:p text:style-name="List_20_1_Content_Last"> Срок начала актуальности новой версии документа еще не наступил.</text:p>
        </text:list-item>
      </text:list>
      <text:p text:style-name="Text_20_body">В такой ситуации печать новой версии документа будет недоступна. При попытке контролируемой печати будет отображено сообщение "Доступ запрещен".<text:line-break/></text:p>
      <table:table table:style-name="Table">
        <table:table-column/>
        <table:table-row>
          <table:table-cell office:value-type="string" table:style-name="tablecell">
            <text:p text:style-name="tablealignleft"> <draw:frame draw:style-name="media" draw:name="27" text:anchor-type="as-char" draw:z-index="27" svg:width="7.5935416666667cm" svg:height="1.6139583333333cm"><draw:image xlink:href="Pictures/9135d8d38b32d6531b9ef41e63a46bfe.png" xlink:type="simple" xlink:show="embed" xlink:actuate="onLoad"/></draw:frame> </text:p>
          </table:table-cell>
        </table:table-row>
      </table:table>
      <text:h text:style-name="Heading_20_4" text:outline-level="4"><text:bookmark-start text:name="__RefHeading___автоматическая_обработка_версий_документа_7"/><text:bookmark-start text:name="автоматическая_обработка_версий_документа"/>Автоматическая обработка версий документа<text:bookmark-end text:name="__RefHeading___автоматическая_обработка_версий_документа_7"/><text:bookmark-end text:name="автоматическая_обработка_версий_документа"/></text:h>
      <text:p text:style-name="Text_20_body">---</text:p>
      <text:p text:style-name="Text_20_body">Если в приложении настроена <text:a xlink:type="simple" xlink:href="https://wiki.odgassist.ru/doku.php/odg_assist_5.0:%D0%BC%D0%BE%D0%B4%D1%83%D0%BB%D1%8C_%D0%BA%D0%BE%D0%BD%D1%82%D1%80%D0%BE%D0%BB%D1%8C_%D0%BF%D0%B5%D1%87%D0%B0%D1%82%D0%B8#%D0%BD%D0%B0%D1%81%D1%82%D1%80%D0%BE%D0%B9%D0%BA%D0%B0_%D0%B7%D0%B0%D0%B4%D0%B0%D0%BD%D0%B8%D1%8F_%D0%BD%D0%B0_%D0%B0%D0%B2%D1%82%D0%BE%D0%BC%D0%B0%D1%82%D0%B8%D1%87%D0%B5%D1%81%D0%BA%D1%83%D1%8E_%D0%BE%D0%B1%D1%80%D0%B0%D0%B1%D0%BE%D1%82%D0%BA%D1%83_%D0%B2%D0%B5%D1%80%D1%81%D0%B8%D0%B9_%D0%B4%D0%BE%D0%BA%D1%83%D0%BC%D0%B5%D0%BD%D1%82%D0%BE%D0%B2" text:style-name="Internet_20_link" text:visited-style-name="Visited_20_Internet_20_Link">автоматическая обработка документов</text:a>, то версия документа с истекшим сроком актуальности "Актуален до"  будет автоматически отправлена в архив, также статус версии документа изменится на “Архив”. <text:line-break/> Печать документов со статусом “Архив” невозможна.</text:p>
      <text:h text:style-name="Heading_20_2" text:outline-level="2"><text:bookmark-start text:name="__RefHeading___добавление_версии_документа_с_указанием_даты_утверждения_8"/><text:bookmark-start text:name="добавление_версии_документа_с_указанием_даты_утверждения"/>1.4.1 ДОБАВЛЕНИЕ ВЕРСИИ ДОКУМЕНТА (с указанием даты утверждения)<text:bookmark-end text:name="__RefHeading___добавление_версии_документа_с_указанием_даты_утверждения_8"/><text:bookmark-end text:name="добавление_версии_документа_с_указанием_даты_утверждения"/></text:h>
      <text:p text:style-name="Text_20_body">Для добавления версии документа с возможностью редактирования параметра "Дата утверждения" в карточки версии. Необходимо <text:line-break/>производить добавление версии через пункт меню "odgassist", подпункт "Управление документами".</text:p>
      <text:p text:style-name="Text_20_body">Нажмите пункт меню "odgassist", подпункт "Управление документами". Найдите и выберите документ, для которого требуется добавить версию. Нажмите кнопку "Изменить". В правой части экрана активируется область редактирования версий документа. Перейдите на вкладку  "Версии документа" и нажмите кнопку "Создать".</text:p>
      <text:p text:style-name="Text_20_body">Далее заполните параметры как описано в главе 1.4 ДОБАВЛЕНИЕ ВЕРСИИ ДОКУМЕНТА</text:p>
      <text:h text:style-name="Heading_20_2" text:outline-level="2"><text:bookmark-start text:name="__RefHeading___печать_документа_9"/><text:bookmark-start text:name="печать_документа"/>1.5 ПЕЧАТЬ ДОКУМЕНТА<text:bookmark-end text:name="__RefHeading___печать_документа_9"/><text:bookmark-end text:name="печать_документа"/></text:h>
      <text:p text:style-name="Text_20_body">Нажмите пункт меню «Документы», подпункт «Утвержденные документы». В открывшейся вкладке «Просмотр версий документа», в списке документов, выберите документ. <text:line-break/> Нажмите кнопку «Печать». В открывшемся подменю выберите необходимое.  В зависимости от настройки выпуска документа окно «Подготовка печати» может отличаться от изображенного ниже. <draw:frame draw:style-name="media" draw:name="вкладка &quot;Просмотр версий документа&quot;, печать документа Legend" text:anchor-type="as-char" draw:z-index="0" svg:width="16.51cm"><draw:text-box><text:p text:style-name="legendcenter"><draw:frame draw:style-name="media" draw:name="вкладка &quot;Просмотр версий документа&quot;, печать документа" text:anchor-type="as-char" draw:z-index="28" svg:width="16.51cm" svg:height="11.297708333333cm"><draw:image xlink:href="Pictures/0b999100807ad6c0a8a52a944a72cb22.png" xlink:type="simple" xlink:show="embed" xlink:actuate="onLoad"/></draw:frame>вкладка "Просмотр версий документа", печать документа</text:p></draw:text-box></draw:frame> <text:line-break/></text:p>
      <text:p text:style-name="Text_20_body">После ввода всех необходимых параметров печати (на изображении ниже, только серия) по нажатию на кнопку «На печать»: <text:line-break/></text:p>
      <text:p text:style-name="Text_20_body"><draw:frame draw:style-name="media" draw:name="выбор страниц и указание серии Legend" text:anchor-type="as-char" draw:z-index="0" svg:width="7.858125cm"><draw:text-box><text:p text:style-name="legendcenter"><draw:frame draw:style-name="media" draw:name="выбор страниц и указание серии" text:anchor-type="as-char" draw:z-index="29" svg:width="7.858125cm" svg:height="4.8947916666667cm"><draw:image xlink:href="Pictures/3a5b08b721b4ebaf42d92428258c87a5.png" xlink:type="simple" xlink:show="embed" xlink:actuate="onLoad"/></draw:frame>выбор страниц и указание серии</text:p></draw:text-box></draw:frame> <text:line-break/></text:p>
      <text:p text:style-name="Text_20_body">Поля для ввода и кнопка на печать станут неактивны, отобразится ссылка для открытия настольного приложения для выполнения печати: «Нажмите сюда, чтобы открыть приложение». Для печати на ПК должна быть установлена клиентская часть «Контроль печати». <text:line-break/> <draw:frame draw:style-name="media" draw:name="выбор страниц и указание серии Legend" text:anchor-type="as-char" draw:z-index="0" svg:width="8.969375cm"><draw:text-box><text:p text:style-name="legendcenter"><draw:frame draw:style-name="media" draw:name="выбор страниц и указание серии" text:anchor-type="as-char" draw:z-index="30" svg:width="8.969375cm" svg:height="6.9320833333333cm"><draw:image xlink:href="Pictures/d923d24ca5d1e003c9ae830108e0cd9f.png" xlink:type="simple" xlink:show="embed" xlink:actuate="onLoad"/></draw:frame>выбор страниц и указание серии</text:p></draw:text-box></draw:frame> <text:line-break/></text:p>
      <text:p text:style-name="Text_20_body"><text:span text:style-name="Strong_20_Emphasis">Описание вариантов печати</text:span></text:p>
      <table:table table:style-name="Table">
        <table:table-column/>
        <table:table-column/>
        <table:table-row>
          <table:table-cell office:value-type="string" table:style-name="tableheader">
            <text:p text:style-name="Table_20_Heading"> Вариант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 <text:span text:style-name="Emphasis">Контролируемая печать</text:span> <text:line-break/>Для выполнения печати с таким <text:line-break/>выбором требуется наличие роли «Печать учтенных копий» </text:p>
          </table:table-cell>
          <table:table-cell office:value-type="string" table:style-name="tablecell">
            <text:p text:style-name="tablealignleft"> В таком варианте обязателен ввод серии, указание количества страниц документа для печати, ввод идентификатора. Окно «Подготовка печати» может отличаться в зависимости от настройки выпуска документа. Распечатанный документ защищен водяным знаком. Колонтитулы содержат имя распечатавшего документ, дату и время печати. </text:p>
          </table:table-cell>
        </table:table-row>
        <table:table-row>
          <table:table-cell office:value-type="string" table:style-name="tablecell">
            <text:p text:style-name="tablealignleft"> <text:span text:style-name="Emphasis">Во внешние организации</text:span> <text:line-break/>Для выполнения печати с таким выбором требуется наличие роли «Печать во внешние организации» </text:p>
          </table:table-cell>
          <table:table-cell office:value-type="string" table:style-name="tablecell">
            <text:p text:style-name="tablealignleft"> При таком выборе необходимо указать название организации, куда будет отправлен документ. После чего откроется окно предпросмотра, с добавленным водяным знаком. </text:p>
          </table:table-cell>
        </table:table-row>
        <table:table-row>
          <table:table-cell office:value-type="string" table:style-name="tablecell">
            <text:p text:style-name="tablealignleft"> <text:span text:style-name="Emphasis">Временная копия</text:span> <text:line-break/>Для выполнения печати с таким выбором требуется наличие роли «Печать временных копий» </text:p>
          </table:table-cell>
          <table:table-cell office:value-type="string" table:style-name="tablecell">
            <text:p text:style-name="tablealignleft"> При таком выборе сразу откроется окно предпросмотра. Водяной знак будет содержать имя распечатавшего документ и указание, что документ для ознакомления. </text:p>
          </table:table-cell>
        </table:table-row>
      </table:table>
      <text:h text:style-name="Heading_20_2" text:outline-level="2"><text:bookmark-start text:name="__RefHeading___перепечать_документа_10"/><text:bookmark-start text:name="перепечать_документа"/>1.6 ПЕРЕПЕЧАТЬ ДОКУМЕНТА<text:bookmark-end text:name="__RefHeading___перепечать_документа_10"/><text:bookmark-end text:name="перепечать_документа"/></text:h>
      <text:p text:style-name="Text_20_body">Перейдите в пункт меню «Документы», затем «Утвержденные документы». Выберите документ и нажмите кнопку «Печать». В выпадающем списке выберите «Контролируемая печать».<text:line-break/> <draw:frame draw:style-name="media" draw:name="вкладка Утвержденные документы Legend" text:anchor-type="as-char" draw:z-index="0" svg:width="19.52625cm" style:rel-width="100%"><draw:text-box><text:p text:style-name="legendcenter"><draw:frame draw:style-name="media" draw:name="вкладка Утвержденные документы" text:anchor-type="as-char" draw:z-index="31" svg:width="19.52625cm" style:rel-width="100%" svg:height="8.9429166666667cm" style:rel-height="scale"><draw:image xlink:href="Pictures/1e332b92fc3cc0de2d15ce7c76fdf895.png" xlink:type="simple" xlink:show="embed" xlink:actuate="onLoad"/></draw:frame>вкладка Утвержденные документы</text:p></draw:text-box></draw:frame><text:line-break/></text:p>
      <text:p text:style-name="Text_20_body">В открывшемся окне введите серию, выберите препарат и, если необходимо укажите страницы печати. <text:line-break/></text:p>
      <text:p text:style-name="Text_20_body"><draw:frame draw:style-name="media" draw:name="32" text:anchor-type="as-char" draw:z-index="32" svg:width="7.1966666666667cm" svg:height="4.7360416666667cm"><draw:image xlink:href="Pictures/c64d379d048f1d25b5916c3901857b56.png" xlink:type="simple" xlink:show="embed" xlink:actuate="onLoad"/></draw:frame> <text:line-break/></text:p>
      <text:p text:style-name="Text_20_body">В случае, если печать данного документа уже проводилась для указанной серии и препарата, то отобразится окно «Запрос на повторную печать»: <text:line-break/></text:p>
      <text:p text:style-name="Text_20_body"><draw:frame draw:style-name="media" draw:name="окно запроса на повторную печать Legend" text:anchor-type="as-char" draw:z-index="0" svg:width="9.5514583333333cm"><draw:text-box><text:p text:style-name="legendcenter"><draw:frame draw:style-name="media" draw:name="окно запроса на повторную печать" text:anchor-type="as-char" draw:z-index="33" svg:width="9.5514583333333cm" svg:height="12.329583333333cm"><draw:image xlink:href="Pictures/e14c658878b9619ae0772655fa2bcdd7.png" xlink:type="simple" xlink:show="embed" xlink:actuate="onLoad"/></draw:frame>окно запроса на повторную печать</text:p></draw:text-box></draw:frame> <text:line-break/></text:p>
      <text:p text:style-name="Text_20_body">Укажите причину перепечати документа для выбранной серии и нажмите «отправить запрос». <text:line-break/> Запрос будет отправлен всем пользователям с ролью «Подтверждение запроса на перепечать», указанных в списке «Эти пользователи смогут обработать ваш запрос». <text:line-break/> Обработанные запросы на перепечать можно найти через пункт меню «Документы», подпункт «Подтвержденные запросы» в новой версии приложения пункт меню называется "Мои запросы".</text:p>
      <text:p text:style-name="Text_20_body"><draw:frame draw:style-name="media" draw:name=" окно &quot;Подтвержденные перепечати&quot; Legend" text:anchor-type="as-char" draw:z-index="0" svg:width="15.39875cm"><draw:text-box><text:p text:style-name="legendcenter"><draw:frame draw:style-name="media" draw:name=" окно &quot;Подтвержденные перепечати&quot;" text:anchor-type="as-char" draw:z-index="34" svg:width="15.39875cm" svg:height="7.064375cm"><draw:image xlink:href="Pictures/a30197600dd1354dc51ced24337c6899.png" xlink:type="simple" xlink:show="embed" xlink:actuate="onLoad"/></draw:frame> окно "Подтвержденные перепечати"</text:p></draw:text-box></draw:frame></text:p>
      <text:h text:style-name="Heading_20_5" text:outline-level="5"><text:bookmark-start text:name="__RefHeading___цветовая_схема_реестра_мои_запросы_11"/><text:bookmark-start text:name="цветовая_схема_реестра_мои_запросы"/>Цветовая схема реестра "Мои запросы"<text:bookmark-end text:name="__RefHeading___цветовая_схема_реестра_мои_запросы_11"/><text:bookmark-end text:name="цветовая_схема_реестра_мои_запросы"/></text:h>
      <text:p text:style-name="Text_20_body">Цвет записи в реестре зависит от статуса: <text:line-break/></text:p>
      <text:list text:style-name="List_20_1" text:continue-numbering="false">
        <text:list-item>
          <text:p text:style-name="List_20_1_Content_First"> зеленый - Готов к печати</text:p>
        </text:list-item>
        <text:list-item>
          <text:p text:style-name="List_20_1_Content"> желтый - Запрос</text:p>
        </text:list-item>
        <text:list-item>
          <text:p text:style-name="List_20_1_Content"> красный - Отклонено, Полностью возвращено, Утерян, Частично возвращено</text:p>
        </text:list-item>
        <text:list-item>
          <text:p text:style-name="List_20_1_Content_Last"> у других статусов нет цвета</text:p>
        </text:list-item>
      </text:list>
      <text:h text:style-name="Heading_20_2" text:outline-level="2"><text:bookmark-start text:name="__RefHeading___обработка_запроса_на_перепечать_12"/><text:bookmark-start text:name="обработка_запроса_на_перепечать"/>1.7 ОБРАБОТКА ЗАПРОСА НА ПЕРЕПЕЧАТЬ<text:bookmark-end text:name="__RefHeading___обработка_запроса_на_перепечать_12"/><text:bookmark-end text:name="обработка_запроса_на_перепечать"/></text:h>
      <text:p text:style-name="Text_20_body">Перейдите в пункт меню «Документы» подпункт «Ожидают подтверждения на перепечать».  Выберите документ и нажмите кнопку «Обработать запрос». <text:line-break/></text:p>
      <text:p text:style-name="Text_20_body"><draw:frame draw:style-name="media" draw:name="окно обработки запроса на перепечать Legend" text:anchor-type="as-char" draw:z-index="0" svg:width="20.187708333333cm" style:rel-width="100%"><draw:text-box><text:p text:style-name="legendcenter"><draw:frame draw:style-name="media" draw:name="окно обработки запроса на перепечать" text:anchor-type="as-char" draw:z-index="35" svg:width="20.187708333333cm" style:rel-width="100%" svg:height="7.2495833333333cm" style:rel-height="scale"><draw:image xlink:href="Pictures/cafaf57b593ffe16d770f71213578a0d.png" xlink:type="simple" xlink:show="embed" xlink:actuate="onLoad"/></draw:frame>окно обработки запроса на перепечать</text:p></draw:text-box></draw:frame> <text:line-break/></text:p>
      <text:p text:style-name="Text_20_body">Далее можете подтвердить запрос или отклонить.</text:p>
      <text:h text:style-name="Heading_20_1" text:outline-level="1"><text:bookmark-start text:name="__RefHeading___настройка_справочников_13"/><text:bookmark-start text:name="настройка_справочников"/>2. НАСТРОЙКА СПРАВОЧНИКОВ<text:bookmark-end text:name="__RefHeading___настройка_справочников_13"/><text:bookmark-end text:name="настройка_справочников"/></text:h>
      <text:h text:style-name="Heading_20_2" text:outline-level="2"><text:bookmark-start text:name="__RefHeading___добавление_производственной_площадки_14"/><text:bookmark-start text:name="добавление_производственной_площадки"/>2.1 Добавление производственной площадки<text:bookmark-end text:name="__RefHeading___добавление_производственной_площадки_14"/><text:bookmark-end text:name="добавление_производственной_площадки"/></text:h>
      <text:p text:style-name="Text_20_body">Для добавлении производственной площадки выберите пункт меню "odgassist", подпункт "Производственные площадки". <text:line-break/> Далее нажмите кнопку "Создать". Справа станет активным поле для заполнения. <text:line-break/></text:p>
      <text:p text:style-name="Text_20_body"><draw:frame draw:style-name="media" draw:name=" окно редактирования производственной площадки Legend" text:anchor-type="as-char" draw:z-index="0" svg:width="21.616458333333cm" style:rel-width="100%"><draw:text-box><text:p text:style-name="legendcenter"><draw:frame draw:style-name="media" draw:name=" окно редактирования производственной площадки" text:anchor-type="as-char" draw:z-index="36" svg:width="21.616458333333cm" style:rel-width="100%" svg:height="12.303125cm" style:rel-height="scale"><draw:image xlink:href="Pictures/8f8cdf82582f07cf63f9eb6ff9b73e23.png" xlink:type="simple" xlink:show="embed" xlink:actuate="onLoad"/></draw:frame> окно редактирования производственной площадки</text:p></draw:text-box></draw:frame> <text:line-break/></text:p>
      <text:p text:style-name="Text_20_body"><text:span text:style-name="Strong_20_Emphasis">Описание параметров производственной площадки</text:span></text:p>
      <table:table table:style-name="Table">
        <table:table-column/>
        <table:table-column/>
        <table:table-row>
          <table:table-cell office:value-type="string" table:style-name="tableheader">
            <text:p text:style-name="Table_20_Heading"> Параметр </text:p>
          </table:table-cell>
          <table:table-cell office:value-type="string" table:style-name="tableheader">
            <text:p text:style-name="Table_20_Heading"> Описание </text:p>
          </table:table-cell>
        </table:table-row>
        <table:table-row>
          <table:table-cell office:value-type="string" table:style-name="tablecell">
            <text:p text:style-name="tablealignleft"> Название параметра </text:p>
          </table:table-cell>
          <table:table-cell office:value-type="string" table:style-name="tablecell">
            <text:p text:style-name="tablealignleft"> Описание </text:p>
          </table:table-cell>
        </table:table-row>
        <table:table-row>
          <table:table-cell office:value-type="string" table:style-name="tablecell">
            <text:p text:style-name="tablealignleft"> Название  </text:p>
          </table:table-cell>
          <table:table-cell office:value-type="string" table:style-name="tablecell">
            <text:p text:style-name="tablealignleft"> название площадки </text:p>
          </table:table-cell>
        </table:table-row>
        <table:table-row>
          <table:table-cell office:value-type="string" table:style-name="tablecell">
            <text:p text:style-name="tablealignleft"> Код площадки </text:p>
          </table:table-cell>
          <table:table-cell office:value-type="string" table:style-name="tablecell">
            <text:p text:style-name="tablealignleft"> для генерации запроса на изменение поставщика </text:p>
          </table:table-cell>
        </table:table-row>
        <table:table-row>
          <table:table-cell office:value-type="string" table:style-name="tablecell">
            <text:p text:style-name="tablealignleft"> Адрес  </text:p>
          </table:table-cell>
          <table:table-cell office:value-type="string" table:style-name="tablecell">
            <text:p text:style-name="tablealignleft"> Адрес площадки  </text:p>
          </table:table-cell>
        </table:table-row>
        <table:table-row>
          <table:table-cell office:value-type="string" table:style-name="tablecell">
            <text:p text:style-name="tablealignleft"> Шаблон кода отклонения </text:p>
          </table:table-cell>
          <table:table-cell office:value-type="string" table:style-name="tablecell">
            <text:p text:style-name="tablealignleft"> Не задействовано в «Контроль печати». Можно настроить автоматическую генерацию, или использовать ручное присвоение </text:p>
          </table:table-cell>
        </table:table-row>
        <table:table-row>
          <table:table-cell office:value-type="string" table:style-name="tablecell">
            <text:p text:style-name="tablealignleft"> Шаблон нумерации отклонения </text:p>
          </table:table-cell>
          <table:table-cell office:value-type="string" table:style-name="tablecell">
            <text:p text:style-name="tablealignleft"> Не задействовано в «Контроль печати». Используется для формирования кода отклонения. </text:p>
          </table:table-cell>
        </table:table-row>
        <table:table-row>
          <table:table-cell office:value-type="string" table:style-name="tablecell">
            <text:p text:style-name="tablealignleft"> Начальник ООК </text:p>
          </table:table-cell>
          <table:table-cell office:value-type="string" table:style-name="tablecell">
            <text:p text:style-name="tablealignleft"> выбор сотрудника по роли, только роли хранящиеся в БД </text:p>
          </table:table-cell>
        </table:table-row>
        <table:table-row>
          <table:table-cell office:value-type="string" table:style-name="tablecell">
            <text:p text:style-name="tablealignleft"> Директор по качеству </text:p>
          </table:table-cell>
          <table:table-cell office:value-type="string" table:style-name="tablecell">
            <text:p text:style-name="tablealignleft"> выбор сотрудника по роли, только роли хранящиеся в БД </text:p>
          </table:table-cell>
        </table:table-row>
        <table:table-row>
          <table:table-cell office:value-type="string" table:style-name="tablecell">
            <text:p text:style-name="tablealignleft"> Версии документов </text:p>
          </table:table-cell>
          <table:table-cell office:value-type="string" table:style-name="tablecell"/>
        </table:table-row>
      </table:table>
      <text:p text:style-name="Text_20_body">Добавить производственную площадку так же можно при добавлении версии документа, в окне «Редактор версии документа» в параметре «Влияет на» выберите вкладку «Производственные площадки» и нажмите кнопку «Добавить». <text:line-break/> <draw:frame draw:style-name="media" draw:name="окно &quot;Редактор версии документа&quot; Legend" text:anchor-type="as-char" draw:z-index="0" svg:width="15.425208333333cm"><draw:text-box><text:p text:style-name="legendcenter"><draw:frame draw:style-name="media" draw:name="окно &quot;Редактор версии документа&quot;" text:anchor-type="as-char" draw:z-index="37" svg:width="15.425208333333cm" svg:height="11.562291666667cm"><draw:image xlink:href="Pictures/bddf4fda590856f4d20e264d1c37313d.png" xlink:type="simple" xlink:show="embed" xlink:actuate="onLoad"/></draw:frame>окно "Редактор версии документа"</text:p></draw:text-box></draw:frame> <text:line-break/></text:p>
      <text:h text:style-name="Heading_20_2" text:outline-level="2"><text:bookmark-start text:name="__RefHeading___добавление_продукта_препарата_15"/><text:bookmark-start text:name="добавление_продукта_препарата"/>2.2  Добавление продукта (препарата)<text:bookmark-end text:name="__RefHeading___добавление_продукта_препарата_15"/><text:bookmark-end text:name="добавление_продукта_препарата"/></text:h>
      <text:p text:style-name="Text_20_body">Если при печати документа в настройках выпуска требуется выбрать препарат, который отсутствует в списке, то его можно добавить. <text:line-break/> Добавить продукт (препарат) можно через меню "odgassist", подпункт "Продукты". Нажмите кнопку "Создать". В открывшемся окне введите название продукта и нажмите кнопку "Ок". Продукт отобразится в списке продуктов. <text:line-break/> Также добавить продукт можно при добавлении версии документа. В окне «Редактор версии документа» в параметре «Влияет на» выберите вкладку «Продукты» и нажмите кнопку «Добавить». <text:line-break/></text:p>
      <text:p text:style-name="Text_20_body"><draw:frame draw:style-name="media" draw:name="окно &quot;Редактор версии документа&quot; Legend" text:anchor-type="as-char" draw:z-index="0" svg:width="13.387916666667cm"><draw:text-box><text:p text:style-name="legendcenter"><draw:frame draw:style-name="media" draw:name="окно &quot;Редактор версии документа&quot;" text:anchor-type="as-char" draw:z-index="38" svg:width="13.387916666667cm" svg:height="10.133541666667cm"><draw:image xlink:href="Pictures/d3a0e13e8d65280bd17ff64bf38169ec.png" xlink:type="simple" xlink:show="embed" xlink:actuate="onLoad"/></draw:frame>окно "Редактор версии документа"</text:p></draw:text-box></draw:frame> <text:line-break/> Так же добавление продукта возможно через вкладку «Продукты».  Перейдите в пункт левого меню odgAssist. Далее подпункт «Продукты».<text:line-break/> Вкладка в точности повторяет окно «Продукты».<text:line-break/></text:p>
      <text:p text:style-name="Text_20_body"><draw:frame draw:style-name="media" draw:name=" окно &quot;Продукты&quot; Legend" text:anchor-type="as-char" draw:z-index="0" svg:width="13.070416666667cm"><draw:text-box><text:p text:style-name="legendcenter"><draw:frame draw:style-name="media" draw:name=" окно &quot;Продукты&quot;" text:anchor-type="as-char" draw:z-index="39" svg:width="13.070416666667cm" svg:height="9.7895833333333cm"><draw:image xlink:href="Pictures/e04247c25a40d5a3c970ce3b44971c4a.png" xlink:type="simple" xlink:show="embed" xlink:actuate="onLoad"/></draw:frame> окно "Продукты"</text:p></draw:text-box></draw:frame> <text:line-break/> Для добавления продукта нажмите кнопку «Создать», введите название и нажмите кнопку «Ок» <text:line-break/> <draw:frame draw:style-name="media" draw:name="окно &quot;Редактор продуктов&quot; Legend" text:anchor-type="as-char" draw:z-index="0" svg:width="17.541875cm" style:rel-width="100%"><draw:text-box><text:p text:style-name="legendcenter"><draw:frame draw:style-name="media" draw:name="окно &quot;Редактор продуктов&quot;" text:anchor-type="as-char" draw:z-index="40" svg:width="17.541875cm" style:rel-width="100%" svg:height="4.3920833333333cm" style:rel-height="scale"><draw:image xlink:href="Pictures/09214fee221efbd6e2b85f6087ebb6bb.png" xlink:type="simple" xlink:show="embed" xlink:actuate="onLoad"/></draw:frame>окно "Редактор продуктов"</text:p></draw:text-box></draw:frame> <text:line-break/></text:p>
      <text:h text:style-name="Heading_20_2" text:outline-level="2"><text:bookmark-start text:name="__RefHeading___добавление_должности_16"/><text:bookmark-start text:name="добавление_должности"/>2.3  Добавление должности<text:bookmark-end text:name="__RefHeading___добавление_должности_16"/><text:bookmark-end text:name="добавление_должности"/></text:h>
      <text:p text:style-name="Text_20_body">Откройте пункт меню odgAssist и нажмите на подпункт меню «Должности».</text:p>
      <text:p text:style-name="Text_20_body"><draw:frame draw:style-name="media" draw:name="окно &quot;Должности&quot; Legend" text:anchor-type="as-char" draw:z-index="0" svg:width="17.568333333333cm" style:rel-width="100%"><draw:text-box><text:p text:style-name="legendcenter"><draw:frame draw:style-name="media" draw:name="окно &quot;Должности&quot;" text:anchor-type="as-char" draw:z-index="41" svg:width="17.568333333333cm" style:rel-width="100%" svg:height="8.89cm" style:rel-height="scale"><draw:image xlink:href="Pictures/d4ecf24ccb957f1ff72ac2dcbe754181.png" xlink:type="simple" xlink:show="embed" xlink:actuate="onLoad"/></draw:frame>окно "Должности"</text:p></draw:text-box></draw:frame> <text:line-break/></text:p>
      <text:p text:style-name="Text_20_body">При необходимости нажмите кнопку «Создать» и добавьте новую должность.<text:line-break/> По нажатию кнопки «Создать», в правой рабочей области отобразится поле ввода названия должности. <text:line-break/></text:p>
      <text:p text:style-name="Text_20_body"><draw:frame draw:style-name="media" draw:name="42" text:anchor-type="as-char" draw:z-index="42" svg:width="17.859375cm" style:rel-width="100%" svg:height="4.4979166666667cm" style:rel-height="scale"><draw:image xlink:href="Pictures/259b61698495f4a102dc824112367d81.png" xlink:type="simple" xlink:show="embed" xlink:actuate="onLoad"/></draw:frame> <text:line-break/> Далее перейдите на вкладку «Сотрудники» (Workers). Добавьте сотрудников в должность. <text:line-break/> <draw:frame draw:style-name="media" draw:name="добавление сотрудников в должность Legend" text:anchor-type="as-char" draw:z-index="0" svg:width="12.117916666667cm"><draw:text-box><text:p text:style-name="legendcenter"><draw:frame draw:style-name="media" draw:name="добавление сотрудников в должность" text:anchor-type="as-char" draw:z-index="43" svg:width="12.117916666667cm" svg:height="10.107083333333cm"><draw:image xlink:href="Pictures/8d2cc6cf27eeddc367d6bf44c31f8fa8.png" xlink:type="simple" xlink:show="embed" xlink:actuate="onLoad"/></draw:frame>добавление сотрудников в должность</text:p></draw:text-box></draw:frame> <text:line-break/> Откроется вкладка «Пользователи». Выберите пользователя и нажмите кнопку «Выбрать».<text:line-break/></text:p>
      <text:p text:style-name="Text_20_body"><draw:frame draw:style-name="media" draw:name="окно указания пользователей Legend" text:anchor-type="as-char" draw:z-index="0" svg:width="16.51cm"><draw:text-box><text:p text:style-name="legendcenter"><draw:frame draw:style-name="media" draw:name="окно указания пользователей" text:anchor-type="as-char" draw:z-index="44" svg:width="16.51cm" svg:height="7.064375cm"><draw:image xlink:href="Pictures/7d939dae3968ac8e753d00a05484bdde.png" xlink:type="simple" xlink:show="embed" xlink:actuate="onLoad"/></draw:frame>окно указания пользователей</text:p></draw:text-box></draw:frame> <text:line-break/> Добавленный пользователь отобразится в списке «Сотрудников». <text:line-break/>  Нажмите кнопку «Ок». Добавленная должность отобразится в списке.<text:line-break/> При необходимости название должности можно изменить, выбрав ее в списке и нажав кнопку «Изменить». <text:line-break/></text:p>
      <text:p text:style-name="Text_20_body"><draw:frame draw:style-name="media" draw:name="45" text:anchor-type="as-char" draw:z-index="45" svg:width="13.97cm" svg:height="6.6939583333333cm"><draw:image xlink:href="Pictures/5a13d0a1a54d525541d9b6cba4212d22.png" xlink:type="simple" xlink:show="embed" xlink:actuate="onLoad"/></draw:frame></text:p>
      <text:h text:style-name="Heading_20_2" text:outline-level="2"><text:bookmark-start text:name="__RefHeading___настройка_выпуска_17"/><text:bookmark-start text:name="настройка_выпуска"/>2.4  Настройка выпуска<text:bookmark-end text:name="__RefHeading___настройка_выпуска_17"/><text:bookmark-end text:name="настройка_выпуска"/></text:h>
      <text:p text:style-name="Horizontal_20_Line"/>
      <text:p text:style-name="Text_20_body"><text:span text:style-name="PluginODTAutoStyle_Text_2"> end page </text:span></text:p>
      <text:h text:style-name="Heading_20_4" text:outline-level="4"><text:bookmark-start text:name="__RefHeading___добавление_настройки_выпуска_18"/><text:bookmark-start text:name="добавление_настройки_выпуска"/>2.4.1 Добавление настройки выпуска<text:bookmark-end text:name="__RefHeading___добавление_настройки_выпуска_18"/><text:bookmark-end text:name="добавление_настройки_выпуска"/></text:h>
      <text:p text:style-name="Horizontal_20_Line"/>
      <text:p text:style-name="Text_20_body"><text:span text:style-name="PluginODTAutoStyle_Text_3">Версия: 5.0, сборка от Май 21.05.2024 </text:span></text:p>
      <text:p text:style-name="Text_20_body"><text:span text:style-name="Emphasis">Настройка выпуска</text:span> — это шаблон, который включает в себя предустановленные настройки для версии документа. Настройки затрагивают разрешения для печати, например указание страниц для печати или серии. Положение водяного знака и колонтитулов. Добавлять шаблон может пользователь с ролью "Инженер по документации"</text:p>
      <text:p text:style-name="Text_20_body">Для добавления шаблона перейдите в пункт меню "odgassist", подпункт «Настройки выпуска». <text:line-break/> В открывшемся окне нажмите кнопку «Создать».</text:p>
      <table:table table:style-name="Table">
        <table:table-column/>
        <table:table-row>
          <table:table-cell office:value-type="string" table:style-name="tablecell">
            <text:p text:style-name="tablealignleft"> <draw:frame draw:style-name="media" draw:name="46" text:anchor-type="as-char" draw:z-index="46" svg:width="13.229166666667cm" svg:height="4.5750868055556cm"><draw:image xlink:href="Pictures/49feefae3a927a33cd6f9b655446c8fc.png" xlink:type="simple" xlink:show="embed" xlink:actuate="onLoad"/></draw:frame> </text:p>
          </table:table-cell>
        </table:table-row>
      </table:table>
      <table:table table:style-name="Table">
        <table:table-column/>
        <table:table-row>
          <table:table-cell office:value-type="string" table:style-name="tablecell">
            <text:p text:style-name="tablealignleft"> <draw:frame draw:style-name="media" draw:name="47" text:anchor-type="as-char" draw:z-index="47" svg:width="13.229166666667cm" svg:height="14.684538524928cm"><draw:image xlink:href="Pictures/9bfd2a3dba8e01f8adb10706342e3648.png" xlink:type="simple" xlink:show="embed" xlink:actuate="onLoad"/></draw:frame> </text:p>
          </table:table-cell>
        </table:table-row>
      </table:table>
      <text:p text:style-name="Text_20_body"><text:span text:style-name="PluginODTAutoStyle_Text_4"> <text:span text:style-name="Strong_20_Emphasis">Описание полей формы шаблона "Настройка выпуска": </text:span></text:span></text:p>
      <text:p text:style-name="Text_20_body"><text:span text:style-name="Emphasis"><text:span text:style-name="Strong_20_Emphasis">1. Название</text:span></text:span> – название создаваемого шаблона выпуска.</text:p>
      <text:p text:style-name="Text_20_body"><text:span text:style-name="Emphasis"><text:span text:style-name="Strong_20_Emphasis">2. Размер QR кода</text:span></text:span> - можно изменить размер qr кода документа. Указывается значение в процентах.</text:p>
      <table:table table:style-name="Table">
        <table:table-column/>
        <table:table-row>
          <table:table-cell office:value-type="string" table:style-name="tablecell">
            <text:p text:style-name="tablealignleft"> <draw:frame draw:style-name="media" draw:name=" Размер QR кода от 60% до 100%   Legend" text:anchor-type="as-char" draw:z-index="0" svg:width="13.229166666667cm"><draw:text-box><text:p text:style-name="legendcenter"><draw:frame draw:style-name="media" draw:name=" Размер QR кода от 60% до 100%  " text:anchor-type="as-char" draw:z-index="48" svg:width="13.229166666667cm" svg:height="7.333100372737cm"><draw:image xlink:href="Pictures/ce5420109fbecd62b0f03ae5ccd7ac1f.png" xlink:type="simple" xlink:show="embed" xlink:actuate="onLoad"/></draw:frame> Размер QR кода от 60% до 100%  </text:p></draw:text-box></draw:frame> </text:p>
          </table:table-cell>
        </table:table-row>
      </table:table>
      <text:p text:style-name="Text_20_body"><text:span text:style-name="Emphasis"><text:span text:style-name="Strong_20_Emphasis">3. Отображать QR код</text:span></text:span> - в случае установки отметки в колонтитул добавиться QR код. QR код хранит номер страницы, и id распечатанного документа.</text:p>
      <text:p text:style-name="Text_20_body"><text:span text:style-name="Emphasis"><text:span text:style-name="Strong_20_Emphasis">4. Положение QR кода</text:span></text:span> - варианты на выбор:</text:p>
      <text:list text:style-name="List_20_1" text:continue-numbering="false">
        <text:list-item>
          <text:p text:style-name="List_20_1_Content_First"> Вверху</text:p>
        </text:list-item>
        <text:list-item>
          <text:p text:style-name="List_20_1_Content"> Внизу</text:p>
        </text:list-item>
        <text:list-item>
          <text:p text:style-name="List_20_1_Content_Last"> Определяется положением колонтитула.</text:p>
        </text:list-item>
      </text:list>
      <table:table table:style-name="Table">
        <table:table-column/>
        <table:table-row>
          <table:table-cell office:value-type="string" table:style-name="tablecell">
            <text:p text:style-name="tablealignleft"> <draw:frame draw:style-name="media" draw:name="49" text:anchor-type="as-char" draw:z-index="49" svg:width="13.229166666667cm" svg:height="10.936353736818cm"><draw:image xlink:href="Pictures/0d8dc4b0d2d2380e43c4bec299d4022c.png" xlink:type="simple" xlink:show="embed" xlink:actuate="onLoad"/></draw:frame> </text:p>
          </table:table-cell>
        </table:table-row>
      </table:table>
      <text:p text:style-name="Text_20_body"><text:span text:style-name="Emphasis"><text:span text:style-name="Strong_20_Emphasis">5. Масштаб колонтитула </text:span> </text:span> - масштаб текста служебной информации выводимой в колонтитул. Значение от 1 до 1.9</text:p>
      <text:p text:style-name="Text_20_body"><text:span text:style-name="Strong_20_Emphasis">Важное уточнение:</text:span> «Масштаб колонтитула» - это не размер шрифта, а множитель размера рамки, в которую потом вписывается картинка с текстом.</text:p>
      <text:p text:style-name="Text_20_body">А степень сжатия/растяжения каждый раз разная - потому и текст разный, хотя множитель рамки везде одинаковый. Если в колонтитуле мало текста (короткое название документа, нет второй строки, короткое ФИО) - картинка получается узкая → по ширине она легко влезает в рамку → ограничивающим становится коэффициент по высоте → картинку почти не сжимают → текст выглядит крупным.</text:p>
      <text:p text:style-name="Text_20_body">Если текста много (длинное название, есть вторая строка, для перепечатки добавляется «Разрешил: ФИО») - картинка широкая → ограничивающим становится коэффициент по ширине → картинку сильно сжимают → текст выглядит мелким.</text:p>
      <table:table table:style-name="Table">
        <table:table-column/>
        <table:table-row>
          <table:table-cell office:value-type="string" table:style-name="tablecell">
            <text:p text:style-name="tablealignleft"> <draw:frame draw:style-name="media" draw:name="50" text:anchor-type="as-char" draw:z-index="50" svg:width="13.229166666667cm" svg:height="14.914120768789cm"><draw:image xlink:href="Pictures/8600edfa117d10deed80c779a3d63734.png" xlink:type="simple" xlink:show="embed" xlink:actuate="onLoad"/></draw:frame> </text:p>
          </table:table-cell>
        </table:table-row>
      </table:table>
      <text:p text:style-name="Text_20_body"><text:span text:style-name="Emphasis"><text:span text:style-name="Strong_20_Emphasis">6. Положение колонтитула </text:span> </text:span> несколько вариантов на выбор: <text:line-break/></text:p>
      <text:list text:style-name="List_20_1" text:continue-numbering="false">
        <text:list-item>
          <text:p text:style-name="List_20_1_Content_First"> Вверху</text:p>
        </text:list-item>
        <text:list-item>
          <text:p text:style-name="List_20_1_Content"> По правому краю</text:p>
        </text:list-item>
        <text:list-item>
          <text:p text:style-name="List_20_1_Content"> Внизу</text:p>
        </text:list-item>
        <text:list-item>
          <text:p text:style-name="List_20_1_Content_Last"> По левому краю</text:p>
        </text:list-item>
      </text:list>
      <table:table table:style-name="Table">
        <table:table-column/>
        <table:table-row>
          <table:table-cell office:value-type="string" table:style-name="tablecell">
            <text:p text:style-name="tablealignleft"> <draw:frame draw:style-name="media" draw:name="51" text:anchor-type="as-char" draw:z-index="51" svg:width="13.229166666667cm" svg:height="16.9375cm"><draw:image xlink:href="Pictures/ddd801c893235a518c97b55a089d145a.png" xlink:type="simple" xlink:show="embed" xlink:actuate="onLoad"/></draw:frame> </text:p>
          </table:table-cell>
        </table:table-row>
      </table:table>
      <text:p text:style-name="Text_20_body"><text:span text:style-name="Emphasis"><text:span text:style-name="Strong_20_Emphasis">7. Отступ слева</text:span></text:span> - отступ для колонтитула слева. Рекомендуемый отступ в пикселях от 1 до 60 (Размер А4 в пикселях 797*1127пикселей) <text:line-break/></text:p>
      <table:table table:style-name="Table">
        <table:table-column/>
        <table:table-row>
          <table:table-cell office:value-type="string" table:style-name="tablecell">
            <text:p text:style-name="tablealignleft"> <draw:frame draw:style-name="media" draw:name="52" text:anchor-type="as-char" draw:z-index="52" svg:width="13.229166666667cm" svg:height="10.750709651257cm"><draw:image xlink:href="Pictures/9a5dda14e067f9c294f736a37b8bebbb.png" xlink:type="simple" xlink:show="embed" xlink:actuate="onLoad"/></draw:frame> </text:p>
          </table:table-cell>
        </table:table-row>
      </table:table>
      <text:p text:style-name="Text_20_body"><text:span text:style-name="Emphasis"><text:span text:style-name="Strong_20_Emphasis">8. Отступ сверху</text:span></text:span> - отступ для колонтитула сверху. Рекомендуемый отступ в пикселях от 1 до 60 (Размер А4 в пикселях 797*1127пикселей) <text:line-break/></text:p>
      <table:table table:style-name="Table">
        <table:table-column/>
        <table:table-row>
          <table:table-cell office:value-type="string" table:style-name="tablecell">
            <text:p text:style-name="tablealignleft"> <draw:frame draw:style-name="media" draw:name="53" text:anchor-type="as-char" draw:z-index="53" svg:width="13.229166666667cm" svg:height="13.04835801063cm"><draw:image xlink:href="Pictures/ce597a592797270eb0ec55b356f62b18.png" xlink:type="simple" xlink:show="embed" xlink:actuate="onLoad"/></draw:frame> </text:p>
          </table:table-cell>
        </table:table-row>
      </table:table>
      <text:p text:style-name="Text_20_body"><text:span text:style-name="Emphasis"><text:span text:style-name="Strong_20_Emphasis">9. Выравнивание текста в колонтитуле</text:span></text:span> - несколько вариантов на выбор: <text:line-break/></text:p>
      <text:list text:style-name="List_20_1" text:continue-numbering="false">
        <text:list-item>
          <text:p text:style-name="List_20_1_Content_First"> По левому краю</text:p>
        </text:list-item>
        <text:list-item>
          <text:p text:style-name="List_20_1_Content"> В центре</text:p>
        </text:list-item>
        <text:list-item>
          <text:p text:style-name="List_20_1_Content_Last"> По правому краю</text:p>
        </text:list-item>
      </text:list>
      <table:table table:style-name="Table">
        <table:table-column/>
        <table:table-row>
          <table:table-cell office:value-type="string" table:style-name="tablecell">
            <text:p text:style-name="tablealignleft"> <draw:frame draw:style-name="media" draw:name="54" text:anchor-type="as-char" draw:z-index="54" svg:width="12.594166666667cm" svg:height="12.805833333333cm"><draw:image xlink:href="Pictures/a52af37a593415d5143069dc68af84ea.png" xlink:type="simple" xlink:show="embed" xlink:actuate="onLoad"/></draw:frame> </text:p>
          </table:table-cell>
        </table:table-row>
      </table:table>
      <text:p text:style-name="Text_20_body">При настройке "По правому краю" возможно перекрытие колонтитула QR кодом. <text:line-break/> Для избежания такой ситуации измените настройку положения QR кода на противоположную настройки положения колонтитула.</text:p>
      <text:p text:style-name="Text_20_body"><text:span text:style-name="Emphasis"><text:span text:style-name="Strong_20_Emphasis">10. Шаблон для первой строки (первичная печать)</text:span></text:span> – строка для добавления служебной информации. <text:line-break/>  для документа печатаемого впервые.   <text:line-break/></text:p>
      <text:p text:style-name="Text_20_body"><text:span text:style-name="Emphasis"><text:span text:style-name="Strong_20_Emphasis">11. Шаблон для первой строки (перепечать) </text:span></text:span>– строка для добавления служебной информации. <text:line-break/> Информация добавляется в первую строку колонтитула, для документа печатаемого повторно.  <text:line-break/></text:p>
      <text:p text:style-name="Text_20_body"><text:span text:style-name="Emphasis"><text:span text:style-name="Strong_20_Emphasis">12. Шаблон для второй строки </text:span></text:span>– строка для добавления служебной информации. <text:line-break/> Информация добавляется во вторую строку колонтитула, для документа печатаемого впервые или повторно.  <text:line-break/></text:p>
      <text:p text:style-name="Text_20_body"><text:span text:style-name="Emphasis"><text:span text:style-name="Strong_20_Emphasis">13. Шаблон для строки страниц  </text:span></text:span>-  <text:line-break/></text:p>
      <text:p text:style-name="Text_20_body"><text:span text:style-name="Emphasis"><text:span text:style-name="Strong_20_Emphasis">14. Наименование страниц</text:span></text:span> – будет вынесено в колонтитул, можно указать страница или лист и т.д. <text:line-break/></text:p>
      <text:p text:style-name="Text_20_body"><text:span text:style-name="Strong_20_Emphasis"> </text:span> Ключи перечисленные ниже используются для вывода служебной информации в колонтитул. При печати они будут заменены на соответвующие значения в строках колонтитулов.</text:p>
      <text:p text:style-name="Text_20_body">%documentName - имя документа <text:line-break/> %startOrderDate - дата начала актуальности <text:line-break/> %user - пользователь выполнивший печать или перепечать <text:line-break/> %requestProcessor - пользователь обработавший запрос на перепепчать <text:line-break/> %serial - серийный номер (если применимо) <text:line-break/> %dateOfPrint - дата и время печати <text:line-break/> %documentVersion - имя версии документа <text:line-break/> %approvedDate - дата утверждения документа <text:line-break/> %mixture - препарат <text:line-break/> %modifier - модификатор <text:line-break/> %code - код документа <text:line-break/></text:p>
      <text:p text:style-name="Text_20_body">Пример настроенного колонтитула для первой строки: <text:line-break/></text:p>
      <text:p text:style-name="Text_20_body">%documentName от %startOrderDate Напечатал %user Серия %serial</text:p>
      <text:p text:style-name="Text_20_body"><text:span text:style-name="Emphasis"><text:span text:style-name="Strong_20_Emphasis">15. Водяной знак </text:span></text:span> - поле для добавления водяного знака. Для добавления нажмите на иконку "Многоточие". Нажмите кнопку "Создать". <text:line-break/> Введите название водяного знака. Загрузите файл с водяным знаком (в формате png). Укажите положение по вертикали, горизонтали и тип наложения. Отредактируйте прозрачность. Если поле оставить пустым, система будет использовать водяной знак по умолчанию.</text:p>
      <table:table table:style-name="Table">
        <table:table-column/>
        <table:table-row>
          <table:table-cell office:value-type="string" table:style-name="tablecell">
            <text:p text:style-name="tablealignleft"> <draw:frame draw:style-name="media" draw:name="55" text:anchor-type="as-char" draw:z-index="55" svg:width="11.90625cm" svg:height="11.823337395543cm"><draw:image xlink:href="Pictures/e61c185913375599a3d402214946fcfe.png" xlink:type="simple" xlink:show="embed" xlink:actuate="onLoad"/></draw:frame> </text:p>
          </table:table-cell>
        </table:table-row>
      </table:table>
      <text:p text:style-name="Text_20_body"><text:span text:style-name="Emphasis"><text:span text:style-name="Strong_20_Emphasis">16. Тип наложения водяного знака </text:span></text:span> - поле позволяет указать слой размещения водяного знака. Варианты выбора: <text:line-break/></text:p>
      <text:list text:style-name="List_20_1" text:continue-numbering="false">
        <text:list-item>
          <text:p text:style-name="List_20_1_Content_First"> Подложка — водяной знак размещен на нижнем слое, под текстом и изображениями документа. Такой выбор допустим, если документ не содержит больших изображений или не состоит из полностью из сканированных страниц документов.</text:p>
        </text:list-item>
        <text:list-item>
          <text:p text:style-name="List_20_1_Content_Last"> Надложка — водяной знак размещается на верхнем слое, поверх текста и изображений.</text:p>
        </text:list-item>
      </text:list>
      <text:p text:style-name="Text_20_body"><text:span text:style-name="Emphasis"><text:span text:style-name="Strong_20_Emphasis">17. Положение водяного знака </text:span></text:span> - поле позволяет указать положение водяного знака на листе. Варианты выбора: <text:line-break/></text:p>
      <text:list text:style-name="List_20_1" text:continue-numbering="false">
        <text:list-item>
          <text:p text:style-name="List_20_1_Content_First"> Вверху</text:p>
        </text:list-item>
        <text:list-item>
          <text:p text:style-name="List_20_1_Content"> Внизу</text:p>
        </text:list-item>
        <text:list-item>
          <text:p text:style-name="List_20_1_Content_Last"> По центру</text:p>
        </text:list-item>
      </text:list>
      <text:p text:style-name="Text_20_body"><text:span text:style-name="Emphasis"><text:span text:style-name="Strong_20_Emphasis">18. Настройки предпросмотра </text:span></text:span> - поле позволяет изменить накладываемый текст на документ при предпросмотре, а также его прозрачность.</text:p>
      <text:p text:style-name="Text_20_body"><text:span text:style-name="Emphasis"><text:span text:style-name="Strong_20_Emphasis">19. Разрешить печать до даты начала актуальности </text:span></text:span> –  по умолчанию печать версии документа запрещена до начала актуальности, но если есть такая необходимость то установите отметку в этом поле.  <text:line-break/></text:p>
      <text:p text:style-name="Text_20_body"><text:span text:style-name="Emphasis"><text:span text:style-name="Strong_20_Emphasis">20. Ввод серии обязателен</text:span></text:span> – если установить отметку, то печать документа без ее указания будет невозможна.</text:p>
      <text:p text:style-name="Text_20_body">При установки откметки "Ввод серии обязателен" и установленном значение true у свойства приложения "ru.od.print.checkSerialPrint", печать без запроса на перепечать возможна только с указанием другой серии.</text:p>
      <text:p text:style-name="Text_20_body"><text:span text:style-name="underline">*Отметка "<text:span text:style-name="Strong_20_Emphasis">Ограничить печать</text:span>" не должна быть указана</text:span></text:p>
      <text:p text:style-name="Text_20_body">Описание свойства "ru.od.print.checkSerialPrint" - <text:span text:style-name="Emphasis">Если true то система проверяет были ли печати с введенной серией, если были, то предложит создать запрос на повторную печать. Работает при условии, что в настройках выпуска стоит "Ввод серии обязателен" и не стоит "Выбор препарата обязателен</text:span>".</text:p>
      <text:p text:style-name="Text_20_body"><text:span text:style-name="Emphasis"><text:span text:style-name="Strong_20_Emphasis">21. Выбор препарата обязателен</text:span></text:span> – если установить отметку, то печать документа без выбора препарата будет невозможна.</text:p>
      <text:p text:style-name="Text_20_body"><text:span text:style-name="Emphasis"><text:span text:style-name="Strong_20_Emphasis">22. Ввод модификатора обязателен</text:span></text:span> – если установить отметку, то печать без его указания будет невозможна.</text:p>
      <text:p text:style-name="Text_20_body">*Модификатор - опциональный параметр при печати документа. Может быть не указан пользователем при печати документа либо отсутствовать в настройке выпуска документа.</text:p>
      <text:p text:style-name="Text_20_body"><text:span text:style-name="Emphasis"><text:span text:style-name="Strong_20_Emphasis">23. Разрешать выбор страниц</text:span></text:span> – при установке флага, пользователь сможет указать конкретные страницы при печати документа.</text:p>
      <text:p text:style-name="Text_20_body"><text:span text:style-name="Emphasis"><text:span text:style-name="Strong_20_Emphasis">24. Ограничить печать</text:span></text:span> – если установлен флаг, то отображаются дополнительные параметры: <text:line-break/></text:p>
      <text:list text:style-name="List_20_1" text:continue-numbering="false">
        <text:list-item>
          <text:p text:style-name="List_20_1_Content_First"> "Учитывать пользователя". "Учитывать пользователя" - при установке отметки счетчик будет у каждого печатающего, т.е. каждый сможет распечатать без запроса ровно столько, сколько указано в параметре "Количество печатей без запроса". По истечении счетчика для печати всегда потребуется запрос на перепечать независимо от введенной серии и препарата.</text:p>
        </text:list-item>
        <text:list-item>
          <text:p text:style-name="List_20_1_Content_Last"> "Количество печатей без запроса". "Количество печатей без запроса" - при установке числа сформируется  счетчик на количество печатей без запроса на перепечать. Значение будет уменьшаться на 1 с каждой печатью документа независимо от пользователя. <text:line-break/></text:p>
        </text:list-item>
      </text:list>
      <table:table table:style-name="Table">
        <table:table-column/>
        <table:table-row>
          <table:table-cell office:value-type="string" table:style-name="tablecell">
            <text:p text:style-name="tablealignleft"> <draw:frame draw:style-name="media" draw:name="56" text:anchor-type="as-char" draw:z-index="56" svg:width="11.90625cm" svg:height="7.0958638025594cm"><draw:image xlink:href="Pictures/01934df6e5ef8276f193bdcba8a5fa9a.jpg" xlink:type="simple" xlink:show="embed" xlink:actuate="onLoad"/></draw:frame> </text:p>
          </table:table-cell>
        </table:table-row>
      </table:table>
      <text:p text:style-name="Text_20_body"><text:span text:style-name="Emphasis"><text:span text:style-name="Strong_20_Emphasis">25. Ограничить выбор препаратов </text:span></text:span> - если установлена отметка, то выбирать препарат при печати документа можно будет только из списка указанных  препаратов в документе.</text:p>
      <text:p text:style-name="Text_20_body"><text:span text:style-name="Strong_20_Emphasis">Пример настройки "Контролируемая печать документа по серии и препарату"</text:span> <text:line-break/> Необходимо установить отметку в следующих полях: <text:line-break/> <text:span text:style-name="Emphasis">Ввод серии обязателен</text:span> <text:line-break/> <text:span text:style-name="Emphasis">Выбор препарата обязателен</text:span></text:p>
      <text:p text:style-name="Text_20_body"><text:span text:style-name="Strong_20_Emphasis">Важное уточнение:</text:span> пустое поле шаблона в настройке выпуска не значит «ничего не выводить», а значит «взять системный шаблон по умолчанию». Когда формируется колонтитул, для каждой строки код проверяет: «а задан ли свой шаблон в настройке выпуска?» Если задан -используется он. Если пусто - берётся системный шаблон по умолчанию.</text:p>
      <text:h text:style-name="Heading_20_4" text:outline-level="4"><text:bookmark-start text:name="__RefHeading___подготовка_водяного_знака_и_его_загрузка_19"/><text:bookmark-start text:name="подготовка_водяного_знака_и_его_загрузка"/>2.4.2 Подготовка водяного знака и его загрузка<text:bookmark-end text:name="__RefHeading___подготовка_водяного_знака_и_его_загрузка_19"/><text:bookmark-end text:name="подготовка_водяного_знака_и_его_загрузка"/></text:h>
      <text:p text:style-name="Text_20_body">Подготовка может производиться в бесплатном приложении paint.net или любом другом графическом редакторе.</text:p>
      <text:p text:style-name="Text_20_body">Описание по подготовке в приложении paint.net. <text:line-break/> Откройте файл с водяным знаком. <text:line-break/> Выберите инструмент для выделения и удалите фон. <text:line-break/> <draw:frame draw:style-name="media" draw:name="57" text:anchor-type="as-char" draw:z-index="57" svg:width="14.552083333333cm" svg:height="11.260924796748cm"><draw:image xlink:href="Pictures/3580d672e99288ba03a6a5e0f2e0f86d.png" xlink:type="simple" xlink:show="embed" xlink:actuate="onLoad"/></draw:frame></text:p>
      <text:p text:style-name="Text_20_body"><draw:frame draw:style-name="media" draw:name="58" text:anchor-type="as-char" draw:z-index="58" svg:width="14.552083333333cm" svg:height="11.269780092593cm"><draw:image xlink:href="Pictures/d5ce1c06252a497e8416448d12b66971.png" xlink:type="simple" xlink:show="embed" xlink:actuate="onLoad"/></draw:frame></text:p>
      <text:p text:style-name="Text_20_body">Далее нажмите "Файл" - "Сохранить как". Введите название и нажмите сохранить.</text:p>
      <text:p text:style-name="Text_20_body"><draw:frame draw:style-name="media" draw:name="59" text:anchor-type="as-char" draw:z-index="59" svg:width="14.552083333333cm" svg:height="11.44061814693cm"><draw:image xlink:href="Pictures/263582da705ffe83a2b25be82ba072a7.png" xlink:type="simple" xlink:show="embed" xlink:actuate="onLoad"/></draw:frame></text:p>
      <text:p text:style-name="Text_20_body">В окне "Параметры сохранения" введите настройки: <text:line-break/> <text:span text:style-name="Emphasis">Глубина цвета</text:span> - 8 бит <text:line-break/> <text:span text:style-name="Emphasis">Порог прозрачности</text:span> - 0 <text:line-break/></text:p>
      <table:table table:style-name="Table">
        <table:table-column/>
        <table:table-row>
          <table:table-cell office:value-type="string" table:style-name="tablecell">
            <text:p text:style-name="tablealignleft"> <draw:frame draw:style-name="media" draw:name="60" text:anchor-type="as-char" draw:z-index="60" svg:width="14.552083333333cm" svg:height="11.854734553479cm"><draw:image xlink:href="Pictures/262acb71719657b414649f90d55bffc8.png" xlink:type="simple" xlink:show="embed" xlink:actuate="onLoad"/></draw:frame> </text:p>
          </table:table-cell>
        </table:table-row>
      </table:table>
      <text:h text:style-name="Heading_20_5" text:outline-level="5"><text:bookmark-start text:name="__RefHeading___загрузка_водяного_знака_в_приложение_20"/><text:bookmark-start text:name="загрузка_водяного_знака_в_приложение"/>Загрузка водяного знака в приложение<text:bookmark-end text:name="__RefHeading___загрузка_водяного_знака_в_приложение_20"/><text:bookmark-end text:name="загрузка_водяного_знака_в_приложение"/></text:h>
      <text:p text:style-name="Text_20_body">Откройте меню "Администрирование" подпункт "Внешние файлы".</text:p>
      <text:list text:style-name="List_20_1" text:continue-numbering="false">
        <text:list-item>
          <text:p text:style-name="List_20_1_Content_First"> Нажмите кнопку "Создать".</text:p>
        </text:list-item>
        <text:list-item>
          <text:p text:style-name="List_20_1_Content"> Введите имя файла  customWatermark.png.</text:p>
        </text:list-item>
        <text:list-item>
          <text:p text:style-name="List_20_1_Content_Last"> Подтвердите создание, нажмите кнопку "Ок".</text:p>
        </text:list-item>
      </text:list>
      <text:p text:style-name="Text_20_body">Теперь ваш новый водяной знак будет использоваться по умолчанию.</text:p>
      <text:p text:style-name="Text_20_body">Если у вас уже есть загруженный водяной знак и вы хотите его заменить на новый</text:p>
      <text:list text:style-name="List_20_1" text:continue-numbering="false">
        <text:list-item>
          <text:p text:style-name="List_20_1_Content_First"> Найдите его в списке "Внешние файлы" по имени customWatermark.png</text:p>
        </text:list-item>
        <text:list-item>
          <text:p text:style-name="List_20_1_Content"> Выберите его в реестре и нажмите "Изменить". Отредактируйте поле "Имя". (Например, добавив текущую дату в конце имени).</text:p>
        </text:list-item>
        <text:list-item>
          <text:p text:style-name="List_20_1_Content_Last"> Загрузите новый водяной знак, дав ему имя customWatermark.png</text:p>
        </text:list-item>
      </text:list>
      <text:p text:style-name="Text_20_body">После переименования старого водяного  новый файл с именем customWatermark.png будет использован по умолчанию.</text:p>
      <text:h text:style-name="Heading_20_5" text:outline-level="5"><text:bookmark-start text:name="__RefHeading___настройка_водяного_знака_для_определенного_типа_документов_21"/><text:bookmark-start text:name="настройка_водяного_знака_для_определенного_типа_документов"/>Настройка водяного знака для определенного типа документов<text:bookmark-end text:name="__RefHeading___настройка_водяного_знака_для_определенного_типа_документов_21"/><text:bookmark-end text:name="настройка_водяного_знака_для_определенного_типа_документов"/></text:h>
      <text:p text:style-name="Text_20_body">Откройте меню "Odgassist" подпункт "Настройки выпуска".</text:p>
      <text:list text:style-name="List_20_1" text:continue-numbering="false">
        <text:list-item>
          <text:p text:style-name="List_20_1_Content_First"> Выберите настройку выпуска и нажмите "Изменить".</text:p>
        </text:list-item>
        <text:list-item>
          <text:p text:style-name="List_20_1_Content"> Найдите поле "Водяной знак" в редакторе настроек "Водяной знак".</text:p>
        </text:list-item>
        <text:list-item>
          <text:p text:style-name="List_20_1_Content_Last"> Нажмите иконку "многоточие" (откроется окно "Настройка водяных знаков")</text:p>
        </text:list-item>
      </text:list>
      <text:p text:style-name="Text_20_body">В окне "Настройка водяных знаков". Нажмите "Создать"</text:p>
      <text:list text:style-name="List_20_1" text:continue-numbering="false">
        <text:list-item>
          <text:p text:style-name="List_20_1_Content_First"> В открывшемся окне "Редактор водяного знака" введите:</text:p>
          <text:list text:style-name="List_20_1">
            <text:list-item>
              <text:p text:style-name="List_20_1_Content"> В поле "Название" укажите название водяного знака для типов документов. Название должно быть осмысленным. Например: watermarkcard_route_map </text:p>
            </text:list-item>
            <text:list-item>
              <text:p text:style-name="List_20_1_Content"> В поле "Положение по вертикали" на выборе три варианта : "Вверху", "По центру" и "Внизу". После выбора отобразится предпросмотр шаблона документа для наглядности.</text:p>
            </text:list-item>
            <text:list-item>
              <text:p text:style-name="List_20_1_Content"> В поле "Положение по горизонтали" на выборе три варианта : "Слева", "По центру" и "Справа". После выбора отобразится предпросмотр шаблона документа для наглядности.</text:p>
            </text:list-item>
            <text:list-item>
              <text:p text:style-name="List_20_1_Content"> Тип наложения - в зависимости от содержимого документа, например это сканированные листы ранее распечатанного документа, стоит выбрать "Надложка". При таком выборе изображения не будут перекрывать слой с водяным знаком, он будет сверху. В противном случае выберите "Подложка". </text:p>
            </text:list-item>
            <text:list-item>
              <text:p text:style-name="List_20_1_Content_Last"> Прозрачность, отрегулируйте ее используя "ползунок" так, чтобы при создании ксерокопии водяной знак не переносился на копию.</text:p>
            </text:list-item>
          </text:list>
        </text:list-item>
      </text:list>
      <text:p text:style-name="Text_20_body"><draw:frame draw:style-name="media" draw:name="61" text:anchor-type="as-char" draw:z-index="61" svg:width="14.552083333333cm" svg:height="13.588279306592cm"><draw:image xlink:href="Pictures/3911eb308ef2cf8d9555668766b253d9.png" xlink:type="simple" xlink:show="embed" xlink:actuate="onLoad"/></draw:frame></text:p>
      <text:h text:style-name="Heading_20_4" text:outline-level="4"><text:bookmark-start text:name="__RefHeading___настройка_без_запрос_на_перепечать_для_группы_22"/><text:bookmark-start text:name="настройка_без_запрос_на_перепечать_для_группы"/>2.4.3 Настройка "Без запрос на перепечать" для группы<text:bookmark-end text:name="__RefHeading___настройка_без_запрос_на_перепечать_для_группы_22"/><text:bookmark-end text:name="настройка_без_запрос_на_перепечать_для_группы"/></text:h>
      <text:p text:style-name="Text_20_body">Также стоит обратить внимание. Если для группы документа есть отметка в настройке "Без запроса на перепечать", то документ можно перепечатывать неограниченное количество раз. Приоритет отдается настройке группы документа. Для просмотра настроек группы документа необходимо проделать несколько шагов.  1. Открыть версию документа. <text:line-break/> <draw:frame draw:style-name="media" draw:name="62" text:anchor-type="as-char" draw:z-index="62" svg:width="19.155833333333cm" style:rel-width="100%" svg:height="9.3927083333333cm" style:rel-height="scale"><draw:image xlink:href="Pictures/2333a0822256c1e8ded8b6fd6e0b9848.png" xlink:type="simple" xlink:show="embed" xlink:actuate="onLoad"/></draw:frame></text:p>
      <text:p text:style-name="Text_20_body">2. Далее в окне "Редактор версии документа", в графе "Документ" нажать кнопку "Обзор" (пиктограмма "Лупа") <text:line-break/></text:p>
      <text:p text:style-name="Text_20_body"><draw:frame draw:style-name="media" draw:name="63" text:anchor-type="as-char" draw:z-index="63" svg:width="10.583333333333cm" svg:height="10.434272300469cm"><draw:image xlink:href="Pictures/68c6fa4488506f4264e1bef9895f9fc2.png" xlink:type="simple" xlink:show="embed" xlink:actuate="onLoad"/></draw:frame></text:p>
      <text:p text:style-name="Text_20_body">3. В открывшемся окне "Редактор документа", в параметре "Группа" указано название группы расположения документа. Скопируйте название группы.<text:line-break/></text:p>
      <text:p text:style-name="Text_20_body"><draw:frame draw:style-name="media" draw:name="64" text:anchor-type="as-char" draw:z-index="64" svg:width="18.600208333333cm" style:rel-width="100%" svg:height="10.186458333333cm" style:rel-height="scale"><draw:image xlink:href="Pictures/994a5959b7779b03f93611f61610a6a2.png" xlink:type="simple" xlink:show="embed" xlink:actuate="onLoad"/></draw:frame></text:p>
      <text:p text:style-name="Text_20_body">4. Перейти в пункт меню "odgassist", подпункт "Настройка групп документов". <text:line-break/> 5. Найти группу по скопированному названию и нажать копку "Изменить".</text:p>
      <text:p text:style-name="Text_20_body"><draw:frame draw:style-name="media" draw:name="65" text:anchor-type="as-char" draw:z-index="65" svg:width="16.721666666667cm" svg:height="14.869583333333cm"><draw:image xlink:href="Pictures/557e35f80abfda280ff97b98a8686122.png" xlink:type="simple" xlink:show="embed" xlink:actuate="onLoad"/></draw:frame></text:p>
      <text:p text:style-name="Text_20_body">После сохранения настройки группы, контролируемая печать будет производится без подтверждения запроса на перепечать уполномоченным лицом. <text:line-break/> Если в документе в настройке выпуска указан ввод серии и препарата, то это необходимо указать. <text:line-break/></text:p>
      <text:p text:style-name="Text_20_body"><draw:frame draw:style-name="media" draw:name="66" text:anchor-type="as-char" draw:z-index="66" svg:width="7.62cm" svg:height="6.3764583333333cm"><draw:image xlink:href="Pictures/5a246bd84bb6ade253a1eed243e7c62b.png" xlink:type="simple" xlink:show="embed" xlink:actuate="onLoad"/></draw:frame></text:p>
      <text:p text:style-name="Text_20_body">При перепечати отобразится окно подтверждения: <text:line-break/></text:p>
      <text:p text:style-name="Text_20_body"><draw:frame draw:style-name="media" draw:name="67" text:anchor-type="as-char" draw:z-index="67" svg:width="10.424583333333cm" svg:height="2.9897916666667cm"><draw:image xlink:href="Pictures/f8f04cc49989eb8b8c48139cea9c9333.png" xlink:type="simple" xlink:show="embed" xlink:actuate="onLoad"/></draw:frame></text:p>
      <text:h text:style-name="Heading_20_4" text:outline-level="4"><text:bookmark-start text:name="__RefHeading___настройка_контролируемой_печати_без_запроса_на_перепечать_в_количестве_настраиваемых_попыток_23"/><text:bookmark-start text:name="настройка_контролируемой_печати_без_запроса_на_перепечать_в_количестве_настраиваемых_попыток"/>2.4.4  Настройка контролируемой печати без запроса на перепечать в количестве настраиваемых попыток<text:bookmark-end text:name="__RefHeading___настройка_контролируемой_печати_без_запроса_на_перепечать_в_количестве_настраиваемых_попыток_23"/><text:bookmark-end text:name="настройка_контролируемой_печати_без_запроса_на_перепечать_в_количестве_настраиваемых_попыток"/></text:h>
      <text:p text:style-name="Text_20_body">Для настройки количества попыток контролируемой печати документов без запроса на перепечать необходимо поставить отметку в чек-боксе "Ограничить печать" и указать количество попыток в поле "Количество печатей без запроса"</text:p>
      <text:p text:style-name="Text_20_body"><draw:frame draw:style-name="media" draw:name="68" text:anchor-type="as-char" draw:z-index="68" svg:width="10.583333333333cm" svg:height="8.4010335917313cm"><draw:image xlink:href="Pictures/5ae978a095d7c322b319b0711e0b1482.jpg" xlink:type="simple" xlink:show="embed" xlink:actuate="onLoad"/></draw:frame></text:p>
      <text:h text:style-name="Heading_20_4" text:outline-level="4"><text:bookmark-start text:name="__RefHeading___печать_из_архива_24"/><text:bookmark-start text:name="печать_из_архива"/>2.4.5  Печать из архива<text:bookmark-end text:name="__RefHeading___печать_из_архива_24"/><text:bookmark-end text:name="печать_из_архива"/></text:h>
      <text:p text:style-name="Text_20_body">В системе есть свойство приложения ru.od.print.allow_print_archive_version <text:line-break/> Если значение свойства <text:span text:style-name="Strong_20_Emphasis">false</text:span>, то печать из архива <text:span text:style-name="Strong_20_Emphasis">невозможно</text:span> ни настроить ни выполнить.<text:line-break/> Если значение свойства <text:span text:style-name="Strong_20_Emphasis">true</text:span>, и в настройках выпуска установлена галочка Разрешить печать из архива, то при печати архивного документа будет <text:span text:style-name="Strong_20_Emphasis">предложено создать запрос на перепечать</text:span>, в противном случае система не позволит выполнить печать из архива.</text:p>
      <text:h text:style-name="Heading_20_2" text:outline-level="2"><text:bookmark-start text:name="__RefHeading___настройка_справочника_типы_документов_25"/><text:bookmark-start text:name="настройка_справочника_типы_документов"/>2.5  Настройка справочника Типы документов<text:bookmark-end text:name="__RefHeading___настройка_справочника_типы_документов_25"/><text:bookmark-end text:name="настройка_справочника_типы_документов"/></text:h>
      <text:p text:style-name="Text_20_body">Нажмите пункт меню "odgAssist", подпункт "Типы документов". <text:line-break/> В открывшейся вкладке нажмите кнопку "Создать". <text:line-break/></text:p>
      <text:p text:style-name="Text_20_body"><draw:frame draw:style-name="media" draw:name="69" text:anchor-type="as-char" draw:z-index="69" svg:width="17.912291666667cm" style:rel-width="100%" svg:height="11.1125cm" style:rel-height="scale"><draw:image xlink:href="Pictures/074dff11ff9cb0e1a334c025cc21669d.png" xlink:type="simple" xlink:show="embed" xlink:actuate="onLoad"/></draw:frame></text:p>
      <text:p text:style-name="Text_20_body">Заполните параметры формы.</text:p>
      <text:p text:style-name="Text_20_body"><text:span text:style-name="Emphasis"><text:span text:style-name="Strong_20_Emphasis">Название</text:span></text:span> – Текстовое значение. Название добавляемого типа документа</text:p>
      <text:p text:style-name="Text_20_body"><text:span text:style-name="Emphasis"><text:span text:style-name="Strong_20_Emphasis">Формат даты</text:span></text:span> – Можно заполнить только цифры и нижние подчеркивания.</text:p>
      <text:p text:style-name="Text_20_body">Заполняется значением "yyyy" → "2026" <text:line-break/>"yy" → "26 – Только год</text:p>
      <text:p text:style-name="Text_20_body">Или одно из следующих:</text:p>
      <text:p text:style-name="Text_20_body">Год и месяц:<text:line-break/>"yyyy_MM" → "2026_04" <text:line-break/>"MM_yyyy" → "04_2026" <text:line-break/>"yyyyMM" → "202604"</text:p>
      <text:p text:style-name="Text_20_body">Полная дата:<text:line-break/>"dd_MM_yyyy" → "15_04_2026"<text:line-break/>"yyyy_MM_dd" → "2026_04_15"</text:p>
      <text:p text:style-name="Text_20_body"><text:span text:style-name="Emphasis"><text:span text:style-name="Strong_20_Emphasis">Шаблон кода</text:span></text:span> - Формула автоматической генерации кода: 1. Постоянное значение (DOC/ПР и тд), 2. %d – порядковый номер (из шаблона номера), 3. %s - дата</text:p>
      <text:p text:style-name="Text_20_body"><text:span text:style-name="Emphasis"><text:span text:style-name="Strong_20_Emphasis">Шаблон номера</text:span></text:span> – Генерируемый номер: 1. Текстовое значение, 2. %s - дата</text:p>
      <text:p text:style-name="Text_20_body"><text:span text:style-name="Emphasis"><text:span text:style-name="Strong_20_Emphasis">Длина номера кода (символов)</text:span></text:span> – количество символов, которое будет указано в %d</text:p>
      <text:p text:style-name="Text_20_body"><text:span text:style-name="Emphasis"><text:span text:style-name="Strong_20_Emphasis">Разрешено изменять код</text:span></text:span> – Если чек-бокс выбран, то в задаче на разработке при выборе типа разработки «Новый из шаблона», «Новый из существующего», поле Код будет доступно для редактирования. В противном случае поле код заполнится следующим кодом исходя из Типа документа</text:p>
      <text:p text:style-name="Text_20_body"><text:span text:style-name="Emphasis"><text:span text:style-name="Strong_20_Emphasis">Роль для QA</text:span></text:span> – роль маркер (если у пользователя есть эта роль, то он добавится в поле QA, при создании задачи на разработку)</text:p>
      <text:p text:style-name="Text_20_body"><text:span text:style-name="Emphasis"><text:span text:style-name="Strong_20_Emphasis">Роль для согласующих </text:span></text:span>- роль маркер (если у пользователя есть эта роль, то он добавится в поле Согласующие, при создании задачи на разработку).</text:p>
      <text:p text:style-name="Text_20_body"><text:span text:style-name="Emphasis"><text:span text:style-name="Strong_20_Emphasis">Роль для разработчиков</text:span></text:span> - роль маркер (если у пользователя есть эта роль, то он добавится в поле Разработчики, при создании задачи на разработку)</text:p>
      <text:p text:style-name="Text_20_body"><text:span text:style-name="Emphasis"><text:span text:style-name="Strong_20_Emphasis">Срок актуальности версии документа (лет) </text:span></text:span>– Числовое значение. В поле необходимо указать время актуальности документа. Дата истечения актуальности добавляемой версии документа будет рассчитана автоматически по формуле: "Дата утверждения" + "Срок актуальности версии документа (лет)".</text:p>
      <table:table table:style-name="PluginODTAutoStyle_Table_5">
        <table:table-column table:style-name="odt_auto_style_table_column_21_1"/>
        <table:table-column table:style-name="odt_auto_style_table_column_21_2"/>
        <table:table-row>
          <table:table-cell office:value-type="string" table:style-name="PluginODTAutoStyle_TableCell_6">
            <text:p text:style-name="PluginODTAutoStyle_Paragraph_7"><draw:frame draw:style-name="media" draw:name="70" text:anchor-type="as-char" draw:z-index="70" svg:width="1.27cm" svg:height="1.27cm"><draw:image xlink:href="Pictures/4fd36d8c9476efefea6e56a6317c8bca.png" xlink:type="simple" xlink:show="embed" xlink:actuate="onLoad"/></draw:frame></text:p>
          </table:table-cell>
          <table:table-cell office:value-type="string" table:style-name="PluginODTAutoStyle_TableCell_8">
            <text:p text:style-name="PluginODTAutoStyle_Paragraph_9"> Добавлять можно только не системные роли (роли которые можно редактировать). При попытке добавить системную роль ничего не получится сохранить</text:p>
          </table:table-cell>
        </table:table-row>
      </table:table>
      <text:h text:style-name="Heading_20_3" text:outline-level="3"><text:bookmark-start text:name="__RefHeading___логика_генерации_кодов_записей_26"/><text:bookmark-start text:name="логика_генерации_кодов_записей"/>2.5.1 Логика генерации кодов записей<text:bookmark-end text:name="__RefHeading___логика_генерации_кодов_записей_26"/><text:bookmark-end text:name="логика_генерации_кодов_записей"/></text:h>
      <text:p text:style-name="Text_20_body">В системе реализован механизм автоматической генерации кодов записей на основании настроек типа документа.</text:p>
      <text:p text:style-name="Text_20_body">Генерация кода выполняется с использованием следующих параметров:</text:p>
      <text:list text:style-name="List_20_1" text:continue-numbering="false">
        <text:list-item>
          <text:p text:style-name="List_20_1_Content_First"> <text:span text:style-name="Strong_20_Emphasis">Шаблон кода</text:span></text:p>
        </text:list-item>
        <text:list-item>
          <text:p text:style-name="List_20_1_Content"> <text:span text:style-name="Strong_20_Emphasis">Шаблон номера</text:span></text:p>
        </text:list-item>
        <text:list-item>
          <text:p text:style-name="List_20_1_Content_Last"> <text:span text:style-name="Strong_20_Emphasis">Формат даты</text:span></text:p>
        </text:list-item>
      </text:list>
      <text:p text:style-name="Text_20_body">Система поддерживает два режима работы счетчика:</text:p>
      <text:list text:style-name="List_20_1" text:continue-numbering="false">
        <text:list-item>
          <text:p text:style-name="List_20_1_Content_First"> со сбросом последовательности при изменении периода (например, наступлении нового календарного года);</text:p>
        </text:list-item>
        <text:list-item>
          <text:p text:style-name="List_20_1_Content_Last"> со сквозной нумерацией без сброса последовательности.</text:p>
        </text:list-item>
      </text:list>
      <text:p text:style-name="Text_20_body"><text:span text:style-name="Strong_20_Emphasis">Основные принципы работы</text:span></text:p>
      <text:p text:style-name="Text_20_body"><text:span text:style-name="Strong_20_Emphasis">Шаблон кода</text:span></text:p>
      <text:p text:style-name="Text_20_body">Поле определяет итоговый формат генерируемого кода записи.</text:p>
      <text:p text:style-name="Text_20_body">Поддерживаемые операторы:</text:p>
      <table:table table:style-name="Table">
        <table:table-column/>
        <table:table-column/>
        <table:table-row>
          <table:table-cell office:value-type="string" table:style-name="tablecell">
            <text:p text:style-name="tablealignleft"> <text:span text:style-name="Strong_20_Emphasis">Оператор</text:span> </text:p>
          </table:table-cell>
          <table:table-cell office:value-type="string" table:style-name="tablecell">
            <text:p text:style-name="tablealignleft"> <text:span text:style-name="Strong_20_Emphasis">Описание</text:span> </text:p>
          </table:table-cell>
        </table:table-row>
        <table:table-row>
          <table:table-cell office:value-type="string" table:style-name="tablecell">
            <text:p text:style-name="tablealignleft"> %d </text:p>
          </table:table-cell>
          <table:table-cell office:value-type="string" table:style-name="tablecell">
            <text:p text:style-name="tablealignleft"> Порядковый номер записи </text:p>
          </table:table-cell>
        </table:table-row>
        <table:table-row>
          <table:table-cell office:value-type="string" table:style-name="tablecell">
            <text:p text:style-name="tablealignleft"> %s </text:p>
          </table:table-cell>
          <table:table-cell office:value-type="string" table:style-name="tablecell">
            <text:p text:style-name="tablealignleft"> Значение даты в формате, указанном в поле «Формат даты» </text:p>
          </table:table-cell>
        </table:table-row>
      </table:table>
      <text:p text:style-name="Text_20_body">Пример:</text:p>
      <text:list text:style-name="List_20_1" text:continue-numbering="false">
        <text:list-item>
          <text:p text:style-name="List_20_1_Content_First"> Шаблон кода: DOC-%d-%s</text:p>
        </text:list-item>
        <text:list-item>
          <text:p text:style-name="List_20_1_Content"> Шаблон номера: DOC_%s</text:p>
        </text:list-item>
        <text:list-item>
          <text:p text:style-name="List_20_1_Content_Last"> Формат даты: yyyy</text:p>
        </text:list-item>
      </text:list>
      <text:p text:style-name="Text_20_body">Результат:</text:p>
      <text:p text:style-name="Text_20_body">DOC-1-2026</text:p>
      <text:p text:style-name="Text_20_body">DOC-2-2026</text:p>
      <text:p text:style-name="Text_20_body"><text:span text:style-name="Strong_20_Emphasis">Шаблон номера</text:span></text:p>
      <text:p text:style-name="Text_20_body">Поле используется системой как маркер для расчета последовательности.</text:p>
      <text:p text:style-name="Text_20_body">На основании значения шаблона номера система определяет:</text:p>
      <text:list text:style-name="List_20_1" text:continue-numbering="false">
        <text:list-item>
          <text:p text:style-name="List_20_1_Content_First"> необходимо ли продолжать существующую последовательность;</text:p>
        </text:list-item>
        <text:list-item>
          <text:p text:style-name="List_20_1_Content_Last"> либо необходимо начать новую последовательность с 1.</text:p>
        </text:list-item>
      </text:list>
      <text:p text:style-name="Text_20_body"><text:span text:style-name="Strong_20_Emphasis">Принцип работы</text:span></text:p>
      <text:list text:style-name="Numbering_20_1" text:continue-numbering="false">
        <text:list-item>
          <text:p text:style-name="Numbering_20_1_Content_First"> Система вычисляет значение шаблона номера.</text:p>
        </text:list-item>
        <text:list-item>
          <text:p text:style-name="Numbering_20_1_Content"> Выполняется поиск ранее созданных записей с таким же значением шаблона номера.</text:p>
        </text:list-item>
        <text:list-item>
          <text:p text:style-name="Numbering_20_1_Content"> Если записи найдены:- следующей записи присваивается номер = <text:span text:style-name="Emphasis">последний номер + 1.</text:span></text:p>
        </text:list-item>
        <text:list-item>
          <text:p text:style-name="Numbering_20_1_Content_Last"> Если значение шаблона номера встречается впервые:- новой записи присваивается <text:span text:style-name="Emphasis">номер 1</text:span>.</text:p>
        </text:list-item>
      </text:list>
      <text:p text:style-name="Text_20_body"><text:span text:style-name="Strong_20_Emphasis">Режимы работы нумерации</text:span></text:p>
      <text:p text:style-name="Text_20_body"><text:span text:style-name="Strong_20_Emphasis">1. Нумерация со сбросом счетчика</text:span></text:p>
      <text:p text:style-name="Text_20_body">В данном режиме при изменении периода создается новая последовательность нумерации.</text:p>
      <text:p text:style-name="Text_20_body">Период определяется форматом даты:</text:p>
      <text:list text:style-name="List_20_1" text:continue-numbering="false">
        <text:list-item>
          <text:p text:style-name="List_20_1_Content_First"> yyyy — сброс по году;</text:p>
        </text:list-item>
        <text:list-item>
          <text:p text:style-name="List_20_1_Content"> MM.yyyy — сброс по месяцу;</text:p>
        </text:list-item>
        <text:list-item>
          <text:p text:style-name="List_20_1_Content_Last"> dd.MM.yyyy — сброс по дню.</text:p>
        </text:list-item>
      </text:list>
      <text:p text:style-name="Text_20_body"><text:span text:style-name="Strong_20_Emphasis">Настройка</text:span></text:p>
      <text:list text:style-name="List_20_1" text:continue-numbering="false">
        <text:list-item>
          <text:p text:style-name="List_20_1_Content_First"> Шаблон кода: DOC-%d-%s</text:p>
        </text:list-item>
        <text:list-item>
          <text:p text:style-name="List_20_1_Content"> Шаблон номера: DOC_%s</text:p>
        </text:list-item>
        <text:list-item>
          <text:p text:style-name="List_20_1_Content_Last"> Формат даты: yyyy</text:p>
        </text:list-item>
      </text:list>
      <text:p text:style-name="Text_20_body"><text:span text:style-name="Strong_20_Emphasis">Пример работы</text:span></text:p>
      <text:p text:style-name="Text_20_body">Записи, созданные в 2026 году:</text:p>
      <text:list text:style-name="List_20_1" text:continue-numbering="false">
        <text:list-item>
          <text:p text:style-name="List_20_1_Content_First"> DOC-1-2026</text:p>
        </text:list-item>
        <text:list-item>
          <text:p text:style-name="List_20_1_Content"> DOC-2-2026</text:p>
        </text:list-item>
        <text:list-item>
          <text:p text:style-name="List_20_1_Content_Last"> DOC-3-2026</text:p>
        </text:list-item>
      </text:list>
      <text:p text:style-name="Text_20_body">После наступления 2027 года:</text:p>
      <text:list text:style-name="List_20_1" text:continue-numbering="false">
        <text:list-item>
          <text:p text:style-name="List_20_1_Content_First"> DOC-1-2027</text:p>
        </text:list-item>
        <text:list-item>
          <text:p text:style-name="List_20_1_Content_Last"> DOC-2-2027</text:p>
        </text:list-item>
      </text:list>
      <text:p text:style-name="Text_20_body"><text:span text:style-name="Strong_20_Emphasis">2. Сквозная нумерация без сброса счетчика</text:span></text:p>
      <text:p text:style-name="Text_20_body">В данном режиме последовательность продолжается независимо от изменения периода.</text:p>
      <text:p text:style-name="Text_20_body"><text:span text:style-name="Strong_20_Emphasis">Настройка</text:span></text:p>
      <text:list text:style-name="List_20_1" text:continue-numbering="false">
        <text:list-item>
          <text:p text:style-name="List_20_1_Content_First"> Шаблон кода: DOC-%d-%s</text:p>
        </text:list-item>
        <text:list-item>
          <text:p text:style-name="List_20_1_Content"> Шаблон номера: DOC</text:p>
        </text:list-item>
        <text:list-item>
          <text:p text:style-name="List_20_1_Content_Last"> Формат даты: yyyy</text:p>
        </text:list-item>
      </text:list>
      <text:p text:style-name="Text_20_body"><text:span text:style-name="Strong_20_Emphasis">Пример работы</text:span></text:p>
      <text:p text:style-name="Text_20_body">Записи, созданные в 2026 году:</text:p>
      <text:list text:style-name="List_20_1" text:continue-numbering="false">
        <text:list-item>
          <text:p text:style-name="List_20_1_Content_First"> DOC-1-2026</text:p>
        </text:list-item>
        <text:list-item>
          <text:p text:style-name="List_20_1_Content"> DOC-2-2026</text:p>
        </text:list-item>
        <text:list-item>
          <text:p text:style-name="List_20_1_Content_Last"> DOC-3-2026</text:p>
        </text:list-item>
      </text:list>
      <text:p text:style-name="Text_20_body">После наступления 2027 года:</text:p>
      <text:list text:style-name="List_20_1" text:continue-numbering="false">
        <text:list-item>
          <text:p text:style-name="List_20_1_Content_First"> DOC-4-2027</text:p>
        </text:list-item>
        <text:list-item>
          <text:p text:style-name="List_20_1_Content_Last"> DOC-5-2027</text:p>
        </text:list-item>
      </text:list>
      <text:h text:style-name="Heading_20_3" text:outline-level="3"><text:bookmark-start text:name="__RefHeading___примеры_настройки_27"/><text:bookmark-start text:name="примеры_настройки"/>Примеры настройки:<text:bookmark-end text:name="__RefHeading___примеры_настройки_27"/><text:bookmark-end text:name="примеры_настройки"/></text:h>
      <text:p text:style-name="Text_20_body"><text:span text:style-name="Strong_20_Emphasis">1. Генерация кода без указания года и без сброса последовательности с наступлением нового календарного кода:</text:span></text:p>
      <text:p text:style-name="Text_20_body">Шаблон кода: A-%d</text:p>
      <text:p text:style-name="Text_20_body">Шаблон номера: A</text:p>
      <text:p text:style-name="Text_20_body">Формат даты: оставить пустым</text:p>
      <text:p text:style-name="Text_20_body"><text:span text:style-name="Strong_20_Emphasis">Итог:</text:span></text:p>
      <text:p text:style-name="Text_20_body"><draw:frame draw:style-name="media" draw:name="71" text:anchor-type="as-char" draw:z-index="71" svg:width="10.583333333333cm" svg:height="11.478329809725cm"><draw:image xlink:href="Pictures/e69439a5d8bbe68f2f55fbd4379619d6.png" xlink:type="simple" xlink:show="embed" xlink:actuate="onLoad"/></draw:frame></text:p>
      <text:p text:style-name="Text_20_body">Код выводится в формате: А-1; А-2; А-3. Последовательность не сбрасывается.</text:p>
      <text:p text:style-name="Text_20_body"><text:span text:style-name="Strong_20_Emphasis">2. Генерация кода с указанием года, но без сброса последовательности с наступлением нового календарного года:</text:span></text:p>
      <text:p text:style-name="Text_20_body">Шаблон кода: О-%d-%s</text:p>
      <text:p text:style-name="Text_20_body">Шаблон номера: O</text:p>
      <text:p text:style-name="Text_20_body">Формат даты: yyyy</text:p>
      <text:p text:style-name="Text_20_body"><text:span text:style-name="Strong_20_Emphasis">Итог:</text:span></text:p>
      <text:p text:style-name="Text_20_body"><draw:frame draw:style-name="media" draw:name="72" text:anchor-type="as-char" draw:z-index="72" svg:width="10.583333333333cm" svg:height="7.7838709677419cm"><draw:image xlink:href="Pictures/15e79e1c7b2664c97a4ee83217ee9625.png" xlink:type="simple" xlink:show="embed" xlink:actuate="onLoad"/></draw:frame></text:p>
      <text:p text:style-name="Text_20_body">Код выводится в формате: O-1-2026, O-2-2026. Последовательность не сбрасывается.</text:p>
      <text:p text:style-name="Text_20_body"><text:span text:style-name="Strong_20_Emphasis">3. Генерация кода с указанием года, со сбросом последовательности при наступлении нового календарного года:</text:span></text:p>
      <text:p text:style-name="Text_20_body">Шаблон кода: В-%d-%s</text:p>
      <text:p text:style-name="Text_20_body">Шаблон номера: В_%s</text:p>
      <text:p text:style-name="Text_20_body">Формат даты: yyyy</text:p>
      <text:p text:style-name="Text_20_body"><text:span text:style-name="Strong_20_Emphasis">Итог:</text:span></text:p>
      <text:p text:style-name="Text_20_body"><draw:frame draw:style-name="media" draw:name="73" text:anchor-type="as-char" draw:z-index="73" svg:width="10.583333333333cm" svg:height="9.9607843137255cm"><draw:image xlink:href="Pictures/ec57ff0b5b62769641d6cc9e7b8d7199.png" xlink:type="simple" xlink:show="embed" xlink:actuate="onLoad"/></draw:frame></text:p>
      <text:p text:style-name="Text_20_body">Код выводится в формате: В-1-2026, В-2-2026. При наступлении нового календарного года нумерации <text:span text:style-name="Strong_20_Emphasis">сбрасывается</text:span> и начинается с 1.</text:p>
      <text:h text:style-name="Heading_20_2" text:outline-level="2"><text:bookmark-start text:name="__RefHeading___добавление_подразделения_28"/><text:bookmark-start text:name="добавление_подразделения"/>2.6 Добавление подразделения<text:bookmark-end text:name="__RefHeading___добавление_подразделения_28"/><text:bookmark-end text:name="добавление_подразделения"/></text:h>
      <text:p text:style-name="Text_20_body">Перейти в раздел odgAssist, подраздел Подразделения</text:p>
      <text:p text:style-name="Text_20_body">Нажать кнопку Создать</text:p>
      <text:p text:style-name="Text_20_body"><draw:frame draw:style-name="media" draw:name="74" text:anchor-type="as-char" draw:z-index="74" svg:width="42.518541666667cm" style:rel-width="100%" svg:height="9.68375cm" style:rel-height="scale"><draw:image xlink:href="Pictures/af0f93cfcd478190ade7d40be6780168.png" xlink:type="simple" xlink:show="embed" xlink:actuate="onLoad"/></draw:frame></text:p>
      <text:p text:style-name="Text_20_body">Открылся Редактор Подразделения</text:p>
      <text:p text:style-name="Text_20_body"><draw:frame draw:style-name="media" draw:name="75" text:anchor-type="as-char" draw:z-index="75" svg:width="44.185416666667cm" style:rel-width="100%" svg:height="12.065cm" style:rel-height="scale"><draw:image xlink:href="Pictures/8e1abd34fc08384e36f13d643b407050.png" xlink:type="simple" xlink:show="embed" xlink:actuate="onLoad"/></draw:frame></text:p>
      <text:p text:style-name="Text_20_body">Заполняемы поля:</text:p>
      <text:p text:style-name="Text_20_body"><text:span text:style-name="Strong_20_Emphasis">Название</text:span> - текстовое значение, вписывается наименование подразделения</text:p>
      <text:p text:style-name="Text_20_body"><text:span text:style-name="Strong_20_Emphasis">Входит в подразделение </text:span>- в поле выбирается подразделение, в которое будет входить создаваемое сейчас подразделение. Т.е. выбирается старшее подразделение, а создается меньшее. При нажатии на  многоточие "..." откроется редактор подразделений, если ранее уже были созданы подразделения. Если еще не создано никакое подразделение, то поле заполнить не получится. После создания других подразделений информацию можно будет дополнить.</text:p>
      <text:p text:style-name="Text_20_body"><text:span text:style-name="Strong_20_Emphasis">Руководитель подразделения </text:span>- в поле указывается руководитель подразделения. При нажатии на стрелку вниз, откроется падающий список, в котором можно выбрать пользователя</text:p>
      <text:p text:style-name="Text_20_body"><text:span text:style-name="Strong_20_Emphasis">Получать уведомления об ознакомлениях</text:span> - Чек-бокс работает при включенном назначенном задании <text:a xlink:type="simple" xlink:href="https://wiki.odgassist.ru/doku.php/odg_assist_5.0:%D0%B0%D0%B4%D0%BC%D0%B8%D0%BD%D0%B8%D1%81%D1%82%D1%80%D0%B8%D1%80%D0%BE%D0%B2%D0%B0%D0%BD%D0%B8%D0%B5_odg#%D0%BE%D1%82%D0%BF%D1%80%D0%B0%D0%B2%D0%BA%D0%B0_%D0%BE%D0%BF%D0%BE%D0%B2%D0%B5%D1%89%D0%B5%D0%BD%D0%B8%D0%B9_%D1%83%D0%B2%D0%B5%D0%B4%D0%BE%D0%BC%D0%BB%D0%B5%D0%BD%D0%B8%D0%B5_%D1%80%D1%83%D0%BA%D0%BE%D0%B2%D0%BE%D0%B4%D0%B8%D1%82%D0%B5%D0%BB%D1%8F_%D0%BE%D0%B1_%D0%BE%D0%B7%D0%BD%D0%B0%D0%BA%D0%BE%D0%BC%D0%BB%D0%B5%D0%BD%D0%B8%D1%8F%D1%85_%D1%81_%D0%B4%D0%BE%D0%BA%D1%83%D0%BC%D0%B5%D0%BD%D1%82%D0%B0%D0%BC%D0%B8_%D1%81%D0%BE%D1%82%D1%80%D1%83%D0%B4%D0%BD%D0%B8%D0%BA%D0%BE%D0%B2" text:style-name="Internet_20_link" text:visited-style-name="Visited_20_Internet_20_Link">"отправка_оповещений_уведомление_руководителя_об_ознакомлениях_с_документами_сотрудников"</text:a></text:p>
      <text:p text:style-name="Text_20_body">Приходит уведомление о документах, с которыми сотрудники не были ознакомлены, из списка назначенных на ознакомление. Уведомление приходит руководителю подразделения. В уведомлении содержится список сотрудников и список документов, с которыми каждый из сотрудников не был ознакомлен. Уведомление приходит через 7 дней и за 2 дня до окончания срока ознакомления.</text:p>
      <text:p text:style-name="Text_20_body"><text:span text:style-name="Strong_20_Emphasis">Сотрудники подразделения</text:span> - таблица, в которую можно добавлять пользователей и исключать, нажатием на соответствующие кнопки.</text:p>
      <text:p text:style-name="Text_20_body">После заполнения полей необходимо нажать на кнопку ОК - подразделение сохранится и отобразится в реестре</text:p>
      <text:h text:style-name="Heading_20_1" text:outline-level="1"><text:bookmark-start text:name="__RefHeading___пункты_меню_29"/><text:bookmark-start text:name="пункты_меню"/>3. Пункты меню<text:bookmark-end text:name="__RefHeading___пункты_меню_29"/><text:bookmark-end text:name="пункты_меню"/></text:h>
      <text:h text:style-name="Heading_20_3" text:outline-level="3"><text:bookmark-start text:name="__RefHeading___мои_документы_30"/><text:bookmark-start text:name="мои_документы"/>"Мои документы"<text:bookmark-end text:name="__RefHeading___мои_документы_30"/><text:bookmark-end text:name="мои_документы"/></text:h>
      <text:h text:style-name="Heading_20_4" text:outline-level="4"><text:bookmark-start text:name="__RefHeading___ознакомление_без_тестирования_31"/><text:bookmark-start text:name="ознакомление_без_тестирования"/>Ознакомление без тестирования<text:bookmark-end text:name="__RefHeading___ознакомление_без_тестирования_31"/><text:bookmark-end text:name="ознакомление_без_тестирования"/></text:h>
      <text:p text:style-name="Text_20_body">Пункт меню «Мои документы», позволяет перейти к документам для ознакомления. Здесь отображаются документы, которые были распределены по должности или подразделению пользователям для ознакомления. Также если у вас есть права на печать документа, то вы можете производить печать из этого раздела. <text:line-break/> Перейдите в меню «Документы», нажмите подпункт «Мои документы». <text:line-break/></text:p>
      <text:p text:style-name="Text_20_body"><draw:frame draw:style-name="media" draw:name="пункт меню &quot;Мои документы&quot; Legend" text:anchor-type="as-char" draw:z-index="0" svg:width="10.265833333333cm"><draw:text-box><text:p text:style-name="legendcenter"><draw:frame draw:style-name="media" draw:name="пункт меню &quot;Мои документы&quot;" text:anchor-type="as-char" draw:z-index="76" svg:width="10.265833333333cm" svg:height="6.4029166666667cm"><draw:image xlink:href="Pictures/b029bb5ba88e1a0c2375c010144dbdcc.png" xlink:type="simple" xlink:show="embed" xlink:actuate="onLoad"/></draw:frame>пункт меню "Мои документы"</text:p></draw:text-box></draw:frame> <text:line-break/></text:p>
      <text:p text:style-name="Text_20_body">В открывшейся вкладке «Мои документы», выберите документ в списке. <text:line-break/></text:p>
      <text:p text:style-name="Text_20_body"><draw:frame draw:style-name="media" draw:name="вкладка &quot;Мои документы&quot; Legend" text:anchor-type="as-char" draw:z-index="0" svg:width="15.028333333333cm"><draw:text-box><text:p text:style-name="legendcenter"><draw:frame draw:style-name="media" draw:name="вкладка &quot;Мои документы&quot;" text:anchor-type="as-char" draw:z-index="77" svg:width="15.028333333333cm" svg:height="6.6939583333333cm"><draw:image xlink:href="Pictures/843b0bed0d4967db5d1754b2b25cbcce.png" xlink:type="simple" xlink:show="embed" xlink:actuate="onLoad"/></draw:frame>вкладка "Мои документы"</text:p></draw:text-box></draw:frame> <text:line-break/></text:p>
      <text:p text:style-name="Text_20_body">После выбора документа нажмите кнопку «Предпросмотр». Документ откроется в новой вкладке. Перемещение по страницам осуществляется кнопками «Назад», «Вперед». <text:line-break/></text:p>
      <text:p text:style-name="Text_20_body"><draw:frame draw:style-name="media" draw:name="ознакомление, предпросмотр Legend" text:anchor-type="as-char" draw:z-index="0" svg:width="16.35125cm"><draw:text-box><text:p text:style-name="legendcenter"><draw:frame draw:style-name="media" draw:name="ознакомление, предпросмотр" text:anchor-type="as-char" draw:z-index="78" svg:width="16.35125cm" svg:height="3.5983333333333cm"><draw:image xlink:href="Pictures/117785acb9d440620e5f74342297d289.png" xlink:type="simple" xlink:show="embed" xlink:actuate="onLoad"/></draw:frame>ознакомление, предпросмотр</text:p></draw:text-box></draw:frame> <text:line-break/></text:p>
      <text:p text:style-name="Text_20_body">После просмотра  документа документа необходимо подтвердить ознакомление с ним. <text:line-break/> Для этого выберите документ в реестре и нажмите кнопку "Открыть ознакомление". Или выберите запись в реестре двойным щелчком мыши. <text:line-break/> Реестр изменит свой вид на "Не активный". <text:line-break/> Справа активируется рабочая область. <text:line-break/> Установите отметку «Ознакомлен». <text:line-break/> Дата ознакомления установится автоматически. Будет установлена текущая дата. <text:line-break/></text:p>
      <text:p text:style-name="Text_20_body"><draw:frame draw:style-name="media" draw:name="ознакомление, отметка об ознакомлении Legend" text:anchor-type="as-char" draw:z-index="0" svg:width="21.298958333333cm" style:rel-width="100%"><draw:text-box><text:p text:style-name="legendcenter"><draw:frame draw:style-name="media" draw:name="ознакомление, отметка об ознакомлении" text:anchor-type="as-char" draw:z-index="79" svg:width="21.298958333333cm" style:rel-width="100%" svg:height="6.0060416666667cm" style:rel-height="scale"><draw:image xlink:href="Pictures/59cf125ff63daba3bbe4364fa68c175b.png" xlink:type="simple" xlink:show="embed" xlink:actuate="onLoad"/></draw:frame>ознакомление, отметка об ознакомлении</text:p></draw:text-box></draw:frame> <text:line-break/> Нажмите кнопку "Ок", для сохранения.</text:p>
      <text:h text:style-name="Heading_20_3" text:outline-level="3"><text:bookmark-start text:name="__RefHeading___информация_о_печатях_32"/><text:bookmark-start text:name="информация_о_печатях"/>"Информация о печатях"<text:bookmark-end text:name="__RefHeading___информация_о_печатях_32"/><text:bookmark-end text:name="информация_о_печатях"/></text:h>
      <text:p text:style-name="Text_20_body">Данный пункт меню открывает реестр "Информация о печатях".</text:p>
      <text:p text:style-name="Text_20_body"><text:span text:style-name="Emphasis"><text:span text:style-name="Strong_20_Emphasis">Колонки реестра</text:span></text:span> <text:line-break/></text:p>
      <text:p text:style-name="Text_20_body"><text:span text:style-name="PluginODTAutoStyle_Text_10"> Дата печати </text:span> - отображает дату печати документа. Если дата отсутствует, то значит был создан запрос на повторную печать документа, но документ еще не распечатан.</text:p>
      <text:p text:style-name="Text_20_body"><text:span text:style-name="PluginODTAutoStyle_Text_11">Версия документа</text:span> - содержит номер версии документа или название версии.</text:p>
      <text:p text:style-name="Text_20_body"><text:span text:style-name="PluginODTAutoStyle_Text_12">Препарат</text:span> - если запись пуста, то при печати не указали препарат.</text:p>
      <text:p text:style-name="Text_20_body"><text:span text:style-name="PluginODTAutoStyle_Text_13">Тип печати</text:span> - тип печати: <text:line-break/> <text:span text:style-name="PluginODTAutoStyle_Text_14">8_</text:span> <text:span text:style-name="underline">Контроллируемая печать:</text:span></text:p>
      <text:list text:style-name="List_20_1" text:continue-numbering="false">
        <text:list-item>
          <text:p text:style-name="List_20_1_Content_First"> "Первичная" - документ печатается впервые.</text:p>
        </text:list-item>
        <text:list-item>
          <text:p text:style-name="List_20_1_Content_Last"> "Перепечать" - документ печатается повторно с той же серией. (указана причина перепечати).</text:p>
        </text:list-item>
      </text:list>
      <text:p text:style-name="Text_20_body"><text:span text:style-name="PluginODTAutoStyle_Text_15">8_</text:span> <text:span text:style-name="underline">Временная копия</text:span> - тип печати для временного пользования документом  <text:line-break/> <text:span text:style-name="PluginODTAutoStyle_Text_16">_8</text:span> <text:span text:style-name="underline">Печать во внешние организации</text:span> - для отправки печатной копии в стороннюю организацию.</text:p>
      <text:p text:style-name="Text_20_body"><text:span text:style-name="PluginODTAutoStyle_Text_17">Причина</text:span> - причина, по которой требуется повторная печать документа.</text:p>
      <text:p text:style-name="Text_20_body"><text:span text:style-name="PluginODTAutoStyle_Text_18">Пользователь</text:span> - пользователь напечатавший документ.</text:p>
      <text:p text:style-name="Text_20_body"><text:span text:style-name="PluginODTAutoStyle_Text_19">Статус печати</text:span> - содержит состояние документа. <text:line-break/></text:p>
      <text:list text:style-name="List_20_1" text:continue-numbering="false">
        <text:list-item>
          <text:p text:style-name="List_20_1_Content_First"> "Запрос" - отправлен запрос на повторную печать. </text:p>
        </text:list-item>
        <text:list-item>
          <text:p text:style-name="List_20_1_Content"> "Готов к печати" - повторная печать разрешена или документ еще не распечатан. </text:p>
        </text:list-item>
        <text:list-item>
          <text:p text:style-name="List_20_1_Content_Last"> "Отклонено" - по запросу принято решение отклонить повторную печать.</text:p>
        </text:list-item>
      </text:list>
      <text:p text:style-name="Text_20_body"><text:span text:style-name="PluginODTAutoStyle_Text_20">Страницы</text:span> - номера страниц указанные для печати.</text:p>
      <text:p text:style-name="Text_20_body"><text:span text:style-name="PluginODTAutoStyle_Text_21">Запрос обработал</text:span> - ФИО или логин пользователя, который обработал запрос на повторную печать.</text:p>
      <text:p text:style-name="Text_20_body"><text:span text:style-name="PluginODTAutoStyle_Text_22">Серийный номер</text:span> - опциональный параметр при печати документа. Может быть не указан пользователем при печати документа либо отсутствовать в настройке выпуска документа.</text:p>
      <text:p text:style-name="Text_20_body"><text:span text:style-name="PluginODTAutoStyle_Text_23">Модификатор</text:span> - опциональный параметр при печати документа. Может быть не указан пользователем при печати документа либо отсутствовать в настройке выпуска документа.</text:p>
      <text:p text:style-name="Text_20_body"><text:span text:style-name="PluginODTAutoStyle_Text_24">Дата обработки запроса</text:span> - дата и время, когда был обработан запрос на повторную печать.</text:p>
      <text:p text:style-name="Text_20_body"><text:span text:style-name="PluginODTAutoStyle_Text_25">Дополнительная информация</text:span> - содержит причину, по которой отклонили запрос на повторную печать.</text:p>
      <text:h text:style-name="Heading_20_3" text:outline-level="3"><text:bookmark-start text:name="__RefHeading___отметить_документ_утерянным_или_возвращенным_33"/><text:bookmark-start text:name="отметить_документ_утерянным_или_возвращенным"/>"Отметить документ утерянным или возвращенным"<text:bookmark-end text:name="__RefHeading___отметить_документ_утерянным_или_возвращенным_33"/><text:bookmark-end text:name="отметить_документ_утерянным_или_возвращенным"/></text:h>
      <text:p text:style-name="Text_20_body"> В реестре Информация о печатях есть кнопка "Отметить", при выборе печати в реестре и нажатии на кнопку раскроется выпадающий список с вариантами : -Отметить утерянным; -Отметить возвращенным</text:p>
      <text:p text:style-name="Text_20_body"><draw:frame draw:style-name="media" draw:name="80" text:anchor-type="as-char" draw:z-index="80" svg:width="42.809583333333cm" style:rel-width="100%" svg:height="11.218333333333cm" style:rel-height="scale"><draw:image xlink:href="Pictures/5d751f60ed5b5152aea70bb985145c95.png" xlink:type="simple" xlink:show="embed" xlink:actuate="onLoad"/></draw:frame></text:p>
      <text:p text:style-name="Text_20_body">При выборе варианта "Отметить возвращенным" Статус печати сменится с "Распечатано" на "Полностью возвращено"</text:p>
      <text:p text:style-name="Text_20_body"><draw:frame draw:style-name="media" draw:name="81" text:anchor-type="as-char" draw:z-index="81" svg:width="42.2275cm" style:rel-width="100%" svg:height="9.7102083333333cm" style:rel-height="scale"><draw:image xlink:href="Pictures/4e912172f24b16fe48b526b75b25009e.png" xlink:type="simple" xlink:show="embed" xlink:actuate="onLoad"/></draw:frame></text:p>
      <text:p text:style-name="Text_20_body">При выборе варианта "Отметить утерянным" Статус печати сменится с "Распечатано" на "Утерян"</text:p>
      <text:p text:style-name="Text_20_body"><draw:frame draw:style-name="media" draw:name="82" text:anchor-type="as-char" draw:z-index="82" svg:width="42.174583333333cm" style:rel-width="100%" svg:height="10.398125cm" style:rel-height="scale"><draw:image xlink:href="Pictures/2497fb1b2fc17e2d54cc80e3a513f408.png" xlink:type="simple" xlink:show="embed" xlink:actuate="onLoad"/></draw:frame></text:p>
      <text:h text:style-name="Heading_20_1" text:outline-level="1"><text:bookmark-start text:name="__RefHeading___установка_клиентской_части_приложения_контроль_печати_34"/><text:bookmark-start text:name="установка_клиентской_части_приложения_контроль_печати"/>4. Установка клиентской части приложения "Контроль печати"<text:bookmark-end text:name="__RefHeading___установка_клиентской_части_приложения_контроль_печати_34"/><text:bookmark-end text:name="установка_клиентской_части_приложения_контроль_печати"/></text:h>
      <text:p text:style-name="Text_20_body">(десктопная часть "Контроль печати")<text:line-break/> 1. Скачайте и установите приложение: <text:a xlink:type="simple" xlink:href="https://wiki.odgassist.ru/doku.php/undefined:mysetup.zip" text:style-name="Internet_20_link" text:visited-style-name="Visited_20_Internet_20_Link"> клиент контроль печати</text:a> <text:line-break/> Установку запускать от имени администратора.</text:p>
      <text:p text:style-name="Text_20_body">2. Проверьте правильность установки приложения. Откройте браузер и вставьте в адресную строку : <text:line-break/></text:p>
      <text:p text:style-name="Preformatted_20_Text">odgprint:test_run_odg_78965</text:p>
      <text:p text:style-name="Text_20_body">Нажмите enter. Должно открыться окно запроса на запуск приложения: <text:line-break/> <draw:frame draw:style-name="media" draw:name="окно запроса на запуск приложения client PrintControl Legend" text:anchor-type="as-char" draw:z-index="0" svg:width="15.292916666667cm"><draw:text-box><text:p text:style-name="legendcenter"><draw:frame draw:style-name="media" draw:name="окно запроса на запуск приложения client PrintControl" text:anchor-type="as-char" draw:z-index="83" svg:width="15.292916666667cm" svg:height="5.2916666666667cm"><draw:image xlink:href="Pictures/2cdc6482b51122d6a6509e306c0defb4.png" xlink:type="simple" xlink:show="embed" xlink:actuate="onLoad"/></draw:frame>окно запроса на запуск приложения client PrintControl</text:p></draw:text-box></draw:frame></text:p>
      <text:p text:style-name="Text_20_body">Выберите "Открыть приложение". Отобразится окно подтверждения успешной установки. <text:line-break/> <draw:frame draw:style-name="media" draw:name="подтверждение успешной установки клиента Legend" text:anchor-type="as-char" draw:z-index="0" svg:width="11.668125cm"><draw:text-box><text:p text:style-name="legendcenter"><draw:frame draw:style-name="media" draw:name="подтверждение успешной установки клиента" text:anchor-type="as-char" draw:z-index="84" svg:width="11.668125cm" svg:height="3.3602083333333cm"><draw:image xlink:href="Pictures/73c5483b8f082534c918eab21e182f86.png" xlink:type="simple" xlink:show="embed" xlink:actuate="onLoad"/></draw:frame>подтверждение успешной установки клиента</text:p></draw:text-box></draw:frame></text:p>
      <text:h text:style-name="Heading_20_2" text:outline-level="2"><text:bookmark-start text:name="__RefHeading___обновление_приложения_клиент_контроль_печати_35"/><text:bookmark-start text:name="обновление_приложения_клиент_контроль_печати"/>4.1 Обновление приложения "клиент Контроль печати"<text:bookmark-end text:name="__RefHeading___обновление_приложения_клиент_контроль_печати_35"/><text:bookmark-end text:name="обновление_приложения_клиент_контроль_печати"/></text:h>
      <text:p text:style-name="Text_20_body">(клиентская часть "Контроль печати")<text:line-break/> 1. Скачайте и  разархивируйте приложенный файл <text:a xlink:type="simple" xlink:href="https://wiki.odgassist.ru/doku.php/odg_assist_5.0:print_control_client.zip" text:style-name="Internet_20_link" text:visited-style-name="Visited_20_Internet_20_Link">print_control_client.zip</text:a></text:p>
      <text:p text:style-name="Text_20_body">2. В архиве приложена инструкция по обновлению, следуйте шагам указанным в ней.</text:p>
      <text:p text:style-name="Text_20_body"><draw:frame draw:style-name="media" draw:name="85" text:anchor-type="as-char" draw:z-index="85" svg:width="25.532291666667cm" style:rel-width="100%" svg:height="8.2285416666667cm" style:rel-height="scale"><draw:image xlink:href="Pictures/6695f67f0340ea91bd2daa80adaf568a.png" xlink:type="simple" xlink:show="embed" xlink:actuate="onLoad"/></draw:frame></text:p>
      <text:p text:style-name="Text_20_body">3. Проверьте правильность установки приложения. Откройте браузер и вставьте в адресную строку: <text:line-break/></text:p>
      <text:p text:style-name="Preformatted_20_Text">odgprint:test_run_odg_78965</text:p>
      <text:p text:style-name="Text_20_body">Нажмите enter. Должно открыться окно запроса на запуск приложения: <text:line-break/> <draw:frame draw:style-name="media" draw:name="окно запроса на запуск приложения client PrintControl Legend" text:anchor-type="as-char" draw:z-index="0" svg:width="15.292916666667cm"><draw:text-box><text:p text:style-name="legendcenter"><draw:frame draw:style-name="media" draw:name="окно запроса на запуск приложения client PrintControl" text:anchor-type="as-char" draw:z-index="86" svg:width="15.292916666667cm" svg:height="5.2916666666667cm"><draw:image xlink:href="Pictures/2cdc6482b51122d6a6509e306c0defb4.png" xlink:type="simple" xlink:show="embed" xlink:actuate="onLoad"/></draw:frame>окно запроса на запуск приложения client PrintControl</text:p></draw:text-box></draw:frame></text:p>
      <text:p text:style-name="Text_20_body">Выберите "Открыть приложение". Отобразится окно подтверждения успешной установки. <text:line-break/> <draw:frame draw:style-name="media" draw:name="подтверждение успешной установки клиента Legend" text:anchor-type="as-char" draw:z-index="0" svg:width="11.668125cm"><draw:text-box><text:p text:style-name="legendcenter"><draw:frame draw:style-name="media" draw:name="подтверждение успешной установки клиента" text:anchor-type="as-char" draw:z-index="87" svg:width="11.668125cm" svg:height="3.3602083333333cm"><draw:image xlink:href="Pictures/73c5483b8f082534c918eab21e182f86.png" xlink:type="simple" xlink:show="embed" xlink:actuate="onLoad"/></draw:frame>подтверждение успешной установки клиента</text:p></draw:text-box></draw:frame></text:p>
      <text:h text:style-name="Heading_20_2" text:outline-level="2"><text:bookmark-start text:name="__RefHeading___лог_клиент_контроль_печати_36"/><text:bookmark-start text:name="лог_клиент_контроль_печати"/>4.2 Лог "клиент Контроль печати"<text:bookmark-end text:name="__RefHeading___лог_клиент_контроль_печати_36"/><text:bookmark-end text:name="лог_клиент_контроль_печати"/></text:h>
      <text:p text:style-name="Text_20_body">Для поиска и устранения ошибок может потребоваться анализ лога приложения. <text:line-break/> Лог расположен в папке C:\TMP, файл лога называется "printcontrol.log" <text:line-break/></text:p>
      <text:h text:style-name="Heading_20_1" text:outline-level="1"><text:bookmark-start text:name="__RefHeading___подготовка_документа_перед_загрузкой_в_контроль_печати_37"/><text:bookmark-start text:name="подготовка_документа_перед_загрузкой_в_контроль_печати"/>5. Подготовка документа перед загрузкой в «Контроль печати».<text:bookmark-end text:name="__RefHeading___подготовка_документа_перед_загрузкой_в_контроль_печати_37"/><text:bookmark-end text:name="подготовка_документа_перед_загрузкой_в_контроль_печати"/></text:h>
      <text:p text:style-name="Text_20_body">Для уменьшения вероятных проблем с печатью документа в модуле «Контроль печати» выполните следующие рекомендации.</text:p>
      <text:p text:style-name="Text_20_body"><text:span text:style-name="Strong_20_Emphasis">Добавление сканированных изображений в документ</text:span>. <text:line-break/> 1. Не устанавливайте высокое разрешение на сканере. Если документ не предусматривает последующее сканирование с целью распознавания текста, то достаточно установить разрешение в 150-200 DPI. <text:line-break/> 2. Выберите JPG формат сохранения изображений при сканировании <text:line-break/></text:p>
      <text:p text:style-name="Text_20_body"><draw:frame draw:style-name="media" draw:name="88" text:anchor-type="as-char" draw:z-index="88" svg:width="19.605625cm" style:rel-width="100%" svg:height="13.97cm" style:rel-height="scale"><draw:image xlink:href="Pictures/f6a97dbe5f605d8785e94b708db6daf7.jpg" xlink:type="simple" xlink:show="embed" xlink:actuate="onLoad"/></draw:frame></text:p>
      <text:p text:style-name="Text_20_body">3. После формировании PDF документа проверьте размер страниц. Страницы должны соответствовать стандартам размера страниц (А3,А4,А5)</text:p>
      <text:p text:style-name="Text_20_body"><draw:frame draw:style-name="media" draw:name="89" text:anchor-type="as-char" draw:z-index="89" svg:width="11.90625cm" svg:height="6.3764583333333cm"><draw:image xlink:href="Pictures/c02d744c545b21dddcf37b2fbaaf415f.jpg" xlink:type="simple" xlink:show="embed" xlink:actuate="onLoad"/></draw:frame></text:p>
      <text:p text:style-name="Text_20_body"><text:span text:style-name="Strong_20_Emphasis">Добавление фотографий в документ</text:span></text:p>
      <text:p text:style-name="Text_20_body">Для "описания" цвета каждого пикселя изображения используется определенный объем памяти. В зависимости от битности изображения (цветовой схемы), может быть описано разное количество цветом.  Чем выше разрешение изображения, тем большее количество пикселей требуется "описать". Чем выше битность, тем больше цветов передает изображение.  Ниже таблица указывающая количество цветов изображения в зависимости от его битности.</text:p>
      <text:p text:style-name="Text_20_body"><draw:frame draw:style-name="media" draw:name="90" text:anchor-type="as-char" draw:z-index="90" svg:width="10.265833333333cm" svg:height="6.82625cm"><draw:image xlink:href="Pictures/17ddeeda27cc1dbe77a669683f6dabaa.jpg" xlink:type="simple" xlink:show="embed" xlink:actuate="onLoad"/></draw:frame></text:p>
      <text:p text:style-name="Text_20_body">Для уменьшения размера изображений в документе рекомендуется соблюдать следующие трбования:</text:p>
      <text:p text:style-name="Text_20_body">1. Изображение не должно иметь избыточное разрешение.  Пример: планируется печать документа листы которого размером А4. Исходя из приведенной ниже таблицы размер изображения должен быть 1748х2480 пикселей.</text:p>
      <text:p text:style-name="Text_20_body"><draw:frame draw:style-name="media" draw:name="91" text:anchor-type="as-char" draw:z-index="91" svg:width="11.90625cm" svg:height="6.3764583333333cm"><draw:image xlink:href="Pictures/c02d744c545b21dddcf37b2fbaaf415f.jpg" xlink:type="simple" xlink:show="embed" xlink:actuate="onLoad"/></draw:frame></text:p>
      <text:p text:style-name="Text_20_body">2. Для уменьшения размера изображения можно уменьшить глубину цвета до 16 - 24 бит.</text:p>
      <text:p text:style-name="Text_20_body">3. Добавляемые изображения должны быть в формате JPG.</text:p>
      <text:h text:style-name="Heading_20_1" text:outline-level="1"><text:bookmark-start text:name="__RefHeading___настройка_задания_на_автоматическую_обработку_версий_документов_38"/><text:bookmark-start text:name="настройка_задания_на_автоматическую_обработку_версий_документов"/>6. Настройка задания на автоматическую обработку версий документов<text:bookmark-end text:name="__RefHeading___настройка_задания_на_автоматическую_обработку_версий_документов_38"/><text:bookmark-end text:name="настройка_задания_на_автоматическую_обработку_версий_документов"/></text:h>
      <text:p text:style-name="Text_20_body"><text:span text:style-name="Emphasis">Действия рутины:</text:span> <text:line-break/> Формируется список всех версий документов у которых дата "Аткуален до" закончилась вчерашним днем. <text:line-break/> Изменяется статус этих версий на "Архив", сами версии перемещается в архив. <text:line-break/> Затем в каждом документе ищется версия документа у которой дата актуальности "сегодня" и если такая есть, то ставит ее как "Текущая версия" документа. <text:line-break/> Если у документа срок начала актуальности уже прошел, то рутина его не обработает и  потребуется вручную изменить статус такого документа на "Согласован". А предыдущую версию отправить в "Архив".</text:p>
      <text:p text:style-name="Text_20_body">Если текущей версии у документа не было, то он берет первую версию документа и устанавливает как текущую.</text:p>
      <text:p text:style-name="Text_20_body"><text:span text:style-name="Emphasis">Настройка рутины:</text:span> <text:line-break/> Нажмите пункт меню "Администрирование", подпункт "Назначенные задания". <text:line-break/> На вкладке "Назначенные задания" найдите запись "odgassist5_DocumentService". Выберите ее и нажмите "Изменить". <text:line-break/></text:p>
      <text:p text:style-name="Text_20_body"><draw:frame draw:style-name="media" draw:name="92" text:anchor-type="as-char" draw:z-index="92" svg:width="24.024166666667cm" style:rel-width="100%" svg:height="8.5989583333333cm" style:rel-height="scale"><draw:image xlink:href="Pictures/b14f369654ec111bee10d63aa8fd1ae9.png" xlink:type="simple" xlink:show="embed" xlink:actuate="onLoad"/></draw:frame></text:p>
      <text:p text:style-name="Text_20_body">Сверьте и отредактируйте при необходимости заполненные параметры согласно изображению выше. <text:line-break/> Если запись отсутствует, то нажмите кнопку "Добавить" и заполните форму как на изображении выше. <text:line-break/> После сохранения проверьте, что задание активировано. Если отметка не установлена, то выделите запись и нажмите "Активировать".<text:line-break/> <draw:frame draw:style-name="media" draw:name="93" text:anchor-type="as-char" draw:z-index="93" svg:width="16.853958333333cm" svg:height="8.09625cm"><draw:image xlink:href="Pictures/704b894b035ad45c275db463322b73dc.png" xlink:type="simple" xlink:show="embed" xlink:actuate="onLoad"/></draw:frame></text:p>
      <text:h text:style-name="Heading_20_1" text:outline-level="1"><text:bookmark-start text:name="__RefHeading___настройка_ограничений_доступа_к_документам_контроль_печати_39"/><text:bookmark-start text:name="настройка_ограничений_доступа_к_документам_контроль_печати"/>7. Настройка ограничений доступа к документам "Контроль печати"<text:bookmark-end text:name="__RefHeading___настройка_ограничений_доступа_к_документам_контроль_печати_39"/><text:bookmark-end text:name="настройка_ограничений_доступа_к_документам_контроль_печати"/></text:h>
      <text:p text:style-name="Horizontal_20_Line"/>
      <text:p text:style-name="Text_20_body">Ограничение доступа к документам можно осуществить по подразделениям. Разграничение прав осуществляется через "Группы доступа". <text:line-break/> Для настройки необходимо добавить новую группу доступа, затем перенести пользователей в эту группу. <text:line-break/> В группе нужно настроить права для чтения документа и указать подразделение, которому будет открыт доступ к выбранной группе документов.</text:p>
      <text:h text:style-name="Heading_20_5" text:outline-level="5"><text:bookmark-start text:name="__RefHeading___настройка_группы_доступа_40"/><text:bookmark-start text:name="настройка_группы_доступа"/>Настройка группы доступа<text:bookmark-end text:name="__RefHeading___настройка_группы_доступа_40"/><text:bookmark-end text:name="настройка_группы_доступа"/></text:h>
      <text:p text:style-name="Text_20_body">Нажмите пункт меню "Администрирование", затем подпункт "Группы доступа". Выберите группу "Company" и нажмите ПКМ, в контекстном меню выберите "Копировать". <text:line-break/> Выберите созданную копию группы (в имени копии добавится цифра). Нажмите "Изменить" и смените имя группы.</text:p>
      <text:p text:style-name="Text_20_body">В скопированной группе перейдите на вкладку "Ограничения" и нажмите "Создать".</text:p>
      <text:p text:style-name="Text_20_body">Заполните поля, как указано ниже: <text:line-break/></text:p>
      <text:list text:style-name="List_20_1" text:continue-numbering="false">
        <text:list-item>
          <text:p text:style-name="List_20_1_Content_First"> "Активно" - установить отметку</text:p>
        </text:list-item>
        <text:list-item>
          <text:p text:style-name="List_20_1_Content"> "Имя сущности" - odgassist5_DocumentVersion</text:p>
        </text:list-item>
        <text:list-item>
          <text:p text:style-name="List_20_1_Content"> "Тип операции" - Чтение</text:p>
        </text:list-item>
        <text:list-item>
          <text:p text:style-name="List_20_1_Content"> "Тип проверки" - Проверка в базе данных</text:p>
        </text:list-item>
        <text:list-item>
          <text:p text:style-name="List_20_1_Content"> "Предложение json" - </text:p>
          <text:list text:style-name="List_20_1">
            <text:list-item>
              <text:p text:style-name="List_20_1_Content"> <text:span text:style-name="Source_20_Text">Join {E}.document.workgroup.departments d</text:span>  <text:line-break/><text:span text:style-name="Source_20_Text">Join d.workers w</text:span></text:p>
            </text:list-item>
          </text:list>
        </text:list-item>
        <text:list-item>
          <text:p text:style-name="List_20_1_Content_Last"> "Предложение Where" - w.login = :session$userLogin</text:p>
        </text:list-item>
      </text:list>
      <text:p text:style-name="Text_20_body">По завершении заполнения формы нажмите кнопку "Проверить ограничение". <text:line-break/> Должно отобразиться сообщение "Ограничение синтаксически корректно". Нажмите "ОК".</text:p>
      <text:p text:style-name="Text_20_body">После добавления группы необходимо перенести в нее пользователей. <text:line-break/> Выберите группу доступа, с которой производилось копирование. <text:line-break/> На вкладке "Пользователи" выберите пользователей, для которых требуется добавить ограничение; можно выбирать несколько пользователей, используя клавишу Ctrl.  <text:line-break/> Нажмите кнопку "Переместить в группу". В отобразившемся окне выберите группу для перемещения.</text:p>
      <text:h text:style-name="Heading_20_5" text:outline-level="5"><text:bookmark-start text:name="__RefHeading___настройка_групп_документов_41"/><text:bookmark-start text:name="настройка_групп_документов"/>Настройка групп документов<text:bookmark-end text:name="__RefHeading___настройка_групп_документов_41"/><text:bookmark-end text:name="настройка_групп_документов"/></text:h>
      <text:p text:style-name="Text_20_body">Перейдите в пункт меню "odgAssist", подпункт "Настройка групп документов". Выберите группу с документами, для которых необходимо настроить доступ по подразделениям. <text:line-break/> Нажмите "Изменить", в правой части окна найдите поле "Подразделения" и добавьте в него подразделения, в которых состоят выбранные пользователи.</text:p>
      <text:p text:style-name="Text_20_body">После внесения настроек пользователи из новой группы доступа смогут просматривать документы, относящиеся только к их подразделению.</text:p>
      <text:h text:style-name="Heading_20_5" text:outline-level="5"><text:bookmark-start text:name="__RefHeading___дополнение_42"/><text:bookmark-start text:name="дополнение"/>Дополнение<text:bookmark-end text:name="__RefHeading___дополнение_42"/><text:bookmark-end text:name="дополнение"/></text:h>
      <text:p text:style-name="Text_20_body">Необходимо помнить, что если используется LDAP, то в правилах нужно изменить Access Group и установить признак Override existing access group.</text:p>
      <text:h text:style-name="Heading_20_1" text:outline-level="1"><text:bookmark-start text:name="__RefHeading___решение_проблем_с_печатью_документов_в_контроль_печати_43"/><text:bookmark-start text:name="решение_проблем_с_печатью_документов_в_контроль_печати"/>8. Решение проблем с печатью документов в  "Контроль печати"<text:bookmark-end text:name="__RefHeading___решение_проблем_с_печатью_документов_в_контроль_печати_43"/><text:bookmark-end text:name="решение_проблем_с_печатью_документов_в_контроль_печати"/></text:h>
      <text:p text:style-name="Horizontal_20_Line"/>
      <text:p text:style-name="Text_20_body">Список ниже содержит шаги для печати документа из приложения "Контроль печати". <text:line-break/> Вам необходимо сверить свои действия с каждым шагом списка. В случае обнаружения несоответствия обратится к пункту с описанием решения проблемы.</text:p>
      <text:p text:style-name="Text_20_body">1. Вы выбрали документ в списке, нажали кнопку печать. Результат: отобразилось подменю.<text:line-break/> 1.1 Выбрали подпункт "Контролируемая печать". Результат: отобразилось \  <text:a xlink:type="simple" xlink:href="https://wiki.odgassist.ru/doku.php/odg_assist_5.0:%D0%BC%D0%BE%D0%B4%D1%83%D0%BB%D1%8C_%D0%BA%D0%BE%D0%BD%D1%82%D1%80%D0%BE%D0%BB%D1%8C_%D0%BF%D0%B5%D1%87%D0%B0%D1%82%D0%B8#%D0%BD%D0%B5%D1%82_%D0%BF%D1%80%D0%B0%D0%B2_%D0%BD%D0%B0_%D0%BF%D0%B5%D1%87%D0%B0%D1%82%D1%8C_%D0%B4%D0%BE%D0%BA%D1%83%D0%BC%D0%B5%D0%BD%D1%82%D0%B0" text:style-name="Internet_20_link" text:visited-style-name="Visited_20_Internet_20_Link">не отобразилось</text:a> окно "Подготовка печати".</text:p>
      <text:p text:style-name="Text_20_body">2. Указали страницы, серийный номер и препарат. <text:line-break/>В зависимости от настройки выпуска документа, ввод серии и препарата может отсутствовать. <text:line-break/> Нажали кнопку "На печать". Результат: Окно подготовка печати изменило вид, добавилась ссылка "Нажмите сюда, чтобы открыть приложение печати..." <text:line-break/></text:p>
      <text:p text:style-name="Text_20_body">3.  Нажали на ссылку "Нажмите сюда, чтобы открыть приложение...". Результат: отобразилось \   <text:a xlink:type="simple" xlink:href="https://wiki.odgassist.ru/doku.php/odg_assist_5.0:%D0%BC%D0%BE%D0%B4%D1%83%D0%BB%D1%8C_%D0%BA%D0%BE%D0%BD%D1%82%D1%80%D0%BE%D0%BB%D1%8C_%D0%BF%D0%B5%D1%87%D0%B0%D1%82%D0%B8#%D0%BD%D0%B5_%D1%83%D1%81%D1%82%D0%B0%D0%BD%D0%BE%D0%B2%D0%BB%D0%B5%D0%BD%D0%BE_%D0%BF%D1%80%D0%B8%D0%BB%D0%BE%D0%B6%D0%B5%D0%BD%D0%B8%D0%B5_%D0%BA%D0%BB%D0%B8%D0%B5%D0%BD%D1%82_%D0%BA%D0%BE%D0%BD%D1%82%D1%80%D0%BE%D0%BB%D1%8C_%D0%BF%D0%B5%D1%87%D0%B0%D1%82%D0%B8" text:style-name="Internet_20_link" text:visited-style-name="Visited_20_Internet_20_Link">не отобразилось</text:a> всплывающее окно "Открыть приложение"  <text:line-break/> <draw:frame draw:style-name="media" draw:name="94" text:anchor-type="as-char" draw:z-index="94" svg:width="6.270625cm" svg:height="2.3547916666667cm"><draw:image xlink:href="Pictures/bbf517a6336c9fc2f6a8e7f0231a541b.png" xlink:type="simple" xlink:show="embed" xlink:actuate="onLoad"/></draw:frame> <text:line-break/></text:p>
      <text:p text:style-name="Text_20_body">4.  Разрешили открытие приложения Java. Нажали кнопку "Открыть приложение...". Результат: отобразилось \  <text:a xlink:type="simple" xlink:href="https://wiki.odgassist.ru/doku.php/odg_assist_5.0:%D0%BC%D0%BE%D0%B4%D1%83%D0%BB%D1%8C_%D0%BA%D0%BE%D0%BD%D1%82%D1%80%D0%BE%D0%BB%D1%8C_%D0%BF%D0%B5%D1%87%D0%B0%D1%82%D0%B8#%D0%BD%D0%B5_%D1%83%D1%81%D1%82%D0%B0%D0%BD%D0%BE%D0%B2%D0%BB%D0%B5%D0%BD%D0%BE_%D0%BF%D1%80%D0%B8%D0%BB%D0%BE%D0%B6%D0%B5%D0%BD%D0%B8%D0%B5_%D0%BA%D0%BB%D0%B8%D0%B5%D0%BD%D1%82_%D0%BA%D0%BE%D0%BD%D1%82%D1%80%D0%BE%D0%BB%D1%8C_%D0%BF%D0%B5%D1%87%D0%B0%D1%82%D0%B8" text:style-name="Internet_20_link" text:visited-style-name="Visited_20_Internet_20_Link">не отобразилось</text:a> окно "Выбор принтера" <text:line-break/> <draw:frame draw:style-name="media" draw:name="95" text:anchor-type="as-char" draw:z-index="95" svg:width="16.404166666667cm" svg:height="5.0535416666667cm"><draw:image xlink:href="Pictures/e9becf430dc798371b6a9480bd94b121.png" xlink:type="simple" xlink:show="embed" xlink:actuate="onLoad"/></draw:frame> <text:line-break/></text:p>
      <text:p text:style-name="Text_20_body">5.  Отобразилось окно выбора принтера. Вы выбрали принтер. Поставили отметки в полях  "Двухстороння печать" или "Оттенки серого". Нажали кнопку "Ок". <text:line-break/> Результат: в правом нижнем углу экрана отобразилась  \ не отобразилась иконка принтера. <text:line-break/> <draw:frame draw:style-name="media" draw:name="96" text:anchor-type="as-char" draw:z-index="96" svg:width="16.536458333333cm" svg:height="5.1064583333333cm"><draw:image xlink:href="Pictures/d1c85fe45c1d7b13b745e4c4bf82c894.png" xlink:type="simple" xlink:show="embed" xlink:actuate="onLoad"/></draw:frame> <text:line-break/></text:p>
      <text:p text:style-name="Text_20_body">6. После отправки документа на печать документ распечатался \  <text:a xlink:type="simple" xlink:href="https://wiki.odgassist.ru/doku.php/odg_assist_5.0:%D0%BC%D0%BE%D0%B4%D1%83%D0%BB%D1%8C_%D0%BA%D0%BE%D0%BD%D1%82%D1%80%D0%BE%D0%BB%D1%8C_%D0%BF%D0%B5%D1%87%D0%B0%D1%82%D0%B8#%D0%B4%D0%BE%D0%BA%D1%83%D0%BC%D0%B5%D0%BD%D1%82_%D0%BD%D0%B5_%D1%80%D0%B0%D1%81%D0%BF%D0%B5%D1%87%D0%B0%D1%82%D0%B0%D0%BB%D1%81%D1%8F" text:style-name="Internet_20_link" text:visited-style-name="Visited_20_Internet_20_Link">не распечатался</text:a>.</text:p>
      <text:p text:style-name="Text_20_body">7. Распечатанный документ содержит \  <text:a xlink:type="simple" xlink:href="https://wiki.odgassist.ru/doku.php/odg_assist_5.0:%D0%BC%D0%BE%D0%B4%D1%83%D0%BB%D1%8C_%D0%BA%D0%BE%D0%BD%D1%82%D1%80%D0%BE%D0%BB%D1%8C_%D0%BF%D0%B5%D1%87%D0%B0%D1%82%D0%B8#%D0%B2_%D1%80%D0%B0%D1%81%D0%BF%D0%B5%D1%87%D0%B0%D1%82%D0%B0%D0%BD%D0%BD%D0%BE%D0%BC_%D0%B4%D0%BE%D0%BA%D1%83%D0%BC%D0%B5%D0%BD%D1%82%D0%B5_%D0%BD%D0%B5%D1%82_%D0%BE%D0%BF%D1%80%D0%B5%D0%B4%D0%B5%D0%BB%D0%B5%D0%BD%D0%BD%D1%8B%D1%85_%D0%B8%D0%B7%D0%BE%D0%B1%D1%80%D0%B0%D0%B6%D0%B5%D0%BD%D0%B8%D0%B9_%D0%BF%D0%B8%D0%BA%D1%82%D0%BE%D0%B3%D1%80%D0%B0%D0%BC%D0%BC_%D0%B0_%D1%82%D0%B0%D0%BA%D0%B6%D0%B5_%D0%BF%D0%B5%D1%87%D0%B0%D1%82%D0%B0%D1%8E%D1%82%D1%81%D1%8F_%D0%BD%D0%BE%D0%BC%D0%B5%D1%80%D0%B0_%D1%81%D1%82%D1%80%D0%B0%D0%BD%D0%B8%D1%86_%D0%BA%D0%BE%D1%82%D0%BE%D1%80%D1%8B%D0%B5_%D0%BD%D0%B5_%D0%B1%D1%8B%D0%BB%D0%B8_%D1%83%D0%BA%D0%B0%D0%B7%D0%B0%D0%BD%D1%8B_%D0%BD%D0%B0_%D0%BF%D0%B5%D1%87%D0%B0%D1%82%D1%8C" text:style-name="Internet_20_link" text:visited-style-name="Visited_20_Internet_20_Link"> не содержит</text:a> все указанные страницы.</text:p>
      <text:p text:style-name="Text_20_body">8. Распечатанный документ содержит \ <text:a xlink:type="simple" xlink:href="https://wiki.odgassist.ru/doku.php/odg_assist_5.0:%D0%BC%D0%BE%D0%B4%D1%83%D0%BB%D1%8C_%D0%BA%D0%BE%D0%BD%D1%82%D1%80%D0%BE%D0%BB%D1%8C_%D0%BF%D0%B5%D1%87%D0%B0%D1%82%D0%B8#%D0%B2_%D1%80%D0%B0%D1%81%D0%BF%D0%B5%D1%87%D0%B0%D1%82%D0%B0%D0%BD%D0%BD%D0%BE%D0%BC_%D0%B4%D0%BE%D0%BA%D1%83%D0%BC%D0%B5%D0%BD%D1%82%D0%B5_%D0%BD%D0%B5%D1%82_%D0%BE%D0%BF%D1%80%D0%B5%D0%B4%D0%B5%D0%BB%D0%B5%D0%BD%D0%BD%D1%8B%D1%85_%D0%B8%D0%B7%D0%BE%D0%B1%D1%80%D0%B0%D0%B6%D0%B5%D0%BD%D0%B8%D0%B9_%D0%BF%D0%B8%D0%BA%D1%82%D0%BE%D0%B3%D1%80%D0%B0%D0%BC%D0%BC_%D0%B0_%D1%82%D0%B0%D0%BA%D0%B6%D0%B5_%D0%BF%D0%B5%D1%87%D0%B0%D1%82%D0%B0%D1%8E%D1%82%D1%81%D1%8F_%D0%BD%D0%BE%D0%BC%D0%B5%D1%80%D0%B0_%D1%81%D1%82%D1%80%D0%B0%D0%BD%D0%B8%D1%86_%D0%BA%D0%BE%D1%82%D0%BE%D1%80%D1%8B%D0%B5_%D0%BD%D0%B5_%D0%B1%D1%8B%D0%BB%D0%B8_%D1%83%D0%BA%D0%B0%D0%B7%D0%B0%D0%BD%D1%8B_%D0%BD%D0%B0_%D0%BF%D0%B5%D1%87%D0%B0%D1%82%D1%8C" text:style-name="Internet_20_link" text:visited-style-name="Visited_20_Internet_20_Link">не содержит</text:a>  все изображения.</text:p>
      <text:p text:style-name="Text_20_body">9. Документ содержит \ <text:a xlink:type="simple" xlink:href="https://wiki.odgassist.ru/doku.php/odg_assist_5.0:%D0%BC%D0%BE%D0%B4%D1%83%D0%BB%D1%8C_%D0%BA%D0%BE%D0%BD%D1%82%D1%80%D0%BE%D0%BB%D1%8C_%D0%BF%D0%B5%D1%87%D0%B0%D1%82%D0%B8#%D0%B4%D0%BE%D0%BA%D1%83%D0%BC%D0%B5%D0%BD%D1%82_%D0%BD%D0%B5_%D1%81%D0%BE%D0%B4%D0%B5%D1%80%D0%B6%D0%B8%D1%82_%D0%B2%D0%BE%D0%B4%D1%8F%D0%BD%D0%BE%D0%B9_%D0%B7%D0%BD%D0%B0%D0%BA" text:style-name="Internet_20_link" text:visited-style-name="Visited_20_Internet_20_Link">не содержит</text:a> водяной знак.</text:p>
      <text:p text:style-name="Text_20_body">10. Документ содержит \ не содержит колонтитулы "Контроль печати".</text:p>
      <text:p text:style-name="Text_20_body">11. Документ распечатан \ <text:a xlink:type="simple" xlink:href="https://wiki.odgassist.ru/doku.php/odg_assist_5.0:%D0%BC%D0%BE%D0%B4%D1%83%D0%BB%D1%8C_%D0%BA%D0%BE%D0%BD%D1%82%D1%80%D0%BE%D0%BB%D1%8C_%D0%BF%D0%B5%D1%87%D0%B0%D1%82%D0%B8#%D0%BD%D0%B5_%D1%80%D0%B0%D0%B1%D0%BE%D1%82%D0%B0%D0%B5%D1%82_%D0%B4%D0%B2%D1%83%D1%81%D1%82%D0%BE%D1%80%D0%BE%D0%BD%D0%BD%D1%8F%D1%8F_%D0%BF%D0%B5%D1%87%D0%B0%D1%82%D1%8C_%D0%B4%D0%BE%D0%BA%D1%83%D0%BC%D0%B5%D0%BD%D1%82%D0%B0" text:style-name="Internet_20_link" text:visited-style-name="Visited_20_Internet_20_Link">не распечатан</text:a>  с функцией двусторонней печати.</text:p>
      <text:h text:style-name="Heading_20_4" text:outline-level="4"><text:bookmark-start text:name="__RefHeading___нет_прав_на_печать_документа_44"/><text:bookmark-start text:name="нет_прав_на_печать_документа"/>Нет прав на печать документа<text:bookmark-end text:name="__RefHeading___нет_прав_на_печать_документа_44"/><text:bookmark-end text:name="нет_прав_на_печать_документа"/></text:h>
      <text:p text:style-name="Text_20_body">Для возможности печати из приложения необходимо обладать соответствующими правами. <text:line-break/> Пользователь необходимо иметь в своем списке одну из следующих ролей: <text:line-break/></text:p>
      <text:list text:style-name="List_20_1" text:continue-numbering="false">
        <text:list-item>
          <text:p text:style-name="List_20_1_Content_First"> Печать учтенных копий</text:p>
        </text:list-item>
        <text:list-item>
          <text:p text:style-name="List_20_1_Content"> Печать временных копий</text:p>
        </text:list-item>
        <text:list-item>
          <text:p text:style-name="List_20_1_Content_Last"> Печать во внешние организации.</text:p>
        </text:list-item>
      </text:list>
      <text:p text:style-name="Text_20_body">В зависимости от роли тип печати будет отличаться.</text:p>
      <text:p text:style-name="Text_20_body">В случае отсутствия роли для печати документа система отобразит соответствующее сообщение.</text:p>
      <text:p text:style-name="Text_20_body"><draw:frame draw:style-name="media" draw:name="97" text:anchor-type="as-char" draw:z-index="97" svg:width="5.1858333333333cm" svg:height="1.4022916666667cm"><draw:image xlink:href="Pictures/1406994387463cb32b2c6e856f26934e.png" xlink:type="simple" xlink:show="embed" xlink:actuate="onLoad"/></draw:frame></text:p>
      <text:h text:style-name="Heading_20_4" text:outline-level="4"><text:bookmark-start text:name="__RefHeading___не_установлено_приложение_клиент_контроль_печати_45"/><text:bookmark-start text:name="не_установлено_приложение_клиент_контроль_печати"/>Не установлено приложение  "Клиент контроль печати".<text:bookmark-end text:name="__RefHeading___не_установлено_приложение_клиент_контроль_печати_45"/><text:bookmark-end text:name="не_установлено_приложение_клиент_контроль_печати"/></text:h>
      <text:p text:style-name="Text_20_body">Окно подтверждения открытия клиентской части контроль печати не отобразилось. <text:line-break/> <draw:frame draw:style-name="media" draw:name="98" text:anchor-type="as-char" draw:z-index="98" svg:width="16.404166666667cm" svg:height="5.0535416666667cm"><draw:image xlink:href="Pictures/e9becf430dc798371b6a9480bd94b121.png" xlink:type="simple" xlink:show="embed" xlink:actuate="onLoad"/></draw:frame> <text:line-break/></text:p>
      <text:p text:style-name="Text_20_body"><text:span text:style-name="Emphasis">Причина по которым не отобразилось окно подтверждения для открытия приложения "Клиент контроль печати" :</text:span> <text:line-break/></text:p>
      <text:p text:style-name="Text_20_body">- Не установлено приложение "Клиент контроль печати". - Запрещен запуск приложения "Клиент контроль печати".</text:p>
      <text:p text:style-name="Text_20_body"><text:span text:style-name="Emphasis">Решение</text:span> <text:line-break/></text:p>
      <text:p text:style-name="Text_20_body">Для проверки наличия приложения "Клиент контроль печати" на вашем ПК выполните следующие шаги: <text:line-break/></text:p>
      <text:list text:style-name="List_20_1" text:continue-numbering="false">
        <text:list-item>
          <text:p text:style-name="List_20_1_Content_First"> Откройте браузер. </text:p>
        </text:list-item>
        <text:list-item>
          <text:p text:style-name="List_20_1_Content"> В браузере введите ссылку: <text:span text:style-name="Source_20_Text">odgprint://test_run_odg_78965</text:span> </text:p>
        </text:list-item>
        <text:list-item>
          <text:p text:style-name="List_20_1_Content_Last"> Нажмите "ввод" <text:line-break/></text:p>
        </text:list-item>
      </text:list>
      <text:p text:style-name="Text_20_body">Должно отобразится окно:  <text:line-break/></text:p>
      <text:p text:style-name="Text_20_body"><draw:frame draw:style-name="media" draw:name="99" text:anchor-type="as-char" draw:z-index="99" svg:width="15.875cm" svg:height="5.5843473451327cm"><draw:image xlink:href="Pictures/f5ad25c0f3a2da2549c47e985a5db48d.png" xlink:type="simple" xlink:show="embed" xlink:actuate="onLoad"/></draw:frame>  <text:line-break/></text:p>
      <text:p text:style-name="Text_20_body">Нажмите кнопку "Открыть приложение Java..." <text:line-break/></text:p>
      <text:p text:style-name="Text_20_body"><draw:frame draw:style-name="media" draw:name="100" text:anchor-type="as-char" draw:z-index="100" svg:width="15.875cm" svg:height="4.3462877030162cm"><draw:image xlink:href="Pictures/ffad4e32b19248804fce54ac3f5073f2.png" xlink:type="simple" xlink:show="embed" xlink:actuate="onLoad"/></draw:frame>  <text:line-break/></text:p>
      <text:p text:style-name="Text_20_body">Если не появилось никаких сообщение, то необходимо установить приложение "Клиент контроль печати". <text:line-break/></text:p>
      <text:p text:style-name="Text_20_body">Ссылка на скачивание : <text:a xlink:type="simple" xlink:href="https://wiki.odgassist.ru/doku.php/odg_assist_5.0:mysetup_v2_.zip" text:style-name="Internet_20_link" text:visited-style-name="Visited_20_Internet_20_Link">приложение "Клиент контроль печати"</text:a></text:p>
      <text:p text:style-name="Text_20_body">﻿</text:p>
      <text:h text:style-name="Heading_20_4" text:outline-level="4"><text:bookmark-start text:name="__RefHeading___ошибка_в_структуре_документа_46"/><text:bookmark-start text:name="ошибка_в_структуре_документа"/>Ошибка в структуре документа<text:bookmark-end text:name="__RefHeading___ошибка_в_структуре_документа_46"/><text:bookmark-end text:name="ошибка_в_структуре_документа"/></text:h>
      <text:p text:style-name="Text_20_body"> <text:span text:style-name="Emphasis">Вводные данные:</text:span> <text:line-break/> ﻿- Вы можете печатать документы, у вас есть права на печать <text:line-break/> - Вы не можете распечатать конкретный документ, даже через запрос на повторную печать <text:line-break/></text:p>
      <text:p text:style-name="Text_20_body"><text:span text:style-name="Emphasis">Причины по которым могла произойти ошибка:</text:span> <text:line-break/> -Документ имеет ошибку конвертации и не может быть корректно распознан приложением  "Клиент контроль печати". <text:line-break/></text:p>
      <text:p text:style-name="Text_20_body"><text:span text:style-name="Emphasis">Решение: </text:span><text:line-break/> -Требуется исправление документа и повторная загрузка на сервер. Ниже описано решение данной проблемы в пункте "Конвертация страниц pdf документа в формат изображения"</text:p>
      <text:p text:style-name="Text_20_body"><text:span text:style-name="Strong_20_Emphasis">Примеры решения проблем</text:span></text:p>
      <text:h text:style-name="Heading_20_4" text:outline-level="4"><text:bookmark-start text:name="__RefHeading___распечатанный_документ_содержит_только_водяной_знак_и_колонтитулы_47"/><text:bookmark-start text:name="распечатанный_документ_содержит_только_водяной_знак_и_колонтитулы"/>Распечатанный документ содержит только водяной знак и колонтитулы.<text:bookmark-end text:name="__RefHeading___распечатанный_документ_содержит_только_водяной_знак_и_колонтитулы_47"/><text:bookmark-end text:name="распечатанный_документ_содержит_только_водяной_знак_и_колонтитулы"/></text:h>
      <text:p text:style-name="Text_20_body"><text:span text:style-name="Emphasis">Причины по которым могла произойти ошибка печати:</text:span>  Откройте документ и убедитесь, что все страницы документа имеют единый формат. <text:line-break/> Пример документа, который был сформирован сканированием документа с автоматическим распознаванием изображений: <text:line-break/></text:p>
      <text:p text:style-name="Text_20_body"><draw:frame draw:style-name="media" draw:name="101" text:anchor-type="as-char" draw:z-index="101" svg:width="16.51cm" svg:height="14.790208333333cm"><draw:image xlink:href="Pictures/b839c43b1e665118f98bbbccf5fabee1.png" xlink:type="simple" xlink:show="embed" xlink:actuate="onLoad"/></draw:frame></text:p>
      <text:p text:style-name="Text_20_body">Такой документ не сможет быть корректно обработан принтером, при печати из программы «Контроль печати». Требуется приведение размера страниц документа к форматам, распознаваемым «Контролем печати». <text:line-break/> Контролем печати поддерживаются форматы А3, А4, А5 <text:line-break/></text:p>
      <text:p text:style-name="Text_20_body"><text:span text:style-name="Emphasis">Решение: Конвертация страниц pdf документа в формат изображения:</text:span> <text:line-break/> Произвести повторное сохранение документа с единым форматом страниц и загрузить обратно в “Контроль печати”. <text:line-break/> Распечатайте документ используя «Microsoft Print to PDF», предварительно в настройках выбрав «Печать как изображение». <text:line-break/></text:p>
      <text:p text:style-name="Text_20_body"><draw:frame draw:style-name="media" draw:name="102" text:anchor-type="as-char" draw:z-index="102" svg:width="17.488958333333cm" style:rel-width="100%" svg:height="16.007291666667cm" style:rel-height="scale"><draw:image xlink:href="Pictures/bb4a841584a7ded0f9268ca15a37d273.png" xlink:type="simple" xlink:show="embed" xlink:actuate="onLoad"/></draw:frame></text:p>
      <text:p text:style-name="Text_20_body">Откройте сохраненный документ и проверьте четкость отображения текста, печатей и изображений. В случае если результат удовлетворительный, загрузите документ в «Контроль печати». <text:line-break/> Если качество документа значительно ухудшилось, произведите повторную печать документа используя «Microsoft Print to PDF», но предварительно уберите пометку «Печатать как изображение». <text:line-break/></text:p>
      <text:h text:style-name="Heading_20_4" text:outline-level="4"><text:bookmark-start text:name="__RefHeading___в_распечатанном_документе_нет_определенных_изображений_пиктограмм_а_также_печатаются_номера_страниц_которые_не_были_указаны_на_печать_48"/><text:bookmark-start text:name="в_распечатанном_документе_нет_определенных_изображений_пиктограмм_а_также_печатаются_номера_страниц_которые_не_были_указаны_на_печать"/>В распечатанном документе нет определенных изображений, пиктограмм, а также печатаются номера страниц, которые не были указаны на печать.<text:bookmark-end text:name="__RefHeading___в_распечатанном_документе_нет_определенных_изображений_пиктограмм_а_также_печатаются_номера_страниц_которые_не_были_указаны_на_печать_48"/><text:bookmark-end text:name="в_распечатанном_документе_нет_определенных_изображений_пиктограмм_а_также_печатаются_номера_страниц_которые_не_были_указаны_на_печать"/></text:h>
      <text:p text:style-name="Text_20_body"><text:span text:style-name="Emphasis">Причины по которым могла произойти ошибка печати:</text:span> При формировании документа в текстовом редакторе word для изображения были применены настройки, которые не предусмотрены в формате pdf. <text:line-break/></text:p>
      <text:p text:style-name="Text_20_body"><text:span text:style-name="Emphasis">Решение:</text:span> <text:line-break/> Подготовка документа docx к конвертации в pdf и загрузкой в "Контроль печати". Создавая новую версию документа для загрузки, следует на стадии форматирования файла docx перед конвертацией в формат pdf: <text:line-break/></text:p>
      <text:p text:style-name="Text_20_body">1. Очистить нумерацию страниц. Это необходимо сделать по причине того, что при конвертации документа docx в формат pdf, номера страниц могут передаваться неизменными. <text:line-break/> Несовпадение номеров страниц в документе MS Word возникает благодаря возможности начинать нумерацию не с первой страницы. Возможно, вы создали документ не с "нуля", а скопировали страницы из разных версий документа. В каждом документе, из которого производилось копирование, имеет свою нумерацию страниц. Если попытаться выборочно распечатать документ, указав необходимые номера страниц, то на печать отправятся те номера страниц, которые им присвоены, а не согласно порядку их расположения в документе. Например, если нумерация в документе начинается с пятого номера, а на печать отправить шестую страницу, то распечатается вторая по порядку страница. <text:line-break/></text:p>
      <text:p text:style-name="Text_20_body">2. Не форматировать изображения средствами текстового редактора. Не использовать заливку, рамки и т.д. При конвертации файла docx  в pdf,  картинка с заливкой может быть воспринята не как картинка, а как "объект с форматированием".  Форматируйте изображение в msPaint, а уже после просто копируйте его в документ docx. При печати конвертированного документа pdf, страница на которой будет "объект с форматированием" , распечатается пустой.  <text:span text:style-name="Emphasis">Важно:</text:span>    Для загрузки pdf-файла необходимо чтобы он имел отступ сверху 2.5 см (для колонтитула).</text:p>
      <text:h text:style-name="Heading_20_4" text:outline-level="4"><text:bookmark-start text:name="__RefHeading___при_загрузке_документа_система_пишет_следующие_страницы_имеют_неподдерживаемый_формат_49"/><text:bookmark-start text:name="при_загрузке_документа_система_пишет_следующие_страницы_имеют_неподдерживаемый_формат"/>При загрузке документа система пишет "Следующие страницы имеют неподдерживаемый формат"<text:bookmark-end text:name="__RefHeading___при_загрузке_документа_система_пишет_следующие_страницы_имеют_неподдерживаемый_формат_49"/><text:bookmark-end text:name="при_загрузке_документа_система_пишет_следующие_страницы_имеют_неподдерживаемый_формат"/></text:h>
      <text:p text:style-name="Text_20_body">При загрузке версии документа в формате pdf система отобразила сообщение о некорректности файла.: <text:line-break/></text:p>
      <table:table table:style-name="Table">
        <table:table-column/>
        <table:table-row>
          <table:table-cell office:value-type="string" table:style-name="tablecell">
            <text:p text:style-name="tablealignleft"> <draw:frame draw:style-name="media" draw:name="103" text:anchor-type="as-char" draw:z-index="103" svg:width="12.752916666667cm" svg:height="12.991041666667cm"><draw:image xlink:href="Pictures/3dda0bd9abd32ac3496d5f592d293a6f.png" xlink:type="simple" xlink:show="embed" xlink:actuate="onLoad"/></draw:frame> </text:p>
          </table:table-cell>
        </table:table-row>
      </table:table>
      <text:p text:style-name="Text_20_body">Решение: <text:line-break/> Произведите печать документа из приложения adobe acrobat reader DC на pdf принтере используя следующие настройки печати <text:line-break/> "Уменьшить страницы с превышение максимального размера": <text:line-break/></text:p>
      <table:table table:style-name="Table">
        <table:table-column/>
        <table:table-row>
          <table:table-cell office:value-type="string" table:style-name="tablecell">
            <text:p text:style-name="tablealignleft"> <draw:frame draw:style-name="media" draw:name="104" text:anchor-type="as-char" draw:z-index="104" svg:width="24.024166666667cm" style:rel-width="100%" svg:height="13.043958333333cm" style:rel-height="scale"><draw:image xlink:href="Pictures/9841a2ea877ded35537a89fdf453bf28.png" xlink:type="simple" xlink:show="embed" xlink:actuate="onLoad"/></draw:frame> </text:p>
          </table:table-cell>
        </table:table-row>
      </table:table>
      <text:p text:style-name="Text_20_body">Затем повторно загрузите документ в систему <text:line-break/></text:p>
      <table:table table:style-name="Table">
        <table:table-column/>
        <table:table-row>
          <table:table-cell office:value-type="string" table:style-name="tablecell">
            <text:p text:style-name="tablealignleft"> <draw:frame draw:style-name="media" draw:name="105" text:anchor-type="as-char" draw:z-index="105" svg:width="11.668125cm" svg:height="10.080625cm"><draw:image xlink:href="Pictures/4c6e4ad56cbdabb21f90bf3d0ac85dd3.png" xlink:type="simple" xlink:show="embed" xlink:actuate="onLoad"/></draw:frame> </text:p>
          </table:table-cell>
        </table:table-row>
      </table:table>
      <text:h text:style-name="Heading_20_4" text:outline-level="4"><text:bookmark-start text:name="__RefHeading___не_активна_кнопка_печать_50"/><text:bookmark-start text:name="не_активна_кнопка_печать"/>Не активна кнопка “Печать”<text:bookmark-end text:name="__RefHeading___не_активна_кнопка_печать_50"/><text:bookmark-end text:name="не_активна_кнопка_печать"/></text:h>
      <text:p text:style-name="Text_20_body"><text:span text:style-name="Emphasis">Причины по которым могла произойти ошибка печати:</text:span> <text:line-break/> Срок годности документа истек.</text:p>
      <text:p text:style-name="Text_20_body"><text:span text:style-name="Emphasis">Решение:</text:span> <text:line-break/> Добавить новую версию документа или изменить срок актуальности текущей версии документа. Исправить сроки актуальности.</text:p>
      <text:h text:style-name="Heading_20_4" text:outline-level="4"><text:bookmark-start text:name="__RefHeading___долгая_печать_документа_подвисание_пк_при_печати_51"/><text:bookmark-start text:name="долгая_печать_документа_подвисание_пк_при_печати"/>Долгая печать документа, подвисание ПК при печати<text:bookmark-end text:name="__RefHeading___долгая_печать_документа_подвисание_пк_при_печати_51"/><text:bookmark-end text:name="долгая_печать_документа_подвисание_пк_при_печати"/></text:h>
      <text:p text:style-name="Text_20_body"><text:span text:style-name="Emphasis">Причины по которым могла произойти ошибка печати:</text:span> <text:line-break/> В документе использованы изображения большого разрешения, которые имеют большой размер.</text:p>
      <text:p text:style-name="Text_20_body"><text:span text:style-name="Emphasis">Решение:</text:span> <text:line-break/> Использовать предварительную оптимизацию изображений в документах. <text:line-break/> Нежелательно добавлять изображения в документ в форматах без сжатия: <text:line-break/> - EMF <text:line-break/> - Tif <text:line-break/> - PNG <text:line-break/> - BMP <text:line-break/></text:p>
      <text:p text:style-name="Text_20_body">Рекомендуется использовать следующие форматы изображений: <text:line-break/> - JPEG <text:line-break/> - GIF <text:line-break/></text:p>
      <text:p text:style-name="Text_20_body">Ниже таблица размера файла в разрешении 1920 x 1080  пкс (2.07 MPixels) (16:9) <text:line-break/></text:p>
      <text:p text:style-name="Text_20_body"><draw:frame draw:style-name="media" draw:name="106" text:anchor-type="as-char" draw:z-index="106" svg:width="18.679583333333cm" style:rel-width="100%" svg:height="5.4504166666667cm" style:rel-height="scale"><draw:image xlink:href="Pictures/1d6ec8180724daac8e3324f04b485188.png" xlink:type="simple" xlink:show="embed" xlink:actuate="onLoad"/></draw:frame></text:p>
      <text:p text:style-name="Text_20_body">Так же не стоит добавлять в документ изображения большого разрешения (если документ для печати формата А4). <text:line-break/> Пример отображения изображений в текстовом редакторе word: <text:line-break/> <draw:frame draw:style-name="media" draw:name="107" text:anchor-type="as-char" draw:z-index="107" svg:width="20.240625cm" style:rel-width="100%" svg:height="23.33625cm" style:rel-height="scale"><draw:image xlink:href="Pictures/8df745834e7c8e66633d2803e8f890d3.jpg" xlink:type="simple" xlink:show="embed" xlink:actuate="onLoad"/></draw:frame></text:p>
      <text:p text:style-name="Text_20_body">Файловый менеджер: <text:a xlink:type="simple" xlink:href="https://wiki.odgassist.ru/doku.php/start:%D0%BF%D1%80%D0%BE%D0%B5%D0%BA%D1%82%D1%8B:filezillaportable_3.8.0.paf.zip" text:style-name="Internet_20_link" text:visited-style-name="Visited_20_Internet_20_Link">filezillaportable_3.8.0.paf.zip</text:a></text:p>
      <text:h text:style-name="Heading_20_4" text:outline-level="4"><text:bookmark-start text:name="__RefHeading___не_работает_двусторонняя_печать_документа_52"/><text:bookmark-start text:name="не_работает_двусторонняя_печать_документа"/>Не работает двусторонняя печать документа<text:bookmark-end text:name="__RefHeading___не_работает_двусторонняя_печать_документа_52"/><text:bookmark-end text:name="не_работает_двусторонняя_печать_документа"/></text:h>
      <text:p text:style-name="Text_20_body">Для каждого принтера на ПК пользователя устанавливается микропрограмма (драйвер) для управления принтером и подготовкой задания на печать. В зависимости от версии драйвера не все функции могут быть реализованы из приложения "Клиент контроль печати". Это связано с тем, что производитель принтера может не использовать стандартны команд обработчика печати в своих драйверах.</text:p>
      <text:h text:style-name="Heading_20_4" text:outline-level="4"><text:bookmark-start text:name="__RefHeading___документ_не_содержит_водяной_знак_53"/><text:bookmark-start text:name="документ_не_содержит_водяной_знак"/>Документ не содержит водяной знак<text:bookmark-end text:name="__RefHeading___документ_не_содержит_водяной_знак_53"/><text:bookmark-end text:name="документ_не_содержит_водяной_знак"/></text:h>
      <text:p text:style-name="Text_20_body">Документ, который вы распечатали возможно состоит из сканированных изображений и настройка выпуска этого документа содержит отметку "Подложка" в поле "Положение водяного знака". В такой конфигурации изображения документа перекрывают водяной знак. <text:line-break/></text:p>
      <text:p text:style-name="Text_20_body"><text:span text:style-name="Emphasis">Решение</text:span>  <text:line-break/></text:p>
      <text:p text:style-name="Text_20_body">1. Измените настройку  выпуска документа, указав "Надложка" для поля "Положение водяного знака".</text:p>
      <text:p text:style-name="Text_20_body"><draw:frame draw:style-name="media" draw:name="108" text:anchor-type="as-char" draw:z-index="108" svg:width="12.85875cm" svg:height="13.096875cm"><draw:image xlink:href="Pictures/c5ef4fa54934db016aa87a71cdc55a28.png" xlink:type="simple" xlink:show="embed" xlink:actuate="onLoad"/></draw:frame></text:p>
      <text:p text:style-name="Text_20_body">2. Проверить Настройку водяного знака. В поле Тип наложения должно быть указано - Надложка</text:p>
      <text:p text:style-name="Text_20_body"><draw:frame draw:style-name="media" draw:name="109" text:anchor-type="as-char" draw:z-index="109" svg:width="25.691041666667cm" style:rel-width="100%" svg:height="9.445625cm" style:rel-height="scale"><draw:image xlink:href="Pictures/ac2b9bbe3d0711c906026486519424c1.png" xlink:type="simple" xlink:show="embed" xlink:actuate="onLoad"/></draw:frame></text:p>
      <text:h text:style-name="Heading_20_4" text:outline-level="4"><text:bookmark-start text:name="__RefHeading___ошибка_при_попытке_ознакомления_с_документом_54"/><text:bookmark-start text:name="ошибка_при_попытке_ознакомления_с_документом"/>Ошибка при попытке ознакомления с документом<text:bookmark-end text:name="__RefHeading___ошибка_при_попытке_ознакомления_с_документом_54"/><text:bookmark-end text:name="ошибка_при_попытке_ознакомления_с_документом"/></text:h>
      <text:p text:style-name="Text_20_body">Вы выбрали документ для ознакомления в реестре "Мои документы". Открыли его и нажали кнопку "Ознакомиться". <text:line-break/> Вместо открытия документа отобразилось окно "Непредвиденная ошибка". <text:line-break/> Окно "Непредвиденная ошибка" содержит следующую информацию: <text:line-break/> <text:span text:style-name="PluginODTAutoStyle_Text_26"> InvalidPdfException: The document has no page root (meaning: it's an invalid PDF) </text:span></text:p>
      <table:table table:style-name="Table">
        <table:table-column/>
        <table:table-row>
          <table:table-cell office:value-type="string" table:style-name="tablecell">
            <text:p text:style-name="tablealignleft"> <draw:frame draw:style-name="media" draw:name="110" text:anchor-type="as-char" draw:z-index="110" svg:width="16.695208333333cm" svg:height="11.853333333333cm"><draw:image xlink:href="Pictures/bfc4ed85e94617c920132d0ee8e2a62f.png" xlink:type="simple" xlink:show="embed" xlink:actuate="onLoad"/></draw:frame> </text:p>
          </table:table-cell>
        </table:table-row>
      </table:table>
      <text:p text:style-name="Text_20_body">Решение:</text:p>
      <table:table table:style-name="PluginODTAutoStyle_Table_27">
        <table:table-column table:style-name="odt_auto_style_table_column_27_1"/>
        <table:table-column table:style-name="odt_auto_style_table_column_27_2"/>
        <table:table-row>
          <table:table-cell office:value-type="string" table:style-name="PluginODTAutoStyle_TableCell_28">
            <text:p text:style-name="PluginODTAutoStyle_Paragraph_29"><draw:frame draw:style-name="media" draw:name="111" text:anchor-type="as-char" draw:z-index="111" svg:width="1.27cm" svg:height="1.27cm"><draw:image xlink:href="Pictures/4fd36d8c9476efefea6e56a6317c8bca.png" xlink:type="simple" xlink:show="embed" xlink:actuate="onLoad"/></draw:frame></text:p>
          </table:table-cell>
          <table:table-cell office:value-type="string" table:style-name="PluginODTAutoStyle_TableCell_30">
            <text:p text:style-name="PluginODTAutoStyle_Paragraph_31">Для исправления ошибки необходимо обладать правами инженера по документации.</text:p>
          </table:table-cell>
        </table:table-row>
      </table:table>
      <text:p text:style-name="Text_20_body">Нажмите пункт меню "Документы", подпункт "Утвержденные документы". <text:line-break/> Затем найдите версию документа с которой возникла проблема при попытке ознакомления и откройте ее. <text:line-break/> Система указывает на проблемы с размером страниц документа. <text:line-break/></text:p>
      <table:table table:style-name="Table">
        <table:table-column/>
        <table:table-row>
          <table:table-cell office:value-type="string" table:style-name="tablecell">
            <text:p text:style-name="tablealignleft"> <draw:frame draw:style-name="media" draw:name="112" text:anchor-type="as-char" draw:z-index="112" svg:width="13.864166666667cm" svg:height="11.482916666667cm"><draw:image xlink:href="Pictures/806c3290949616be0646912c1f8de2ca.png" xlink:type="simple" xlink:show="embed" xlink:actuate="onLoad"/></draw:frame> </text:p>
          </table:table-cell>
        </table:table-row>
      </table:table>
      <text:p text:style-name="Text_20_body">Скачайте pdf документ нажав на ссылку. Затем откройте документ и произведите его повторную печать используя Microsoft PDF принтер. Используйте следующие настройки: <text:line-break/></text:p>
      <table:table table:style-name="Table">
        <table:table-column/>
        <table:table-row>
          <table:table-cell office:value-type="string" table:style-name="tablecell">
            <text:p text:style-name="tablealignleft"> <draw:frame draw:style-name="media" draw:name="113" text:anchor-type="as-char" draw:z-index="113" svg:width="25.267708333333cm" style:rel-width="100%" svg:height="14.234583333333cm" style:rel-height="scale"><draw:image xlink:href="Pictures/ac71f571229235cee2cec1c7d5110fdb.png" xlink:type="simple" xlink:show="embed" xlink:actuate="onLoad"/></draw:frame> </text:p>
          </table:table-cell>
        </table:table-row>
      </table:table>
      <text:p text:style-name="Text_20_body">Распечатанный в файл документ необходимо загрузить в систему. Нажмите кнопку "Загрузить" и выберите распечатанный файл. <text:line-break/></text:p>
      <table:table table:style-name="Table">
        <table:table-column/>
        <table:table-row>
          <table:table-cell office:value-type="string" table:style-name="tablecell">
            <text:p text:style-name="tablealignleft"> <draw:frame draw:style-name="media" draw:name="114" text:anchor-type="as-char" draw:z-index="114" svg:width="12.991041666667cm" svg:height="8.9164583333333cm"><draw:image xlink:href="Pictures/1d0cd196df10ff182b33842f644295a0.png" xlink:type="simple" xlink:show="embed" xlink:actuate="onLoad"/></draw:frame> </text:p>
          </table:table-cell>
        </table:table-row>
      </table:table>
      <text:p text:style-name="Text_20_body">После загрузки нового файла должно отобразится сообщение об отсутствии ошибок: <text:line-break/></text:p>
      <table:table table:style-name="Table">
        <table:table-column/>
        <table:table-row>
          <table:table-cell office:value-type="string" table:style-name="tablecell">
            <text:p text:style-name="tablealignleft"> <draw:frame draw:style-name="media" draw:name="115" text:anchor-type="as-char" draw:z-index="115" svg:width="12.7cm" svg:height="11.059583333333cm"><draw:image xlink:href="Pictures/35f508bf32534c73ef7e2732ed7e4d96.png" xlink:type="simple" xlink:show="embed" xlink:actuate="onLoad"/></draw:frame> </text:p>
          </table:table-cell>
        </table:table-row>
      </table:table>
      <text:p text:style-name="Text_20_body">Сохраните внесенные изменения, кнопкой "ОК". Новое распределение не будет запущено.</text:p>
      <text:h text:style-name="Heading_20_4" text:outline-level="4"><text:bookmark-start text:name="__RefHeading___доступ_запрещен_55"/><text:bookmark-start text:name="доступ_запрещен"/>Доступ запрещен<text:bookmark-end text:name="__RefHeading___доступ_запрещен_55"/><text:bookmark-end text:name="доступ_запрещен"/></text:h>
      <text:p text:style-name="Text_20_body">При выборе документа в реестре "Утвержденные документы" и нажатии на кнопку "Печачть". Возможно отображение сообщения:</text:p>
      <text:p text:style-name="Text_20_body"><draw:frame draw:style-name="media" draw:name="116" text:anchor-type="as-char" draw:z-index="116" svg:width="6.270625cm" svg:height="1.6139583333333cm"><draw:image xlink:href="Pictures/49170be407b69ecd6c60e6e22c80ab9b.png" xlink:type="simple" xlink:show="embed" xlink:actuate="onLoad"/></draw:frame></text:p>
      <text:p text:style-name="Text_20_body">Такое может произойти в двух случаях: <text:line-break/> -У вас нет роли определенной "Печать" <text:line-break/> - Срок актуальности документа еще не настал.</text:p>
      <text:p text:style-name="Text_20_body">1. Необходимо проверить наичие роли "Печать учтенных копий" и при отсутствии  добавить роль "Печать учтенных копий".</text:p>
      <text:p text:style-name="Text_20_body">2. Проверить сроки актуальности версии документа. Срок актуальности не должен быть в будущим числом.</text:p>
      <text:h text:style-name="Heading_20_4" text:outline-level="4"><text:bookmark-start text:name="__RefHeading___редактирование_даты_утверждения_у_загруженной_версии_документа_56"/><text:bookmark-start text:name="редактирование_даты_утверждения_у_загруженной_версии_документа"/>Редактирование "Даты утверждения" у загруженной версии документа.<text:bookmark-end text:name="__RefHeading___редактирование_даты_утверждения_у_загруженной_версии_документа_56"/><text:bookmark-end text:name="редактирование_даты_утверждения_у_загруженной_версии_документа"/></text:h>
      <text:p text:style-name="Text_20_body">Если при загрузке скана оригинального документа возникла необходимость изменить дату утверждения, это можно сделать только с помощью расширенных прав администратора. Для этого необходимо перейти в раздел «Администрирование» и выбрать «Инспектор сущностей». Затем выберите сущность «odgassist5_DocumentVersion» и отредактируйте дату утверждения.</text:p>
      <text:p text:style-name="Text_20_body"><draw:frame draw:style-name="media" draw:name="117" text:anchor-type="as-char" draw:z-index="117" svg:width="22.568958333333cm" style:rel-width="100%" svg:height="13.149791666667cm" style:rel-height="scale"><draw:image xlink:href="Pictures/2dea4f3518e000128fdfaebbeaee2fd5.png" xlink:type="simple" xlink:show="embed" xlink:actuate="onLoad"/></draw:frame></text:p>
      <text:p text:style-name="Text_20_body">Выберите требуемую версию и нажмите кнопку "Редактировать". <text:line-break/></text:p>
      <text:p text:style-name="Text_20_body">Дату утверждения необходимо редактировать с помощью виджета "Календарь".</text:p>
      <text:p text:style-name="Text_20_body"><draw:frame draw:style-name="media" draw:name="118" text:anchor-type="as-char" draw:z-index="118" svg:width="18.309166666667cm" style:rel-width="100%" svg:height="16.377708333333cm" style:rel-height="scale"><draw:image xlink:href="Pictures/63c08a4a7484b2747c594d6c3f8725e5.png" xlink:type="simple" xlink:show="embed" xlink:actuate="onLoad"/></draw:frame></text:p>
      <text:h text:style-name="Heading_20_4" text:outline-level="4"><text:bookmark-start text:name="__RefHeading___pdf_файл_не_может_быть_напечатан._проверьте_корректность_расширения_файла_57"/><text:bookmark-start text:name="pdf_файл_не_может_быть_напечатан._проверьте_корректность_расширения_файла"/>Pdf файл не может быть напечатан. Проверьте корректность расширения файла<text:bookmark-end text:name="__RefHeading___pdf_файл_не_может_быть_напечатан._проверьте_корректность_расширения_файла_57"/><text:bookmark-end text:name="pdf_файл_не_может_быть_напечатан._проверьте_корректность_расширения_файла"/></text:h>
      <text:p text:style-name="Text_20_body">Если при печати документа на экране появляется ошибка, как на скрине ниже, а в редакторе документа отображено, что документ корректен, то возможно инженером по документации был подгружен pdf файл у которого запрещена печать.<text:line-break/> <draw:frame draw:style-name="media" draw:name="119" text:anchor-type="as-char" draw:z-index="119" svg:width="33.81375cm" style:rel-width="100%" svg:height="6.5616666666667cm" style:rel-height="scale"><draw:image xlink:href="Pictures/cdf27773d6236281c6cf60708068ed0a.png" xlink:type="simple" xlink:show="embed" xlink:actuate="onLoad"/></draw:frame><text:line-break/> Попробуйте скачать pdf файл на рабочий стол и напечатать, при заблокированном файле иконка принтера будет неактивна.<text:line-break/></text:p>
      <text:p text:style-name="Text_20_body">Более подробно о методах защиты фалов pdf можно узнать из статьи, <text:a xlink:type="simple" xlink:href="https://helpx.adobe.com/ru/acrobat/using/choosing-security-method-pdfs.html" text:style-name="Internet_20_link" text:visited-style-name="Visited_20_Internet_20_Link">Статья по теме</text:a></text:p>
      <text:h text:style-name="Heading_20_2" text:outline-level="2"><text:bookmark-start text:name="__RefHeading___решение_проблем_связанных_с_печатью_документов_58"/><text:bookmark-start text:name="решение_проблем_связанных_с_печатью_документов"/>Решение проблем связанных с печатью документов<text:bookmark-end text:name="__RefHeading___решение_проблем_связанных_с_печатью_документов_58"/><text:bookmark-end text:name="решение_проблем_связанных_с_печатью_документов"/></text:h>
      <text:h text:style-name="Heading_20_3" text:outline-level="3"><text:bookmark-start text:name="__RefHeading___документ_не_распечатался_59"/><text:bookmark-start text:name="документ_не_распечатался"/>Документ не распечатался<text:bookmark-end text:name="__RefHeading___документ_не_распечатался_59"/><text:bookmark-end text:name="документ_не_распечатался"/></text:h>
      <text:p text:style-name="Text_20_body">1. Первые и обязательные шаги (Что проверить в первую очередь?) Прежде чем углубляться в сложную диагностику, выполните эти базовые действия. Они решают более 50% всех проблем.</text:p>
      <text:p text:style-name="Text_20_body">Проверьте питание и соединение:</text:p>
      <text:list text:style-name="List_20_1" text:continue-numbering="false">
        <text:list-item>
          <text:p text:style-name="List_20_1_Content_First"> Убедитесь, что принтер включен в розетку, а кабель питания плотно подключен. </text:p>
        </text:list-item>
        <text:list-item>
          <text:p text:style-name="List_20_1_Content_Last"> Для USB-принтера проверьте кабель.</text:p>
        </text:list-item>
      </text:list>
      <text:p text:style-name="Text_20_body">Проверьте бумагу и чернила/тонер:</text:p>
      <text:list text:style-name="List_20_1" text:continue-numbering="false">
        <text:list-item>
          <text:p text:style-name="List_20_1_Content_First"> Бумага: В лотке есть бумага? Не замята ли она? Правильно ли она уложена (стопка не переполнена, направляющие поджаты).</text:p>
        </text:list-item>
        <text:list-item>
          <text:p text:style-name="List_20_1_Content"> Чернила/тонер: Уровень картриджей в норме? При низком уровне принтер может блокировать печать.</text:p>
        </text:list-item>
        <text:list-item>
          <text:p text:style-name="List_20_1_Content"> Очистите очередь печати: Зависшее задание блокирует всю очередь.</text:p>
          <text:list text:style-name="List_20_1">
            <text:list-item>
              <text:p text:style-name="List_20_1_Content"> Windows: Откройте «Панель управления» -&gt; «Устройства и принтеры». Найдите свой принтер, откройте «Просмотр очереди печати». Отмените все задания.</text:p>
            </text:list-item>
            <text:list-item>
              <text:p text:style-name="List_20_1_Content_Last"> macOS: Откройте «Системные настройки» -&gt; «Принтеры и сканеры». Выберите принтер и нажмите «Открыть очередь печати», чтобы очистить её.</text:p>
            </text:list-item>
          </text:list>
        </text:list-item>
      </text:list>
      <text:p text:style-name="Text_20_body">Перезагрузите всё: Выключите и снова включите принтер, компьютер и маршрутизатор (для сетевых устройств). Это очищает временные кэши и сбрасывает соединение.</text:p>
      <text:p text:style-name="Text_20_body">Установите правильный принтер по умолчанию: Убедитесь, что документы отправляются на нужное устройство (ПКМ по нужному принтеру -&gt; «Использовать по умолчанию» в Windows).</text:p>
      <text:p text:style-name="Text_20_body">Если это не помогло, переходите к целенаправленной диагностике.</text:p>
      <text:p text:style-name="Text_20_body">2. Проблемы с подключением (Сетевые и локальные принтеры) 2.1. Признаки: Принтер не найден системой, задания «зависают» в очереди, печать идёт с большими задержками.</text:p>
      <text:p text:style-name="Text_20_body">2.2. Возможные причины и решения:</text:p>
      <text:p text:style-name="Text_20_body">Для USB-принтеров:</text:p>
      <text:list text:style-name="List_20_1" text:continue-numbering="false">
        <text:list-item>
          <text:p text:style-name="List_20_1_Content_First"> Проверьте целостность USB-кабеля, попробуйте другой порт на компьютере (желательно напрямую, а не через хаб).</text:p>
        </text:list-item>
        <text:list-item>
          <text:p text:style-name="List_20_1_Content_Last"> Отключите и снова подключите кабель при включенном принтере.</text:p>
        </text:list-item>
      </text:list>
      <text:p text:style-name="Text_20_body">Для Wi-Fi/Ethernet принтеров (самое сложное):</text:p>
      <text:list text:style-name="List_20_1" text:continue-numbering="false">
        <text:list-item>
          <text:p text:style-name="List_20_1_Content_First"> Проверка связи: На компьютере откройте командную строку (cmd) и выполните ping &lt;IP-адрес_принтера&gt;. Если ответа нет — проблема на сетевом уровне.</text:p>
        </text:list-item>
        <text:list-item>
          <text:p text:style-name="List_20_1_Content"> Проверка IP-адреса: Убедитесь, что принтер и компьютер в одной сети (первые три числа в IP-адресе часто совпадают, например, 192.168.1.Х). Распечатайте отчет о конфигурации сети с панели принтера.</text:p>
        </text:list-item>
        <text:list-item>
          <text:p text:style-name="List_20_1_Content"> Статический IP (рекомендуется): Настройте в параметрах сети принтера (через его панель или веб-интерфейс) фиксированный IP-адрес, чтобы он не менялся при перезагрузке роутера.</text:p>
        </text:list-item>
        <text:list-item>
          <text:p text:style-name="List_20_1_Content_Last"> Проблемы Wi-Fi: Убедитесь в правильности пароля. Проверьте уровень сигнала. Попробуйте временно переключиться на прямое подключение по USB или использовать Powerline-адаптеры.</text:p>
        </text:list-item>
      </text:list>
      <text:p text:style-name="Text_20_body">Брандмауэр и антивирус: На время отключите их для проверки. Если печать заработала, добавьте принтер и его порты в исключения.</text:p>
      <text:p text:style-name="Text_20_body">Сетевые службы Windows: Убедитесь, что службы «Диспетчер печати» и «Веб-служба принтеров» запущены (Панель управления -&gt; Администрирование -&gt; Службы).</text:p>
      <text:p text:style-name="Text_20_body">3. Проблемы с драйверами и программным обеспечением <text:line-break/> 3.1. Признаки: Печать «кракозябрами», часть страницы пустая, ошибки о несовместимости, принтер определяется как «Устройство общего назначения».</text:p>
      <text:p text:style-name="Text_20_body">3.2. Решения:</text:p>
      <text:p text:style-name="Text_20_body">Обновите драйверы: Не используйте центр обновления Windows. Скачайте последнюю версию драйвера с официального сайта производителя принтера, выбрав вашу модель и версию ОС.</text:p>
      <text:p text:style-name="Text_20_body">Переустановите принтер:</text:p>
      <text:list text:style-name="List_20_1" text:continue-numbering="false">
        <text:list-item>
          <text:p text:style-name="List_20_1_Content_First"> Удалите устройство в «Устройства и принтеры».</text:p>
        </text:list-item>
        <text:list-item>
          <text:p text:style-name="List_20_1_Content"> Отключите принтер.</text:p>
        </text:list-item>
        <text:list-item>
          <text:p text:style-name="List_20_1_Content_Last"> Удалите программное обеспечение принтера через «Программы и компоненты».</text:p>
        </text:list-item>
      </text:list>
      <text:p text:style-name="Text_20_body">Перезагрузите ПК.</text:p>
      <text:p text:style-name="Text_20_body">Скачайте и установите свежий драйвер с сайта, подключая принтер только когда это запросит установщик.</text:p>
      <text:p text:style-name="Text_20_body">Используйте стандартный драйвер: Для старых или малораспространённых моделей попробуйте вместо родного драйвера выбрать в списке «Стандартный драйвер» (например, «Универсальный драйвер PCL» или «PostScript»). Это может решить проблемы совместимости.</text:p>
      <text:p text:style-name="Text_20_body">4. Застревание бумаги (Замятие) <text:line-break/> 4.1. Правильный алгоритм устранения:</text:p>
      <text:list text:style-name="List_20_1" text:continue-numbering="false">
        <text:list-item>
          <text:p text:style-name="List_20_1_Content_First"> Отключите питание принтера! Это важно для безопасности и предотвращения повреждений.</text:p>
        </text:list-item>
        <text:list-item>
          <text:p text:style-name="List_20_1_Content"> Откройте все люки: заднюю дверцу, верхнюю крышку, лоток для картриджей.</text:p>
        </text:list-item>
        <text:list-item>
          <text:p text:style-name="List_20_1_Content"> Осмотрите тракт подачи бумаги при хорошем освещении. </text:p>
        </text:list-item>
        <text:list-item>
          <text:p text:style-name="List_20_1_Content"> Неровно уложенная бумага тоже может быть причиной ошибки "Замятие бумаги"</text:p>
        </text:list-item>
        <text:list-item>
          <text:p text:style-name="List_20_1_Content"> Застрявшие листы часто видны.</text:p>
        </text:list-item>
        <text:list-item>
          <text:p text:style-name="List_20_1_Content"> Вытягивайте бумагу МЕДЛЕННО и ПЛАВНО, по ходу движения роликов (обычно наружу и назад). Не дергайте и не рвите лист.</text:p>
        </text:list-item>
        <text:list-item>
          <text:p text:style-name="List_20_1_Content_Last"> Проверьте, не осталось ли мелких клочков бумаги. Они — причина повторных замятий.</text:p>
        </text:list-item>
      </text:list>
      <text:p text:style-name="Text_20_body">Включите принтер. После устранения замятия принтер обычно самостоятельно проводит диагностику.</text:p>
      <text:p text:style-name="Text_20_body">4.2. Профилактика замятий:</text:p>
      <text:list text:style-name="List_20_1" text:continue-numbering="false">
        <text:list-item>
          <text:p text:style-name="List_20_1_Content_First"> Используйте качественную, немятую, сухую бумагу.</text:p>
        </text:list-item>
        <text:list-item>
          <text:p text:style-name="List_20_1_Content"> Не переполняйте лоток. Разровняйте стопку бумаги перед загрузкой.</text:p>
        </text:list-item>
        <text:list-item>
          <text:p text:style-name="List_20_1_Content_Last"> Убедитесь, что направляющие в лотке плотно, но без нажима, прижимают стопку.</text:p>
        </text:list-item>
      </text:list>
      <text:p text:style-name="Text_20_body">Регулярно очищайте ролики подачи специальными салфетками.</text:p>
      <text:p text:style-name="Text_20_body">5. Проблемы с качеством печати <text:line-break/> Бледная печать, полосы:</text:p>
      <text:list text:style-name="List_20_1" text:continue-numbering="false">
        <text:list-item>
          <text:p text:style-name="List_20_1_Content_First"> Струйный принтер: Проведите процедуру очистки дюз/головок из ПО принтера. Если не помогло, картриджи могут быть пусты или засохли.</text:p>
        </text:list-item>
        <text:list-item>
          <text:p text:style-name="List_20_1_Content"> Лазерный принтер: Попробуйте достать картридж и аккуратно его встряхнуть (распределить тонер). Картридж скоро потребует заправки или замены.</text:p>
        </text:list-item>
        <text:list-item>
          <text:p text:style-name="List_20_1_Content_Last"> Артефакты, пятна, повторяющиеся дефекты: Чаще всего проблема в картридже (протекает, поврежден) или блоке термозакрепления (фьюзере) в лазерных принтерах. В последнем случае требуется профессиональная чистка или замена.</text:p>
        </text:list-item>
      </text:list>
      <text:p text:style-name="Text_20_body">6. Когда ничего не помогает (Печать тестовой страницы) <text:line-break/> Этот тест позволяет локализовать проблему.</text:p>
      <text:list text:style-name="List_20_1" text:continue-numbering="false">
        <text:list-item>
          <text:p text:style-name="List_20_1_Content_First"> Напечатайте пробную страницу не с компьютера, а прямо с панели управления принтера (обычно в меню «Настройки» или «Отчеты»).</text:p>
        </text:list-item>
        <text:list-item>
          <text:p text:style-name="List_20_1_Content"> Если страница печатается идеально — проблема в подключении, драйверах или настройках компьютера.</text:p>
        </text:list-item>
        <text:list-item>
          <text:p text:style-name="List_20_1_Content_Last"> Если страница не печатается или печатается с дефектами — проблема физическая: в самом принтере, картриджах, бумаге.</text:p>
        </text:list-item>
      </text:list>
      <text:p text:style-name="Text_20_body">7. Заключение: порядок действий <text:line-break/> Следуйте этому чек-листу по порядку:</text:p>
      <text:list text:style-name="List_20_1" text:continue-numbering="false">
        <text:list-item>
          <text:p text:style-name="List_20_1_Content_First"> Базовые проверки: питание, бумага, чернила, очередь печати, перезагрузка.</text:p>
        </text:list-item>
        <text:list-item>
          <text:p text:style-name="List_20_1_Content"> Печать тестовой страницы с панели принтера.</text:p>
        </text:list-item>
        <text:list-item>
          <text:p text:style-name="List_20_1_Content"> Проверка подключения (кабель, сеть, ping).</text:p>
        </text:list-item>
        <text:list-item>
          <text:p text:style-name="List_20_1_Content"> Работа с драйверами (обновление, переустановка).</text:p>
        </text:list-item>
        <text:list-item>
          <text:p text:style-name="List_20_1_Content"> Проверка служб и безопасности (брандмауэр, служба печати).</text:p>
        </text:list-item>
        <text:list-item>
          <text:p text:style-name="List_20_1_Content_Last"> Аппаратное устранение (замятие, чистка, картриджи).</text:p>
        </text:list-item>
      </text:list>
      <text:p text:style-name="Text_20_body">Если все шаги выполнены, а проблема осталась, возможно, она носит серьезный аппаратный характер (поломка платы форматирования, механическая неисправность). В этом случае обратитесь в сервисный центр, но теперь вы сможете подробно описать все уже предпринятые меры.</text:p>
      <text:h text:style-name="Heading_20_3" text:outline-level="3"><text:bookmark-start text:name="__RefHeading___при_печати_документа_очередь_на_печать_показывает_0_60"/><text:bookmark-start text:name="при_печати_документа_очередь_на_печать_показывает_0"/>При печати документа очередь  на печать показывает 0<text:bookmark-end text:name="__RefHeading___при_печати_документа_очередь_на_печать_показывает_0_60"/><text:bookmark-end text:name="при_печати_документа_очередь_на_печать_показывает_0"/></text:h>
      <text:p text:style-name="Text_20_body"><text:span text:style-name="Strong_20_Emphasis">Случай №1</text:span>:<text:line-break/> Возможная причина не поддерживаемый формат pdf в верхнем регистре<text:line-break/> Решение:  - Переименовать файл в нижнем регистре (.pdf) и проверить, получится ли его напечатать.<text:line-break/> - Убедиться, что все драйвера принтера обновлены до последней версии.<text:line-break/> - Попробовать открыть файл в другой PDF-программе и заново сохранить/экспортировать его в формат pdf.<text:line-break/> Как это сделать:<text:line-break/>  Необходимо перейти в раздел "Управление документами" и открыть версию документа.<text:line-break/> <draw:frame draw:style-name="media" draw:name="120" text:anchor-type="as-char" draw:z-index="120" svg:width="12.752916666667cm" svg:height="13.626041666667cm"><draw:image xlink:href="Pictures/91572616b2450fc1f68dc893693b57f0.png" xlink:type="simple" xlink:show="embed" xlink:actuate="onLoad"/></draw:frame><text:line-break/> Для замены документа на корректный:<text:line-break/> -Откройте документ и скачайте его себе на ПК<text:line-break/> -Откройте документ через любой редактор pdf<text:line-break/> -Произведите реэкспорт документа в формат pdf, при экспорте документа нужно обратить внимание на значение pdi.<text:line-break/> Если значении по умолчанию будет стоять с высоким разрешением это может создать проблемы при попытке печати документа.<text:line-break/> После реэкспорта, загрузите pdf файл обратно в систему при помощи кнопки "Загрузить"<text:line-break/> <draw:frame draw:style-name="media" draw:name="121" text:anchor-type="as-char" draw:z-index="121" svg:width="13.546666666667cm" svg:height="12.85875cm"><draw:image xlink:href="Pictures/04440f1974107d12cd7202e52983a1ad.png" xlink:type="simple" xlink:show="embed" xlink:actuate="onLoad"/></draw:frame><text:line-break/> Проверьте формат загруженного файла, обратите внимание что pdf отображен в нижнем регистре.</text:p>
      <text:p text:style-name="Text_20_body"><text:span text:style-name="Strong_20_Emphasis">Случай №2</text:span>:<text:line-break/> <text:span text:style-name="Strong_20_Emphasis">Неподдерживаемый формат</text:span> -<text:line-break/> Некоторые принтеры могут не поддерживать определенные версии PDF или специфические параметры файла, что также может вызывать проблемы.<text:line-break/> Ошибки в структуре документа: Некорректно отсканированные документы могут содержать ошибки, такие как смешанные или неправильные настройки разрешения, которые делают файл трудно читаемым для принтера.<text:line-break/> <text:span text:style-name="Strong_20_Emphasis">Решение:</text:span> Попробуйте скачать документ и еще раз экспортировать его в pdf через доступный редактор например Adobe Acrobat или Libre Office Draw.</text:p>
      <text:h text:style-name="Heading_20_3" text:outline-level="3"><text:bookmark-start text:name="__RefHeading___двусторонняя_печать_61"/><text:bookmark-start text:name="двусторонняя_печать"/>Двусторонняя печать<text:bookmark-end text:name="__RefHeading___двусторонняя_печать_61"/><text:bookmark-end text:name="двусторонняя_печать"/></text:h>
      <text:p text:style-name="Horizontal_20_Line"/>
      <text:p text:style-name="Text_20_body">Для настройки двусторонней печати у вас должен быть установлен клиент Контроль печати. <text:line-break/> Подробнее по установке смотрите в статье: <text:a xlink:type="simple" xlink:href="https://wiki.odgassist.ru/doku.php/odg_assist_5.0:%D0%BC%D0%BE%D0%B4%D1%83%D0%BB%D1%8C_%D0%BA%D0%BE%D0%BD%D1%82%D1%80%D0%BE%D0%BB%D1%8C_%D0%BF%D0%B5%D1%87%D0%B0%D1%82%D0%B8#%D1%83%D1%81%D1%82%D0%B0%D0%BD%D0%BE%D0%B2%D0%BA%D0%B0_%D0%BA%D0%BB%D0%B8%D0%B5%D0%BD%D1%82%D1%81%D0%BA%D0%BE%D0%B9_%D1%87%D0%B0%D1%81%D1%82%D0%B8_%D0%BF%D1%80%D0%B8%D0%BB%D0%BE%D0%B6%D0%B5%D0%BD%D0%B8%D1%8F_%D0%BA%D0%BE%D0%BD%D1%82%D1%80%D0%BE%D0%BB%D1%8C_%D0%BF%D0%B5%D1%87%D0%B0%D1%82%D0%B8" text:style-name="Internet_20_link" text:visited-style-name="Visited_20_Internet_20_Link">Установка клиента Контроль печати</text:a></text:p>
      <text:p text:style-name="Text_20_body">После установки клиента скачайте файл "orgtest.zip" и распакуйте его  в директорию с установленным клиентом. (старый orgTest.jar заменится новым). <text:line-break/></text:p>
      <table:table table:style-name="Table">
        <table:table-column/>
        <table:table-row>
          <table:table-cell office:value-type="string" table:style-name="tablecell">
            <text:p text:style-name="tablealignleft"> <text:a xlink:type="simple" xlink:href="https://wiki.odgassist.ru/doku.php/odg_assist_5.0:orgtest.zip" text:style-name="Internet_20_link" text:visited-style-name="Visited_20_Internet_20_Link">orgtest.zip</text:a> </text:p>
          </table:table-cell>
        </table:table-row>
      </table:table>
      <text:p text:style-name="Text_20_body">Стандартный путь установки клиента:</text:p>
      <text:p text:style-name="Preformatted_20_Text">C:\Program Files (x86)\PrintControlDesktop </text:p>
      <text:h text:style-name="Heading_20_3" text:outline-level="3"><text:bookmark-start text:name="__RefHeading___сжатие_pdf_файла_средствами_libreoffice_draw_62"/><text:bookmark-start text:name="сжатие_pdf_файла_средствами_libreoffice_draw"/>Сжатие PDF файла средствами LibreOffice Draw<text:bookmark-end text:name="__RefHeading___сжатие_pdf_файла_средствами_libreoffice_draw_62"/><text:bookmark-end text:name="сжатие_pdf_файла_средствами_libreoffice_draw"/></text:h>
      <text:p text:style-name="Horizontal_20_Line"/>
      <text:p text:style-name="Text_20_body">Откройте файл pdf  в приложении LibreOffice Draw. Нажмите пункт меню "Файл" - "Экспорт в " - "Экспорт в PDF". <text:line-break/></text:p>
      <text:p text:style-name="Text_20_body">"Сжатие JPEG Качество" установите в пределах от 80  до 90 %<text:line-break/> "Уменьшить разрешение до" установите  от 150 до 200 DPI<text:line-break/> Затем нажмите "Экспорт".</text:p>
      <table:table table:style-name="Table">
        <table:table-column/>
        <table:table-row>
          <table:table-cell office:value-type="string" table:style-name="tablecell">
            <text:p text:style-name="tablealignleft"> <draw:frame draw:style-name="media" draw:name="122" text:anchor-type="as-char" draw:z-index="122" svg:width="22.463125cm" style:rel-width="100%" svg:height="12.091458333333cm" style:rel-height="scale"><draw:image xlink:href="Pictures/28455065e17554fc7e4e32b5a6c2c640.png" xlink:type="simple" xlink:show="embed" xlink:actuate="onLoad"/></draw:frame> </text:p>
          </table:table-cell>
        </table:table-row>
      </table:table>
      <text:p text:style-name="Text_20_body"><text:span text:style-name="PluginODTAutoStyle_Text_32"> + </text:span></text:p>
      <text:h text:style-name="Heading_20_3" text:outline-level="3"><text:bookmark-start text:name="__RefHeading___исправление_неправильного_распределения_версии_документа._смена_подразделения_для_ознакомления_63"/><text:bookmark-start text:name="исправление_неправильного_распределения_версии_документа._смена_подразделения_для_ознакомления"/>Исправление неправильного распределения версии документа. Смена подразделения для ознакомления.<text:bookmark-end text:name="__RefHeading___исправление_неправильного_распределения_версии_документа._смена_подразделения_для_ознакомления_63"/><text:bookmark-end text:name="исправление_неправильного_распределения_версии_документа._смена_подразделения_для_ознакомления"/></text:h>
      <text:p text:style-name="Horizontal_20_Line"/>
      <text:p text:style-name="Text_20_body">Описание: <text:line-break/> При выпуске документа неверно указали отдел по которому произведено распределение документа.</text:p>
      <text:p text:style-name="Text_20_body">Решение: <text:line-break/></text:p>
      <text:p text:style-name="Text_20_body"> Для исправления вам необходимо обладать расширенными правами: <text:line-break/></text:p>
      <text:list text:style-name="List_20_1" text:continue-numbering="false">
        <text:list-item>
          <text:p text:style-name="LastListParagraph_List_20_1_Content_First"> доступ к пункту основного меню "Администрирование", подпункт "Инспектор сущностей".</text:p>
        </text:list-item>
      </text:list>
      <text:p text:style-name="Text_20_body">1. Отредактировать версию документа, исправить распределение. Удалить ошибочно добавленное подразделение и установить верное. <text:line-break/> 2. Найти ошибочные ознакомления и удалить их.</text:p>
      <text:p text:style-name="Text_20_body">1. Нажмите пункт меню "odgAssist", подпункт "Управление документами". Выберите запись в реестре, для которой требуется изменить распределение. <text:line-break/> В окне "Редактор документа" выберите версию документа для изменения. Удалите ошибочно добавленное подразделение и добавьте верное. <text:line-break/></text:p>
      <text:p text:style-name="Text_20_body">2. Для начала создадим несколько фильтров для поиска ошибочных ознакомлений.<text:line-break/> Нажмите пункт меню "Администрирование", подпункт "Инспектор сущностей". <text:line-break/> Выберите в выпадающем списке сущность "Ознакомление и проверка знаний (odgassist5_AcknowledgementAndExamination)" <text:line-break/> Далее добавьте поле фильтрации в динамический фильтр, для этого нажмите "Добавить условие поиска". <text:line-break/> В окне "Новое условие" раскройте пункт "Пользователь", выберите подпункт "Подразделение". <text:line-break/> Нажмите "Выбрать".</text:p>
      <table:table table:style-name="Table">
        <table:table-column/>
        <table:table-row>
          <table:table-cell office:value-type="string" table:style-name="tablecell">
            <text:p text:style-name="tablealignleft"> <draw:frame draw:style-name="media" draw:name="123" text:anchor-type="as-char" draw:z-index="123" svg:width="11.800416666667cm" svg:height="9.763125cm"><draw:image xlink:href="Pictures/142504d65cc632286a563b65fe72a217.png" xlink:type="simple" xlink:show="embed" xlink:actuate="onLoad"/></draw:frame> </text:p>
          </table:table-cell>
        </table:table-row>
      </table:table>
      <text:p text:style-name="Text_20_body">Добавьте еще один фильтр по документу. Нажмите  "Добавить условие поиска". <text:line-break/> В окне "Новое условие" раскройте пункт "Версия документа", выберите подпункт "Документ".</text:p>
      <text:p text:style-name="Text_20_body">Используя добавленные фильтры, найдите требуемые записи и удалите их.</text:p>
      <text:h text:style-name="Heading_20_4" text:outline-level="4"><text:bookmark-start text:name="__RefHeading___ограничение_доступа_к_документам_по_подразделениям_и_должностям_64"/><text:bookmark-start text:name="ограничение_доступа_к_документам_по_подразделениям_и_должностям"/>Ограничение доступа к документам по подразделениям и должностям<text:bookmark-end text:name="__RefHeading___ограничение_доступа_к_документам_по_подразделениям_и_должностям_64"/><text:bookmark-end text:name="ограничение_доступа_к_документам_по_подразделениям_и_должностям"/></text:h>
      <text:p text:style-name="Text_20_body">В системе добавлена функция по обеспечению конфиденциальности данных (документы одного подразделения не доступны другому подразделению, аналогично для должностей).<text:line-break/> Возможность распределять документы по подразделениям/должностям находятся в расширенных настройках документа в модуле «Odgassist», раздел «Управление документами»<text:line-break/> Описание по использованию функционала:<text:line-break/> Откройте Модуль «Odgassist»<text:line-break/> Перейдите в раздел  «Управление документами»<text:line-break/> Выберите нужный для настройки конфиденциальности документ, нажать на кнопку «Изменить» <text:line-break/></text:p>
      <text:p text:style-name="Text_20_body"><draw:frame draw:style-name="media" draw:name="124" text:anchor-type="as-char" draw:z-index="124" svg:width="16.218958333333cm" svg:height="7.2760416666667cm"><draw:image xlink:href="Pictures/be7043bbdcc7742266244481aa432411.png" xlink:type="simple" xlink:show="embed" xlink:actuate="onLoad"/></draw:frame><text:line-break/></text:p>
      <text:p text:style-name="Text_20_body">В поле «Расширенные настройки» нажмите на вкладку «Доступно подразделениям» / «Доступно подразделениям».<text:line-break/> С помощью кнопки «Добавить» добавьте одно или несколько подразделений/должностей, для которых будет виден данный документ.<text:line-break/></text:p>
      <text:p text:style-name="Text_20_body"><draw:frame draw:style-name="media" draw:name="125" text:anchor-type="as-char" draw:z-index="125" svg:width="9.128125cm" svg:height="8.5460416666667cm"><draw:image xlink:href="Pictures/f3257ddef004a4591bcf0205363e6b24.png" xlink:type="simple" xlink:show="embed" xlink:actuate="onLoad"/></draw:frame><text:line-break/><draw:frame draw:style-name="media" draw:name="126" text:anchor-type="as-char" draw:z-index="126" svg:width="18.520833333333cm" style:rel-width="100%" svg:height="3.6649813316739cm" style:rel-height="scale"><draw:image xlink:href="Pictures/c59e4694a598d8d28efa6f5b35437a4f.png" xlink:type="simple" xlink:show="embed" xlink:actuate="onLoad"/></draw:frame></text:p>
      <text:p text:style-name="Text_20_body">Примечание* возможность просмотра всех документов имеется только у сотрудников ООК.<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FFFF" fo:font-style="normal" fo:font-size="10.5pt" fo:font-family="Garamond" fo:border="0pt none"/>
    </style:style>
    <style:style style:name="PluginODTAutoStyle_Text_3" style:family="text">
      <style:text-properties fo:color="grey" fo:font-style="normal" fo:font-size="10.5pt" fo:font-family="Garamond" fo:border="0pt none"/>
    </style:style>
    <style:style style:name="PluginODTAutoStyle_Text_4" style:family="text">
      <style:text-properties fo:color="#808000" fo:font-style="normal" fo:font-size="10.5pt" fo:font-family="Garamond" fo:border="0pt none"/>
    </style:style>
    <style:style style:name="PluginODTAutoStyle_Table_5" style:family="table">
      <style:table-properties table:align="center" style:shadow="#808080 0.18cm 0.18cm" style:rel-width="88%" style:width="425.2pt"/>
    </style:style>
    <style:style style:name="odt_auto_style_table_column_21_1" style:family="table-column">
      <style:table-column-properties style:column-width="1.5cm"/>
    </style:style>
    <style:style style:name="odt_auto_style_table_column_21_2" style:family="table-column">
      <style:table-column-properties style:column-width="13.5cm"/>
    </style:style>
    <style:style style:name="PluginODTAutoStyle_TableCell_6" style:family="table-cell">
      <style:paragraph-properties fo:text-align="center"/>
      <style:table-cell-properties fo:padding="0.1cm" fo:border="0.002cm solid #000000"/>
    </style:style>
    <style:style style:name="PluginODTAutoStyle_Paragraph_7" style:family="paragraph">
      <style:paragraph-properties fo:text-align="center" fo:padding="0.1cm"/>
    </style:style>
    <style:style style:name="PluginODTAutoStyle_TableCell_8" style:family="table-cell">
      <style:table-cell-properties fo:padding="0.3cm" fo:border="0.002cm solid #000000"/>
    </style:style>
    <style:style style:name="PluginODTAutoStyle_Paragraph_9" style:family="paragraph">
      <style:paragraph-properties fo:padding="0.3cm"/>
    </style:style>
    <style:style style:name="PluginODTAutoStyle_Text_10" style:family="text">
      <style:text-properties fo:color="#808000" fo:font-style="normal" fo:font-size="10.5pt" fo:font-family="Garamond" fo:border="0pt none"/>
    </style:style>
    <style:style style:name="PluginODTAutoStyle_Text_11" style:family="text">
      <style:text-properties fo:color="#808000" fo:font-style="normal" fo:font-size="10.5pt" fo:font-family="Garamond" fo:border="0pt none"/>
    </style:style>
    <style:style style:name="PluginODTAutoStyle_Text_12" style:family="text">
      <style:text-properties fo:color="#808000" fo:font-style="normal" fo:font-size="10.5pt" fo:font-family="Garamond" fo:border="0pt none"/>
    </style:style>
    <style:style style:name="PluginODTAutoStyle_Text_13" style:family="text">
      <style:text-properties fo:color="#808000" fo:font-style="normal" fo:font-size="10.5pt" fo:font-family="Garamond" fo:border="0pt none"/>
    </style:style>
    <style:style style:name="PluginODTAutoStyle_Text_14" style:family="text">
      <style:text-properties fo:color="#FFFFFF" fo:font-style="normal" fo:font-size="10.5pt" fo:font-family="Garamond" fo:border="0pt none"/>
    </style:style>
    <style:style style:name="PluginODTAutoStyle_Text_15" style:family="text">
      <style:text-properties fo:color="#FFFFFF" fo:font-style="normal" fo:font-size="10.5pt" fo:font-family="Garamond" fo:border="0pt none"/>
    </style:style>
    <style:style style:name="PluginODTAutoStyle_Text_16" style:family="text">
      <style:text-properties fo:color="#FFFFFF" fo:font-style="normal" fo:font-size="10.5pt" fo:font-family="Garamond" fo:border="0pt none"/>
    </style:style>
    <style:style style:name="PluginODTAutoStyle_Text_17" style:family="text">
      <style:text-properties fo:color="#808000" fo:font-style="normal" fo:font-size="10.5pt" fo:font-family="Garamond" fo:border="0pt none"/>
    </style:style>
    <style:style style:name="PluginODTAutoStyle_Text_18" style:family="text">
      <style:text-properties fo:color="#808000" fo:font-style="normal" fo:font-size="10.5pt" fo:font-family="Garamond" fo:border="0pt none"/>
    </style:style>
    <style:style style:name="PluginODTAutoStyle_Text_19" style:family="text">
      <style:text-properties fo:color="#808000" fo:font-style="normal" fo:font-size="10.5pt" fo:font-family="Garamond" fo:border="0pt none"/>
    </style:style>
    <style:style style:name="PluginODTAutoStyle_Text_20" style:family="text">
      <style:text-properties fo:color="#808000" fo:font-style="normal" fo:font-size="10.5pt" fo:font-family="Garamond" fo:border="0pt none"/>
    </style:style>
    <style:style style:name="PluginODTAutoStyle_Text_21" style:family="text">
      <style:text-properties fo:color="#808000" fo:font-style="normal" fo:font-size="10.5pt" fo:font-family="Garamond" fo:border="0pt none"/>
    </style:style>
    <style:style style:name="PluginODTAutoStyle_Text_22" style:family="text">
      <style:text-properties fo:color="#808000" fo:font-style="normal" fo:font-size="10.5pt" fo:font-family="Garamond" fo:border="0pt none"/>
    </style:style>
    <style:style style:name="PluginODTAutoStyle_Text_23" style:family="text">
      <style:text-properties fo:color="#808000" fo:font-style="normal" fo:font-size="10.5pt" fo:font-family="Garamond" fo:border="0pt none"/>
    </style:style>
    <style:style style:name="PluginODTAutoStyle_Text_24" style:family="text">
      <style:text-properties fo:color="#808000" fo:font-style="normal" fo:font-size="10.5pt" fo:font-family="Garamond" fo:border="0pt none"/>
    </style:style>
    <style:style style:name="PluginODTAutoStyle_Text_25" style:family="text">
      <style:text-properties fo:color="#808000" fo:font-style="normal" fo:font-size="10.5pt" fo:font-family="Garamond" fo:border="0pt none"/>
    </style:style>
    <style:style style:name="PluginODTAutoStyle_Text_26" style:family="text">
      <style:text-properties fo:font-style="normal" fo:font-size="10.5pt" fo:font-family="Garamond" fo:color="#000000" fo:border="0pt none"/>
    </style:style>
    <style:style style:name="PluginODTAutoStyle_Table_27" style:family="table">
      <style:table-properties table:align="center" style:shadow="#808080 0.18cm 0.18cm" style:rel-width="88%" style:width="425.2pt"/>
    </style:style>
    <style:style style:name="odt_auto_style_table_column_27_1" style:family="table-column">
      <style:table-column-properties style:column-width="1.5cm"/>
    </style:style>
    <style:style style:name="odt_auto_style_table_column_27_2" style:family="table-column">
      <style:table-column-properties style:column-width="13.5cm"/>
    </style:style>
    <style:style style:name="PluginODTAutoStyle_TableCell_28" style:family="table-cell">
      <style:paragraph-properties fo:text-align="center"/>
      <style:table-cell-properties fo:padding="0.1cm" fo:border="0.002cm solid #000000"/>
    </style:style>
    <style:style style:name="PluginODTAutoStyle_Paragraph_29" style:family="paragraph">
      <style:paragraph-properties fo:text-align="center" fo:padding="0.1cm"/>
    </style:style>
    <style:style style:name="PluginODTAutoStyle_TableCell_30" style:family="table-cell">
      <style:table-cell-properties fo:padding="0.3cm" fo:border="0.002cm solid #000000"/>
    </style:style>
    <style:style style:name="PluginODTAutoStyle_Paragraph_31" style:family="paragraph">
      <style:paragraph-properties fo:padding="0.3cm"/>
    </style:style>
    <style:style style:name="PluginODTAutoStyle_Text_32" style:family="text">
      <style:text-properties fo:color="#FFFF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0::00:00</meta:creation-date>
    <dc:creator>Generated</dc:creator>
    <dc:date>1970-01-01T00::00:00</dc:date>
    <dc:language>en-US</dc:language>
    <meta:editing-cycles>1</meta:editing-cycles>
    <meta:editing-duration>PT0S</meta:editing-duration>
    <dc:title>odg_assist_5.0:модуль_контроль_печати</dc:title>
  </office:meta>
</office:document-meta>
</file>