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7b1ed434bb363559b1e84c85170034d.png"/>
  <manifest:file-entry manifest:media-type="image/png" manifest:full-path="Pictures/4ad8d48312ebcbb7fcf2fd181de43082.png"/>
  <manifest:file-entry manifest:media-type="image/jpeg" manifest:full-path="Pictures/d23ee0bc869d2c50a39dc681e42019c1.jpg"/>
  <manifest:file-entry manifest:media-type="image/png" manifest:full-path="Pictures/14191ee599eb9995a9d482c5678741fe.png"/>
  <manifest:file-entry manifest:media-type="image/png" manifest:full-path="Pictures/4fd36d8c9476efefea6e56a6317c8bca.png"/>
  <manifest:file-entry manifest:media-type="image/png" manifest:full-path="Pictures/ee154fe0001c4a800c882a9d444988ea.png"/>
  <manifest:file-entry manifest:media-type="image/png" manifest:full-path="Pictures/3a0e0e3d9bb5f5bcb976a8d5fa28b39e.png"/>
  <manifest:file-entry manifest:media-type="image/jpeg" manifest:full-path="Pictures/260c87cb63483566507d368c8e7ebda1.jpg"/>
  <manifest:file-entry manifest:media-type="image/png" manifest:full-path="Pictures/2897b79412e31c5d35392a27cedea32a.png"/>
  <manifest:file-entry manifest:media-type="image/png" manifest:full-path="Pictures/91b0f26e767afb71d8553970e129efcc.png"/>
  <manifest:file-entry manifest:media-type="image/png" manifest:full-path="Pictures/0ea5527f70d061fab8cb765e97460cf3.png"/>
  <manifest:file-entry manifest:media-type="image/png" manifest:full-path="Pictures/b5285c89c117892bca9fcf5417232408.png"/>
  <manifest:file-entry manifest:media-type="image/png" manifest:full-path="Pictures/b0173606244a3cf16de400b42e7c5110.png"/>
  <manifest:file-entry manifest:media-type="image/png" manifest:full-path="Pictures/9a480c92f814be3f1dbf2834172f2985.png"/>
  <manifest:file-entry manifest:media-type="image/png" manifest:full-path="Pictures/91cc2695c7b3e0c85a316bce2ffe9132.png"/>
  <manifest:file-entry manifest:media-type="image/png" manifest:full-path="Pictures/9d6d8eecb077bec9fb060579d1656f06.png"/>
  <manifest:file-entry manifest:media-type="image/png" manifest:full-path="Pictures/f8ab7a453e0387fb6d562cd27fcd615d.png"/>
  <manifest:file-entry manifest:media-type="image/png" manifest:full-path="Pictures/d71f5f05cb417a17f5de2cea5d1a872d.png"/>
  <manifest:file-entry manifest:media-type="image/png" manifest:full-path="Pictures/eb4c076a27b6dba7e7a2c2c4c0f7f73e.png"/>
  <manifest:file-entry manifest:media-type="image/png" manifest:full-path="Pictures/5da52d312e03e9013dc5be8ce01f6f1e.png"/>
  <manifest:file-entry manifest:media-type="image/png" manifest:full-path="Pictures/565e8384b7b6f528adadf73c9b27d820.png"/>
  <manifest:file-entry manifest:media-type="image/png" manifest:full-path="Pictures/c792e78a18caeac5c24d8c5ed6715eea.png"/>
  <manifest:file-entry manifest:media-type="image/png" manifest:full-path="Pictures/6f601b7ae69d937d6c4207191554515d.png"/>
  <manifest:file-entry manifest:media-type="image/png" manifest:full-path="Pictures/2e5eeb0a8e1b9934eb2bc47d2a327a65.png"/>
  <manifest:file-entry manifest:media-type="image/png" manifest:full-path="Pictures/cf94eebb7f24c29e54d143fa5aaea21e.png"/>
  <manifest:file-entry manifest:media-type="image/png" manifest:full-path="Pictures/25f5215823414aa818f2c523938cc6df.png"/>
  <manifest:file-entry manifest:media-type="image/png" manifest:full-path="Pictures/1046b6c54638c69d5f539f9bc30242d7.png"/>
  <manifest:file-entry manifest:media-type="image/png" manifest:full-path="Pictures/1ac0adf082e04dea763861d00c960b70.png"/>
  <manifest:file-entry manifest:media-type="image/png" manifest:full-path="Pictures/48ced8a3581e4eedd0eecf543e460041.png"/>
  <manifest:file-entry manifest:media-type="image/png" manifest:full-path="Pictures/9ed5bc000298307f99d30bffa20f54b1.png"/>
  <manifest:file-entry manifest:media-type="image/png" manifest:full-path="Pictures/5891747a0945560fcb71d38898299da2.png"/>
  <manifest:file-entry manifest:media-type="image/png" manifest:full-path="Pictures/69f6fe26b9836cc6ddcb9d4f950f4efd.png"/>
  <manifest:file-entry manifest:media-type="image/png" manifest:full-path="Pictures/a89154fe8a5b3b6bad82c4f935547571.png"/>
  <manifest:file-entry manifest:media-type="image/png" manifest:full-path="Pictures/701cebe3b90c9fe4a97441011a316ea6.png"/>
  <manifest:file-entry manifest:media-type="image/png" manifest:full-path="Pictures/e3bb19efdfdf270dabe9dc2942445c19.png"/>
  <manifest:file-entry manifest:media-type="image/png" manifest:full-path="Pictures/52d7d1f53b79009b5a3fa0ac39345ed3.png"/>
  <manifest:file-entry manifest:media-type="image/png" manifest:full-path="Pictures/071aa94f84070d83159b04fc36345ff9.png"/>
  <manifest:file-entry manifest:media-type="image/png" manifest:full-path="Pictures/6413197ce68ecce82e1c594092f2a11f.png"/>
  <manifest:file-entry manifest:media-type="image/png" manifest:full-path="Pictures/2e4cd990ea46b386cf4609048dfade5e.png"/>
  <manifest:file-entry manifest:media-type="image/png" manifest:full-path="Pictures/451e14d34170a8f9e5c2f23fab562a4c.png"/>
  <manifest:file-entry manifest:media-type="image/png" manifest:full-path="Pictures/a66c9b06d825683c219da82109e558f9.png"/>
  <manifest:file-entry manifest:media-type="image/png" manifest:full-path="Pictures/446305a8908f1ee1fc5e4dd66510122e.png"/>
  <manifest:file-entry manifest:media-type="image/png" manifest:full-path="Pictures/cababbd7b780ca8b5c0c07a0e1682d22.png"/>
  <manifest:file-entry manifest:media-type="image/png" manifest:full-path="Pictures/d06c7fd89619ecc5200d320948fbddff.png"/>
  <manifest:file-entry manifest:media-type="image/png" manifest:full-path="Pictures/c49eccedf15bbb961ff4c49b8a2a11c6.png"/>
  <manifest:file-entry manifest:media-type="image/png" manifest:full-path="Pictures/eccfd1e2a8b7f1e0bfb53fd4957d3453.png"/>
  <manifest:file-entry manifest:media-type="image/png" manifest:full-path="Pictures/f8830f78f338aebf54bf8b0001b00476.png"/>
  <manifest:file-entry manifest:media-type="image/png" manifest:full-path="Pictures/9f27844277d5e127b3bdb3c502a0f1dc.png"/>
  <manifest:file-entry manifest:media-type="image/png" manifest:full-path="Pictures/195d020a8e79f60e32c4995b080ee0d6.png"/>
  <manifest:file-entry manifest:media-type="image/png" manifest:full-path="Pictures/3fba97392bca0ff9f54d4a96881e6e66.png"/>
  <manifest:file-entry manifest:media-type="image/png" manifest:full-path="Pictures/642e362a8758be9248644b35fa39cbbc.png"/>
  <manifest:file-entry manifest:media-type="image/png" manifest:full-path="Pictures/0d73d7856dc0c4a323d333d29508e766.png"/>
  <manifest:file-entry manifest:media-type="image/png" manifest:full-path="Pictures/a34d0a873578da3d28d29931f9ac867b.png"/>
  <manifest:file-entry manifest:media-type="image/png" manifest:full-path="Pictures/6e69f7c1cd168bbe2b34afbde21ede19.png"/>
  <manifest:file-entry manifest:media-type="image/png" manifest:full-path="Pictures/63d6b7040469763cf0f1da6c1aaff681.png"/>
  <manifest:file-entry manifest:media-type="image/png" manifest:full-path="Pictures/31ee4c9b6e67937193318c270093c953.png"/>
  <manifest:file-entry manifest:media-type="image/png" manifest:full-path="Pictures/8a4cae12aae73e653540014244eb06ef.png"/>
  <manifest:file-entry manifest:media-type="image/png" manifest:full-path="Pictures/768203c1e56ec6d1b7719db05f378ac3.png"/>
  <manifest:file-entry manifest:media-type="image/png" manifest:full-path="Pictures/d0f74748d82eeacec3c764bca52efdbc.png"/>
  <manifest:file-entry manifest:media-type="image/jpeg" manifest:full-path="Pictures/5e516c1f390717e7063ef0a79f22ac9d.jpg"/>
  <manifest:file-entry manifest:media-type="image/jpeg" manifest:full-path="Pictures/c431c81abda6f831e1e0fb12b5cf4b2f.jpg"/>
  <manifest:file-entry manifest:media-type="image/jpeg" manifest:full-path="Pictures/13dd5e859873f53ef59653bf29e33112.jpg"/>
  <manifest:file-entry manifest:media-type="image/jpeg" manifest:full-path="Pictures/a7720ad1cb75902416cab6a85f5d4f4f.jpg"/>
  <manifest:file-entry manifest:media-type="image/png" manifest:full-path="Pictures/b31083e2ad14ad0482ac7fe915f00079.png"/>
  <manifest:file-entry manifest:media-type="image/png" manifest:full-path="Pictures/877925db075ff55643508e7a970b1ef6.png"/>
  <manifest:file-entry manifest:media-type="image/png" manifest:full-path="Pictures/04d6f437920ffc8a5c8037de85e9feac.png"/>
  <manifest:file-entry manifest:media-type="image/png" manifest:full-path="Pictures/4603053e0e0ca40ceb246b24eace41fa.png"/>
  <manifest:file-entry manifest:media-type="image/png" manifest:full-path="Pictures/a4c0165e7075c636ae7604ba160246da.png"/>
  <manifest:file-entry manifest:media-type="image/png" manifest:full-path="Pictures/c9a5c833a1ad8235612be70a0f1cac9b.png"/>
  <manifest:file-entry manifest:media-type="image/png" manifest:full-path="Pictures/8c9e63d2ecb2c8cfee9efd79dc4a57bc.png"/>
  <manifest:file-entry manifest:media-type="image/png" manifest:full-path="Pictures/48e05f12605cb2a335e738e0f073604e.png"/>
  <manifest:file-entry manifest:media-type="image/png" manifest:full-path="Pictures/bd9c7894af0017f00704a821f4c0a9d2.png"/>
  <manifest:file-entry manifest:media-type="image/png" manifest:full-path="Pictures/ee960ec5eea24ab65002aa58dfaea2da.png"/>
  <manifest:file-entry manifest:media-type="image/png" manifest:full-path="Pictures/6562cc9b07b7aab9bb7c4f51de61e293.png"/>
  <manifest:file-entry manifest:media-type="image/png" manifest:full-path="Pictures/7cb2407619cb53c399df63ee96401078.png"/>
  <manifest:file-entry manifest:media-type="image/png" manifest:full-path="Pictures/5abbca32551ca243dea8195a8c0d23c0.png"/>
  <manifest:file-entry manifest:media-type="image/png" manifest:full-path="Pictures/147a64eb9a94e9a22dd0481fb2813ae6.png"/>
  <manifest:file-entry manifest:media-type="image/png" manifest:full-path="Pictures/8148a037357c914f26cfdd3cb238199e.png"/>
  <manifest:file-entry manifest:media-type="image/png" manifest:full-path="Pictures/a7a3fc6705770d5243f902f12dce2ed1.png"/>
  <manifest:file-entry manifest:media-type="image/png" manifest:full-path="Pictures/94bbe8a84c6f724409cab5204b5c90c9.png"/>
  <manifest:file-entry manifest:media-type="image/png" manifest:full-path="Pictures/0b5c2570c23bfb9504d341b55705d443.png"/>
  <manifest:file-entry manifest:media-type="image/png" manifest:full-path="Pictures/bf00ca6f257f68599c19b660c4495f2a.png"/>
  <manifest:file-entry manifest:media-type="image/png" manifest:full-path="Pictures/31af8363a14d99916d4ea1501168e72a.png"/>
  <manifest:file-entry manifest:media-type="image/png" manifest:full-path="Pictures/26f4e9fd7ba048b75f97347bb3b05ccf.png"/>
  <manifest:file-entry manifest:media-type="image/png" manifest:full-path="Pictures/f01f378afe927254b7ebc7d1860338bd.png"/>
  <manifest:file-entry manifest:media-type="image/png" manifest:full-path="Pictures/4edfe7099e641a17288631a8331819f1.png"/>
  <manifest:file-entry manifest:media-type="image/png" manifest:full-path="Pictures/156d67e9ced7966d1e8012e83bc6a081.png"/>
  <manifest:file-entry manifest:media-type="image/jpeg" manifest:full-path="Pictures/dcabf19357196cb3c6fc3432de39fa07.jpg"/>
  <manifest:file-entry manifest:media-type="image/jpeg" manifest:full-path="Pictures/b9a73430a7aeebd30f4f881a4878d782.jpg"/>
  <manifest:file-entry manifest:media-type="image/jpeg" manifest:full-path="Pictures/500792dc9d45df6e06cf65297423a382.jpg"/>
  <manifest:file-entry manifest:media-type="image/jpeg" manifest:full-path="Pictures/c4503d133fcdbced51459fc3ed1134f0.jpg"/>
  <manifest:file-entry manifest:media-type="image/jpeg" manifest:full-path="Pictures/0c28f1433a6da51d05804f5639fa4d12.jpg"/>
  <manifest:file-entry manifest:media-type="image/jpeg" manifest:full-path="Pictures/829a65fd113fae91e79bf334979b4dab.jpg"/>
  <manifest:file-entry manifest:media-type="image/jpeg" manifest:full-path="Pictures/ba9a2b92db3240ed1fb9662749f332d1.jpg"/>
  <manifest:file-entry manifest:media-type="image/jpeg" manifest:full-path="Pictures/7de5acf61b21dc847d7634636edad1ed.jpg"/>
  <manifest:file-entry manifest:media-type="image/jpeg" manifest:full-path="Pictures/cbec4e6d4a00d4fad2b70a078225a4ba.jpg"/>
  <manifest:file-entry manifest:media-type="image/png" manifest:full-path="Pictures/5b258780df938aa8385ea68dad842a4f.png"/>
  <manifest:file-entry manifest:media-type="image/png" manifest:full-path="Pictures/25c5a9c0609c4577d1cd7b1395f6f2e4.png"/>
  <manifest:file-entry manifest:media-type="image/png" manifest:full-path="Pictures/5262c7631d78752c7345ba1c4145805f.png"/>
  <manifest:file-entry manifest:media-type="image/png" manifest:full-path="Pictures/038a0d4811604e7d81e1d1ea5c0b28c9.png"/>
  <manifest:file-entry manifest:media-type="image/png" manifest:full-path="Pictures/81ab47b3833fc592c69b2bae105034da.png"/>
  <manifest:file-entry manifest:media-type="image/png" manifest:full-path="Pictures/b2f2aa9fda815f88751dc4d7e7699df8.png"/>
  <manifest:file-entry manifest:media-type="image/png" manifest:full-path="Pictures/b10f1ddb27b62984ea31fb9e02235a64.png"/>
  <manifest:file-entry manifest:media-type="image/png" manifest:full-path="Pictures/fcbf30918e8d1942e6ddb3c2f51c3d29.png"/>
  <manifest:file-entry manifest:media-type="image/png" manifest:full-path="Pictures/e8995f89855627e32a20edd6b79be6bb.png"/>
  <manifest:file-entry manifest:media-type="image/png" manifest:full-path="Pictures/5cfdf04bf432136685e12a80a3bc0d6a.png"/>
  <manifest:file-entry manifest:media-type="image/png" manifest:full-path="Pictures/cd7ded3ddd0127f3058fcd41daf253f2.png"/>
  <manifest:file-entry manifest:media-type="image/png" manifest:full-path="Pictures/5476a02343575e8c2c9a0685e32106ec.png"/>
  <manifest:file-entry manifest:media-type="image/png" manifest:full-path="Pictures/2058139286dad4edacab491eaf56e22b.png"/>
  <manifest:file-entry manifest:media-type="image/png" manifest:full-path="Pictures/3caf42ebdcf7374e0974c6e5a5a8e908.png"/>
  <manifest:file-entry manifest:media-type="image/png" manifest:full-path="Pictures/94cbdbf553199f18de6b3456b09ad125.png"/>
  <manifest:file-entry manifest:media-type="image/png" manifest:full-path="Pictures/c999efd9054eec47dd663195dc5975f1.png"/>
  <manifest:file-entry manifest:media-type="image/png" manifest:full-path="Pictures/d94dfed33dab6df2f179d6a8dc030a4a.png"/>
  <manifest:file-entry manifest:media-type="image/png" manifest:full-path="Pictures/ee7be7d350a2f039f337adc103e396c0.png"/>
  <manifest:file-entry manifest:media-type="image/png" manifest:full-path="Pictures/1b7e9734a4a36aa8b6598531288b4503.png"/>
  <manifest:file-entry manifest:media-type="image/png" manifest:full-path="Pictures/cc63e1bcc603214a59452d6bc7f03214.png"/>
  <manifest:file-entry manifest:media-type="image/png" manifest:full-path="Pictures/0e53b184dd16c98d261bf4f8d1a8779e.png"/>
  <manifest:file-entry manifest:media-type="image/png" manifest:full-path="Pictures/ae563dfde96f769ea9c03a8e54e849ff.png"/>
  <manifest:file-entry manifest:media-type="image/png" manifest:full-path="Pictures/32ba98b19acb5da5fb7afc8be95cd6bf.png"/>
  <manifest:file-entry manifest:media-type="image/png" manifest:full-path="Pictures/2c38d5f7b4c898aeddaccd1d7e76c2c5.png"/>
  <manifest:file-entry manifest:media-type="image/png" manifest:full-path="Pictures/047f405fe8955052e64b4cb17f81a2ef.png"/>
  <manifest:file-entry manifest:media-type="image/png" manifest:full-path="Pictures/0ccddd4395f402a08bfba778b65eabe8.png"/>
  <manifest:file-entry manifest:media-type="image/png" manifest:full-path="Pictures/0d619f5a5ad4400dee01c2fc7d2843a8.png"/>
  <manifest:file-entry manifest:media-type="image/png" manifest:full-path="Pictures/5831a4df424d63adb851fd62cb39d4be.png"/>
  <manifest:file-entry manifest:media-type="image/png" manifest:full-path="Pictures/969d0b815313db58c884371618c0d340.png"/>
  <manifest:file-entry manifest:media-type="image/png" manifest:full-path="Pictures/24bd33bbbef158c22eb1078718a14e90.png"/>
  <manifest:file-entry manifest:media-type="image/png" manifest:full-path="Pictures/a30240d0824c34652aa332f54f810300.png"/>
  <manifest:file-entry manifest:media-type="image/png" manifest:full-path="Pictures/bffd394f7b86fe0a176d8a0047ced64f.png"/>
  <manifest:file-entry manifest:media-type="image/png" manifest:full-path="Pictures/eded44bfd0eb86b0351c32b4868d423b.png"/>
  <manifest:file-entry manifest:media-type="image/png" manifest:full-path="Pictures/02149f1ea0adaf19629925eabfa4c55f.png"/>
  <manifest:file-entry manifest:media-type="image/png" manifest:full-path="Pictures/9927036aa4e02bd8ca173fcc71087819.png"/>
  <manifest:file-entry manifest:media-type="image/png" manifest:full-path="Pictures/6b8597a7540acd16c6cae037112dd37b.png"/>
  <manifest:file-entry manifest:media-type="image/png" manifest:full-path="Pictures/756eb6058673dc9c8aae9cdaf5f9cf23.png"/>
  <manifest:file-entry manifest:media-type="image/png" manifest:full-path="Pictures/b1c9f9e714d6d7264ba19465263e39bf.png"/>
  <manifest:file-entry manifest:media-type="image/png" manifest:full-path="Pictures/bcaa0d9d06667f313bd9fefb15e3d21b.png"/>
  <manifest:file-entry manifest:media-type="image/png" manifest:full-path="Pictures/3fa0b8369347aaa9f39d858dddfce577.png"/>
  <manifest:file-entry manifest:media-type="image/png" manifest:full-path="Pictures/70df7bb4fd2495d8072dc98521141857.png"/>
  <manifest:file-entry manifest:media-type="image/png" manifest:full-path="Pictures/27999cd37fb2cb29752e785ed1193b66.png"/>
  <manifest:file-entry manifest:media-type="image/png" manifest:full-path="Pictures/de79f49196165a12732a2b303c96fb65.png"/>
  <manifest:file-entry manifest:media-type="image/png" manifest:full-path="Pictures/b0cf1b7cd9088ce0bf0529448341210d.png"/>
  <manifest:file-entry manifest:media-type="image/png" manifest:full-path="Pictures/cc9b4e92fd0f67cfca106b04fd0264fd.png"/>
  <manifest:file-entry manifest:media-type="image/png" manifest:full-path="Pictures/824003cc846acfb4ef26c43ac73454c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ext_26" style:family="text">
      <style:text-properties fo:color="grey" fo:font-style="normal" fo:font-size="10.5pt" fo:font-family="Garamond" fo:border="0pt none"/>
    </style:style>
    <style:style style:name="PluginODTAutoStyle_Text_27" style:family="text">
      <style:text-properties fo:color="grey" fo:font-style="normal" fo:font-size="10.5pt" fo:font-family="Garamond" fo:border="0pt none"/>
    </style:style>
    <style:style style:name="PluginODTAutoStyle_Text_28" style:family="text">
      <style:text-properties fo:color="grey" fo:font-style="normal" fo:font-size="10.5pt" fo:font-family="Garamond" fo:border="0pt none"/>
    </style:style>
    <style:style style:name="PluginODTAutoStyle_Text_29" style:family="text">
      <style:text-properties fo:color="grey" fo:font-style="normal" fo:font-size="10.5pt" fo:font-family="Garamond" fo:border="0pt none"/>
    </style:style>
    <style:style style:name="PluginODTAutoStyle_Text_30" style:family="text">
      <style:text-properties fo:color="grey" fo:font-style="normal" fo:font-size="10.5pt" fo:font-family="Garamond" fo:border="0pt none"/>
    </style:style>
    <style:style style:name="PluginODTAutoStyle_Text_31" style:family="text">
      <style:text-properties fo:color="grey" fo:font-style="normal" fo:font-size="10.5pt" fo:font-family="Garamond" fo:border="0pt none"/>
    </style:style>
    <style:style style:name="PluginODTAutoStyle_Text_32" style:family="text">
      <style:text-properties fo:color="grey" fo:font-style="normal" fo:font-size="10.5pt" fo:font-family="Garamond" fo:border="0pt none"/>
    </style:style>
    <style:style style:name="PluginODTAutoStyle_Text_33" style:family="text">
      <style:text-properties fo:color="grey" fo:font-style="normal" fo:font-size="10.5pt" fo:font-family="Garamond" fo:border="0pt none"/>
    </style:style>
    <style:style style:name="PluginODTAutoStyle_Table_34" style:family="table">
      <style:table-properties table:align="center" style:shadow="#808080 0.18cm 0.18cm" style:rel-width="88%" style:width="425.2pt"/>
    </style:style>
    <style:style style:name="odt_auto_style_table_column_10_1" style:family="table-column">
      <style:table-column-properties style:column-width="1.5cm"/>
    </style:style>
    <style:style style:name="odt_auto_style_table_column_10_2" style:family="table-column">
      <style:table-column-properties style:column-width="13.5cm"/>
    </style:style>
    <style:style style:name="PluginODTAutoStyle_TableCell_35" style:family="table-cell">
      <style:paragraph-properties fo:text-align="center"/>
      <style:table-cell-properties fo:padding="0.1cm" fo:border="0.002cm solid #000000"/>
    </style:style>
    <style:style style:name="PluginODTAutoStyle_Paragraph_36" style:family="paragraph">
      <style:paragraph-properties fo:text-align="center" fo:padding="0.1cm"/>
    </style:style>
    <style:style style:name="PluginODTAutoStyle_TableCell_37" style:family="table-cell">
      <style:table-cell-properties fo:padding="0.3cm" fo:border="0.002cm solid #000000"/>
    </style:style>
    <style:style style:name="PluginODTAutoStyle_Paragraph_38" style:family="paragraph">
      <style:paragraph-properties fo:padding="0.3cm"/>
    </style:style>
    <style:style style:name="PluginODTAutoStyle_Text_39" style:family="text">
      <style:text-properties fo:color="grey" fo:font-style="normal" fo:font-size="10.5pt" fo:font-family="Garamond" fo:border="0pt none"/>
    </style:style>
    <style:style style:name="PluginODTAutoStyle_Table_40" style:family="table">
      <style:table-properties table:align="center" style:shadow="#808080 0.18cm 0.18cm" style:rel-width="88%" style:width="425.2pt"/>
    </style:style>
    <style:style style:name="odt_auto_style_table_column_11_1" style:family="table-column">
      <style:table-column-properties style:column-width="1.5cm"/>
    </style:style>
    <style:style style:name="odt_auto_style_table_column_11_2" style:family="table-column">
      <style:table-column-properties style:column-width="13.5cm"/>
    </style:style>
    <style:style style:name="PluginODTAutoStyle_TableCell_41" style:family="table-cell">
      <style:paragraph-properties fo:text-align="center"/>
      <style:table-cell-properties fo:padding="0.1cm" fo:border="0.002cm solid #000000"/>
    </style:style>
    <style:style style:name="PluginODTAutoStyle_Paragraph_42" style:family="paragraph">
      <style:paragraph-properties fo:text-align="center" fo:padding="0.1cm"/>
    </style:style>
    <style:style style:name="PluginODTAutoStyle_TableCell_43" style:family="table-cell">
      <style:table-cell-properties fo:padding="0.3cm" fo:border="0.002cm solid #000000"/>
    </style:style>
    <style:style style:name="PluginODTAutoStyle_Paragraph_44" style:family="paragraph">
      <style:paragraph-properties fo:padding="0.3cm"/>
    </style:style>
    <style:style style:name="PluginODTAutoStyle_Text_45" style:family="text">
      <style:text-properties fo:color="#FFFFFF" fo:font-style="normal" fo:font-size="10.5pt" fo:font-family="Garamond" fo:border="0pt none"/>
    </style:style>
    <style:style style:name="PluginODTAutoStyle_Text_46" style:family="text">
      <style:text-properties fo:color="#FFFFFF" fo:font-style="normal" fo:font-size="10.5pt" fo:font-family="Garamond" fo:border="0pt none"/>
    </style:style>
    <style:style style:name="PluginODTAutoStyle_Text_47" style:family="text">
      <style:text-properties fo:color="#FFFFFF" fo:font-style="normal" fo:font-size="10.5pt" fo:font-family="Garamond" fo:border="0pt none"/>
    </style:style>
    <style:style style:name="PluginODTAutoStyle_Text_48" style:family="text">
      <style:text-properties fo:color="#808000" fo:font-style="normal" fo:font-size="10.5pt" fo:font-family="Garamond" fo:border="0pt none"/>
    </style:style>
    <style:style style:name="PluginODTAutoStyle_Text_49" style:family="text">
      <style:text-properties fo:color="#808000" fo:font-style="normal" fo:font-size="10.5pt" fo:font-family="Garamond" fo:border="0pt none"/>
    </style:style>
    <style:style style:name="PluginODTAutoStyle_Text_50" style:family="text">
      <style:text-properties fo:color="#808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dg_assist_5.0:модуль_разработка_документации"/><text:bookmark-start text:name="__RefHeading___модуль_разработка_документации_пользовательская_инструкция_1"/><text:bookmark-start text:name="модуль_разработка_документации_пользовательская_инструкция"/>Модуль "Разработка документации" пользовательская инструкция<text:bookmark-end text:name="__RefHeading___модуль_разработка_документации_пользовательская_инструкция_1"/><text:bookmark-end text:name="модуль_разработка_документации_пользовательская_инструкция"/></text:h>
      <text:p text:style-name="Text_20_body">Перейдите по ссылке, выданной вам вашим отделом IT. Авторизуйтесь в системе, введя логин и пароль. <text:line-break/></text:p>
      <text:p text:style-name="Text_20_body"><draw:frame draw:style-name="media" draw:name=" Окно авторизации Legend" text:anchor-type="as-char" draw:z-index="0" svg:width="9.4720833333333cm"><draw:text-box><text:p text:style-name="legendcenter"><draw:frame draw:style-name="media" draw:name=" Окно авторизации" text:anchor-type="as-char" draw:z-index="0" svg:width="9.4720833333333cm" svg:height="6.8527083333333cm"><draw:image xlink:href="Pictures/87b1ed434bb363559b1e84c85170034d.png" xlink:type="simple" xlink:show="embed" xlink:actuate="onLoad"/></draw:frame> Окно авторизации</text:p></draw:text-box></draw:frame></text:p>
      <text:p text:style-name="Text_20_body">Отобразится рабочая область программы, вкладка «Задачи» (по умолчанию). <text:line-break/> Нажмите кнопку «Разработать документ» <text:line-break/></text:p>
      <text:p text:style-name="Text_20_body"><draw:frame draw:style-name="media" draw:name=" Рабочая область приложения Legend" text:anchor-type="as-char" draw:z-index="0" svg:width="18.944166666667cm" style:rel-width="100%"><draw:text-box><text:p text:style-name="legendcenter"><draw:frame draw:style-name="media" draw:name=" Рабочая область приложения" text:anchor-type="as-char" draw:z-index="1" svg:width="18.944166666667cm" style:rel-width="100%" svg:height="8.5725cm" style:rel-height="scale"><draw:image xlink:href="Pictures/4ad8d48312ebcbb7fcf2fd181de43082.png" xlink:type="simple" xlink:show="embed" xlink:actuate="onLoad"/></draw:frame> Рабочая область приложения</text:p></draw:text-box></draw:frame></text:p>
      <text:p text:style-name="Text_20_body">После нажатия кнопки «Разработать документ» откроется карточка разработки документа, где необходимо заполнить параметры. <text:line-break/></text:p>
      <text:p text:style-name="Text_20_body"><text:span text:style-name="Strong_20_Emphasis">Альтернативный вариант запуска процесса</text:span></text:p>
      <text:p text:style-name="Text_20_body">Нажмите пункт меню "Документы", подпункт "Разработка и согласования". <text:line-break/> Отобразится реестр разработки документов.<text:line-break/> Нажмите кнопку "Создать задачу на разработку документа". <text:line-break/> откроется карточка разработки документа, где необходимо заполнить параметры.<text:line-break/></text:p>
      <text:h text:style-name="Heading_20_4" text:outline-level="4"><text:bookmark-start text:name="__RefHeading___реестр_разработка_и_согласование_2"/><text:bookmark-start text:name="реестр_разработка_и_согласование"/>Реестр "Разработка и согласование"<text:bookmark-end text:name="__RefHeading___реестр_разработка_и_согласование_2"/><text:bookmark-end text:name="реестр_разработка_и_согласование"/></text:h>
      <text:p text:style-name="Text_20_body">Реестр содержит все записи разрабатываемых документов. <text:line-break/> Доступен по следующему пути: пункт основного меню "Документы", подпункт "Разработка и согласование"</text:p>
      <text:p text:style-name="Text_20_body"><text:span text:style-name="underline">Цветовая схема записей реестра</text:span> <text:line-break/> В реестре могут быть записи выделенные разным цветом: <text:line-break/> * черным шрифтом - задача не назначена на вас или процесс разработки завершен <text:line-break/> * черным жирным шрифтом - задача назначена на вас <text:line-break/> * желтым жирным шрифтом - задача назначена на вас и срок исполнения задачи близок к завершению. Если между крайним сроком разработки и сегодняшний датой меньше одного дня. Т.е. крайний срок документа – сегодня<text:line-break/> * красным жирным шрифтом - задача назначена на вас и срок исполнения задачи просрочен. Т.е. крайний срок разработки документа уже прошел (дата указана вчерашняя)<text:line-break/></text:p>
      <text:p text:style-name="Text_20_body"><draw:frame draw:style-name="media" draw:name="2" text:anchor-type="as-char" draw:z-index="2" svg:width="33.602083333333cm" style:rel-width="100%" svg:height="14.684375cm" style:rel-height="scale"><draw:image xlink:href="Pictures/d23ee0bc869d2c50a39dc681e42019c1.jpg" xlink:type="simple" xlink:show="embed" xlink:actuate="onLoad"/></draw:frame></text:p>
      <text:p text:style-name="Text_20_body"><text:span text:style-name="underline">Правило отображения записей</text:span> <text:line-break/> В реестре отображаются все задачи только для инженера по документации и администратора системы. <text:line-break/> Пользователи видят только те задачи, в которых они являются участниками.</text:p>
      <text:h text:style-name="Heading_20_2" text:outline-level="2"><text:bookmark-start text:name="__RefHeading___карточка_разработка_документа_3"/><text:bookmark-start text:name="карточка_разработка_документа"/>Карточка «Разработка документа».<text:bookmark-end text:name="__RefHeading___карточка_разработка_документа_3"/><text:bookmark-end text:name="карточка_разработка_документа"/></text:h>
      <text:p text:style-name="Text_20_body">Необходимо заполнить все параметры карточки, по окончанию нажать кнопку «Сохранить и запустить процесс разработки». Карточка разработки документа состоит из трех вкладок. На каждой вкладке будут активироваться параметры для заполнения исполнителем задачи, в зависимости от этапа процесса. Также будет возможность просмотра уже заполненных параметров в предыдущей задаче. Вкладки карточки «Разработка документа» подробно рассмотрены ниже.</text:p>
      <text:h text:style-name="Heading_20_3" text:outline-level="3"><text:bookmark-start text:name="__RefHeading___вкладка_задание_на_разработку_4"/><text:bookmark-start text:name="вкладка_задание_на_разработку"/>Вкладка «Задание на разработку»<text:bookmark-end text:name="__RefHeading___вкладка_задание_на_разработку_4"/><text:bookmark-end text:name="вкладка_задание_на_разработку"/></text:h>
      <text:p text:style-name="Text_20_body">Описание параметров и вкладок карточки «Разработка документа».</text:p>
      <text:p text:style-name="Text_20_body"><draw:frame draw:style-name="media" draw:name=" Карточка &quot;Разработка документа&quot;, вкладка &quot;Задание на разработку&quot; Legend" text:anchor-type="as-char" draw:z-index="0" svg:width="15.266458333333cm"><draw:text-box><text:p text:style-name="legendcenter"><draw:frame draw:style-name="media" draw:name=" Карточка &quot;Разработка документа&quot;, вкладка &quot;Задание на разработку&quot;" text:anchor-type="as-char" draw:z-index="3" svg:width="15.266458333333cm" svg:height="11.694583333333cm"><draw:image xlink:href="Pictures/14191ee599eb9995a9d482c5678741fe.png" xlink:type="simple" xlink:show="embed" xlink:actuate="onLoad"/></draw:frame> Карточка "Разработка документа", вкладка "Задание на разработку"</text:p></draw:text-box></draw:frame></text:p>
      <text:p text:style-name="Text_20_body"><text:span text:style-name="Strong_20_Emphasis">Описание параметров карточки, вкладка «Задание на разработку»:</text:span> <text:line-break/> <text:span text:style-name="Emphasis">Номер задания</text:span> – присваивается системой автоматически. (это идентификатор процесса разработки) <text:line-break/> <text:span text:style-name="Emphasis">Статус</text:span> – изменяется системой автоматически. Указывает на состояние документа или стадию процесса для активной задачи. <text:line-break/> <text:span text:style-name="Emphasis">Тип разработки</text:span> – параметр «Единичный выбор». Необходимо указать нужный вариант. В зависимости от выбора будет меняться набор параметров карточки для заполнения.</text:p>
      <text:p text:style-name="Text_20_body">Варианты выбора параметра «Тип разработки»: <text:line-break/>  - АКТУАЛИЗАЦИЯ <text:line-break/>  - НОВЫЙ ИЗ ШАБЛОНА <text:line-break/>  - НОВЫЙ ИЗ СУЩЕСТВУЮЩЕГО ДОКУМЕНТА <text:line-break/></text:p>
      <text:p text:style-name="Text_20_body">При “Актуализации” необходимо выбрать документ, который будет актуализироваться и после завершения разработки новая версия заменит старую. <text:line-break/> При выборе “Новый из шаблона” необходимо выбрать шаблон и группу куда нужно будет сохранить новый документ. <text:line-break/> “Новый из существующего документа”, в качестве шаблона используется какой-либо документ.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4" text:anchor-type="as-char" draw:z-index="4" svg:width="1.27cm" svg:height="1.27cm"><draw:image xlink:href="Pictures/4fd36d8c9476efefea6e56a6317c8bca.png" xlink:type="simple" xlink:show="embed" xlink:actuate="onLoad"/></draw:frame></text:p>
          </table:table-cell>
          <table:table-cell office:value-type="string" table:style-name="PluginODTAutoStyle_TableCell_4">
            <text:p text:style-name="PluginODTAutoStyle_Paragraph_5">Разработка документации ведется на основе docx файлов. Использовать файлы формата doc запрещено.</text:p>
          </table:table-cell>
        </table:table-row>
      </table:table>
      <text:p text:style-name="Text_20_body"><draw:frame draw:style-name="media" draw:name="} }=== Вариант выбора  «АКТУАЛИЗАЦИЯ», параметры для заполнения. ===    //Причина разработки документа// – единичный выбор. Необходимо указать нужный вариант.  {{:odg_assist_5.0:reason_develop2.png| Варианты выбора &quot;Причина разработки&quot; Legend" text:anchor-type="as-char" draw:z-index="0" svg:width="19.235208333333cm" style:rel-width="100%"><draw:text-box><text:p text:style-name="legendcenter"><draw:frame draw:style-name="media" draw:name="} }=== Вариант выбора  «АКТУАЛИЗАЦИЯ», параметры для заполнения. ===    //Причина разработки документа// – единичный выбор. Необходимо указать нужный вариант.  {{:odg_assist_5.0:reason_develop2.png| Варианты выбора &quot;Причина разработки&quot;" text:anchor-type="as-char" draw:z-index="5" svg:width="19.235208333333cm" style:rel-width="100%" svg:height="3.9422916666667cm" style:rel-height="scale"><draw:image xlink:href="Pictures/ee154fe0001c4a800c882a9d444988ea.png" xlink:type="simple" xlink:show="embed" xlink:actuate="onLoad"/></draw:frame>}
}=== Вариант выбора  «АКТУАЛИЗАЦИЯ», параметры для заполнения. ===
 

//Причина разработки документа// – единичный выбор. Необходимо указать нужный вариант.

{{:odg_assist_5.0:reason_develop2.png| Варианты выбора "Причина разработки"</text:p></draw:text-box></draw:frame></text:p>
      <text:p text:style-name="Text_20_body"><text:span text:style-name="Emphasis">Актуализируемый документ</text:span> – для выбора документа необходимо нажать на кнопку выбора, пиктограмма в виде трех точек.</text:p>
      <text:p text:style-name="Text_20_body"><draw:frame draw:style-name="media" draw:name=" Актуализируемый документ Legend" text:anchor-type="as-char" draw:z-index="0" svg:width="13.229166666667cm"><draw:text-box><text:p text:style-name="legendcenter"><draw:frame draw:style-name="media" draw:name=" Актуализируемый документ" text:anchor-type="as-char" draw:z-index="6" svg:width="13.229166666667cm" svg:height="1.3758333333333cm"><draw:image xlink:href="Pictures/3a0e0e3d9bb5f5bcb976a8d5fa28b39e.png" xlink:type="simple" xlink:show="embed" xlink:actuate="onLoad"/></draw:frame> Актуализируемый документ</text:p></draw:text-box></draw:frame></text:p>
      <text:p text:style-name="Text_20_body">В открывшемся реестре найти и выбрать документ. За основу разработки будет взята последняя версия документа в статусе "Согласован". Независимо от начала срока актуальности. <text:line-break/> Далее нажать кнопку «Выбрать».</text:p>
      <text:p text:style-name="Text_20_body"><draw:frame draw:style-name="media" draw:name="7" text:anchor-type="as-char" draw:z-index="7" svg:width="22.489583333333cm" style:rel-width="100%" svg:height="15.504583333333cm" style:rel-height="scale"><draw:image xlink:href="Pictures/260c87cb63483566507d368c8e7ebda1.jpg" xlink:type="simple" xlink:show="embed" xlink:actuate="onLoad"/></draw:frame></text:p>
      <text:p text:style-name="Text_20_body"><text:span text:style-name="Emphasis">Имя документа</text:span> – после выбора документа для актуализации, имя будет заполнено автоматически. <text:line-break/> <text:span text:style-name="Emphasis">Код документа</text:span> – будет установлен автоматически. <text:line-break/> <text:span text:style-name="Emphasis">Тип документа</text:span> – единичный выбор. В зависимости от настроек системы варианты выбора могут отличаться. <text:line-break/></text:p>
      <text:p text:style-name="Text_20_body"><draw:frame draw:style-name="media" draw:name=" Тип документа  Legend" text:anchor-type="as-char" draw:z-index="0" svg:width="15.187083333333cm"><draw:text-box><text:p text:style-name="legendcenter"><draw:frame draw:style-name="media" draw:name=" Тип документа " text:anchor-type="as-char" draw:z-index="8" svg:width="15.187083333333cm" svg:height="2.1695833333333cm"><draw:image xlink:href="Pictures/2897b79412e31c5d35392a27cedea32a.png" xlink:type="simple" xlink:show="embed" xlink:actuate="onLoad"/></draw:frame> Тип документа </text:p></draw:text-box></draw:frame></text:p>
      <text:p text:style-name="Text_20_body">Типы документа настраиваются через справочник типов документов. От настроек типа документа зависит предустановленный выбор исполнителей задач:  <text:line-break/> -Разработка <text:line-break/> -Согласование <text:line-break/> -Проверка qa <text:line-break/> Пользователи имеющие роли и указанные в типе выбранного документа будут задействованы в процессе разработки документа. <text:line-break/>  <text:a xlink:type="simple" xlink:href="https://wiki.odgassist.ru/doku.php/odg_assist_5.0:%D0%BC%D0%BE%D0%B4%D1%83%D0%BB%D1%8C_%D1%80%D0%B0%D0%B7%D1%80%D0%B0%D0%B1%D0%BE%D1%82%D0%BA%D0%B0_%D0%B4%D0%BE%D0%BA%D1%83%D0%BC%D0%B5%D0%BD%D1%82%D0%B0%D1%86%D0%B8%D0%B8#%D0%B4%D0%BE%D0%B1%D0%B0%D0%B2%D0%BB%D0%B5%D0%BD%D0%B8%D0%B5_%D0%B8_%D0%BD%D0%B0%D1%81%D1%82%D1%80%D0%BE%D0%B9%D0%BA%D0%B0_%D1%82%D0%B8%D0%BF%D0%BE%D0%B2_%D0%B4%D0%BE%D0%BA%D1%83%D0%BC%D0%B5%D0%BD%D1%82%D0%BE%D0%B2" text:style-name="Internet_20_link" text:visited-style-name="Visited_20_Internet_20_Link">Подробнее о настройке и добавлении типа документа.</text:a></text:p>
      <text:p text:style-name="Text_20_body"><text:span text:style-name="Emphasis">Описание задания</text:span> – текстовое поле <text:line-break/> <text:span text:style-name="Emphasis">Крайний срок разработки</text:span> – для выбора даты необходимо нажать на кнопку календарь. Параметр содержит планируемую дату завершения разработки документа. Если срок истек, то согласование документа возможно только после корректировки данной даты.</text:p>
      <text:p text:style-name="Text_20_body">При выборе актуализируемого документа, если крайний срок еще не указан, берется дата окончания актуальности текущей версии актуализируемого документа минус 14 дней.</text:p>
      <text:p text:style-name="Text_20_body">Если у текущей версии этого документа нет даты окончания актуальности, то указывается сегодняшняя дата минус 14 дней.</text:p>
      <text:p text:style-name="Text_20_body"><draw:frame draw:style-name="media" draw:name="9" text:anchor-type="as-char" draw:z-index="9" svg:width="21.11375cm" style:rel-width="100%" svg:height="1.9314583333333cm" style:rel-height="scale"><draw:image xlink:href="Pictures/91b0f26e767afb71d8553970e129efcc.png" xlink:type="simple" xlink:show="embed" xlink:actuate="onLoad"/></draw:frame></text:p>
      <text:p text:style-name="Text_20_body"><text:span text:style-name="Emphasis">Разработчики</text:span> – параметр выбора разработчиков. По умолчанию в поле разработчики добавляются пользователи, у которых задана роль "Разработчик" из выбранного типа документа.</text:p>
      <text:p text:style-name="Text_20_body">Система позволяет отредактировать параметр и исключить пользователей, добавленных по умолчанию, или добавить новых разработчиков.</text:p>
      <text:p text:style-name="Text_20_body">Для добавления разработчика необходимо нажать кнопку «Добавить».</text:p>
      <text:p text:style-name="Text_20_body"><draw:frame draw:style-name="media" draw:name="10" text:anchor-type="as-char" draw:z-index="10" svg:width="17.515416666667cm" style:rel-width="100%" svg:height="5.2652083333333cm" style:rel-height="scale"><draw:image xlink:href="Pictures/0ea5527f70d061fab8cb765e97460cf3.png" xlink:type="simple" xlink:show="embed" xlink:actuate="onLoad"/></draw:frame></text:p>
      <text:p text:style-name="Text_20_body">В открывшемся списке можно выбрать исполнителя и нажать кнопку «Выбрать»</text:p>
      <text:p text:style-name="Text_20_body"><draw:frame draw:style-name="media" draw:name=" Окно выбора пользователя Legend" text:anchor-type="as-char" draw:z-index="0" svg:width="11.879791666667cm"><draw:text-box><text:p text:style-name="legendcenter"><draw:frame draw:style-name="media" draw:name=" Окно выбора пользователя" text:anchor-type="as-char" draw:z-index="11" svg:width="11.879791666667cm" svg:height="9.8689583333333cm"><draw:image xlink:href="Pictures/b5285c89c117892bca9fcf5417232408.png" xlink:type="simple" xlink:show="embed" xlink:actuate="onLoad"/></draw:frame> Окно выбора пользователя</text:p></draw:text-box></draw:frame></text:p>
      <text:p text:style-name="Text_20_body"><text:span text:style-name="Emphasis">Согласующие</text:span> – выбор согласующих аналогичен выбору в параметре «Разработчики». По умолчанию в поле согласующие добавляются пользователи, у которых задана роль "Согласующий" из выбранного типа документа.<text:line-break/> <text:span text:style-name="Emphasis">QA (ООК)</text:span>– выбор сотрудника службы качества (как правило инженер по документации). По умолчанию в поле QA добавляются пользователи, у которых задана роль "QA" из выбранного типа документа. В поле QA может быть добавлен <text:span text:style-name="Strong_20_Emphasis">только пользователь с ролью QA</text:span> из заданного типа документа. (Как правило в системе уже настроен список сотрудников для каждого типа документа.)<text:line-break/> <text:span text:style-name="Emphasis">Утверждающий</text:span> - параметр выбора утверждающего. Для добавления утверждающего необходимо нажать кнопку «Добавить». В открывшемся списке можно выбрать исполнителя и нажать кнопку «Выбрать»</text:p>
      <text:p text:style-name="Text_20_body"><text:line-break/> <text:span text:style-name="Emphasis">Поле «Комментарий»</text:span> - для добавления комментария, введите текст и нажмите «Добавить». <text:line-break/></text:p>
      <text:p text:style-name="Text_20_body"><draw:frame draw:style-name="media" draw:name=" поле &quot;Комментарий&quot; Legend" text:anchor-type="as-char" draw:z-index="0" svg:width="23.098125cm" style:rel-width="100%"><draw:text-box><text:p text:style-name="legendcenter"><draw:frame draw:style-name="media" draw:name=" поле &quot;Комментарий&quot;" text:anchor-type="as-char" draw:z-index="12" svg:width="23.098125cm" style:rel-width="100%" svg:height="3.0691666666667cm" style:rel-height="scale"><draw:image xlink:href="Pictures/b0173606244a3cf16de400b42e7c5110.png" xlink:type="simple" xlink:show="embed" xlink:actuate="onLoad"/></draw:frame> поле "Комментарий"</text:p></draw:text-box></draw:frame></text:p>
      <text:p text:style-name="Text_20_body"><text:span text:style-name="Strong_20_Emphasis">Ниже правило выдачи номера версии при типе разработки  "Актуализация."</text:span> <text:line-break/> ﻿﻿Если  у актуализируемого документа нет версий, то номер версии добавляемого документа будет иметь название "Версия от 'дата'". <text:line-break/> ﻿﻿Если у актуализируемого документа есть версия и она число, то номер версии добавляемого документа будет на 1 больше. <text:line-break/> Если  ﻿у актуализируемого документа есть версия, но ее невозможно прочитать как число, то номер версии добавляемого документа будет "номер текущей версии"_1. (Добавится постфикс  "_1")</text:p>
      <text:h text:style-name="Heading_20_4" text:outline-level="4"><text:bookmark-start text:name="__RefHeading___вариант_выбора_новый_из_шаблона_параметры_для_заполнения_5"/><text:bookmark-start text:name="вариант_выбора_новый_из_шаблона_параметры_для_заполнения"/>Вариант выбора «НОВЫЙ ИЗ ШАБЛОНА», параметры для заполнения.<text:bookmark-end text:name="__RefHeading___вариант_выбора_новый_из_шаблона_параметры_для_заполнения_5"/><text:bookmark-end text:name="вариант_выбора_новый_из_шаблона_параметры_для_заполнения"/></text:h>
      <text:p text:style-name="Text_20_body"><text:span text:style-name="Emphasis">Причина разработки документа</text:span> – единичный выбор из списка. Необходимо указать нужный вариант. <text:line-break/></text:p>
      <text:p text:style-name="Text_20_body"><draw:frame draw:style-name="media" draw:name=" параметр &quot;Причина разработки&quot; Legend" text:anchor-type="as-char" draw:z-index="0" svg:width="19.235208333333cm" style:rel-width="100%"><draw:text-box><text:p text:style-name="legendcenter"><draw:frame draw:style-name="media" draw:name=" параметр &quot;Причина разработки&quot;" text:anchor-type="as-char" draw:z-index="13" svg:width="19.235208333333cm" style:rel-width="100%" svg:height="3.9422916666667cm" style:rel-height="scale"><draw:image xlink:href="Pictures/ee154fe0001c4a800c882a9d444988ea.png" xlink:type="simple" xlink:show="embed" xlink:actuate="onLoad"/></draw:frame> параметр "Причина разработки"</text:p></draw:text-box></draw:frame></text:p>
      <text:p text:style-name="Text_20_body"><text:span text:style-name="Emphasis">Шаблон документа</text:span> – для выбора шаблона, на базе которого будет вестись разработка, необходимо нажать кнопку выбора</text:p>
      <text:p text:style-name="Text_20_body"><draw:frame draw:style-name="media" draw:name=" Параметр &quot;Шаблон документа&quot; Legend" text:anchor-type="as-char" draw:z-index="0" svg:width="26.061458333333cm" style:rel-width="100%"><draw:text-box><text:p text:style-name="legendcenter"><draw:frame draw:style-name="media" draw:name=" Параметр &quot;Шаблон документа&quot;" text:anchor-type="as-char" draw:z-index="14" svg:width="26.061458333333cm" style:rel-width="100%" svg:height="2.143125cm" style:rel-height="scale"><draw:image xlink:href="Pictures/9a480c92f814be3f1dbf2834172f2985.png" xlink:type="simple" xlink:show="embed" xlink:actuate="onLoad"/></draw:frame> Параметр "Шаблон документа"</text:p></draw:text-box></draw:frame></text:p>
      <text:p text:style-name="Text_20_body">В открывшемся списке выбрать шаблон, <text:line-break/></text:p>
      <text:p text:style-name="Text_20_body"><draw:frame draw:style-name="media" draw:name=" Окно выбора шаблона документа для разработки Legend" text:anchor-type="as-char" draw:z-index="0" svg:width="13.308541666667cm"><draw:text-box><text:p text:style-name="legendcenter"><draw:frame draw:style-name="media" draw:name=" Окно выбора шаблона документа для разработки" text:anchor-type="as-char" draw:z-index="15" svg:width="13.308541666667cm" svg:height="8.7577083333333cm"><draw:image xlink:href="Pictures/91cc2695c7b3e0c85a316bce2ffe9132.png" xlink:type="simple" xlink:show="embed" xlink:actuate="onLoad"/></draw:frame> Окно выбора шаблона документа для разработки</text:p></draw:text-box></draw:frame></text:p>
      <text:p text:style-name="Text_20_body">Выбрать документ и нажать кнопку «Выбрать».</text:p>
      <text:p text:style-name="Text_20_body"><text:span text:style-name="Emphasis">Группа для документа</text:span> – где будет сохранен разработанный документ. Для выбора группы  необходимо нажать кнопку выбора. В открывшемся списке выбрать группу и нажать кнопку «Выбрать». <text:line-break/></text:p>
      <text:p text:style-name="Text_20_body"><draw:frame draw:style-name="media" draw:name=" параметр &quot;Группа для документа&quot; Legend" text:anchor-type="as-char" draw:z-index="0" svg:width="25.347083333333cm" style:rel-width="100%"><draw:text-box><text:p text:style-name="legendcenter"><draw:frame draw:style-name="media" draw:name=" параметр &quot;Группа для документа&quot;" text:anchor-type="as-char" draw:z-index="16" svg:width="25.347083333333cm" style:rel-width="100%" svg:height="2.460625cm" style:rel-height="scale"><draw:image xlink:href="Pictures/9d6d8eecb077bec9fb060579d1656f06.png" xlink:type="simple" xlink:show="embed" xlink:actuate="onLoad"/></draw:frame> параметр "Группа для документа"</text:p></draw:text-box></draw:frame></text:p>
      <text:p text:style-name="Text_20_body">Если нет группы, то можно ее добавить (при условии, что настройки роли позволяют добавить группу).  Для добавления новой группы в корень нажмите кнопку «Создать». Для добавления подгруппы в существующую группу, выберите ее и нажмите кнопку «Создать».  <text:line-break/> <draw:frame draw:style-name="media" draw:name=" окно добавления документа / выбора группы сохранения документа Legend" text:anchor-type="as-char" draw:z-index="0" svg:width="16.933333333333cm"><draw:text-box><text:p text:style-name="legendcenter"><draw:frame draw:style-name="media" draw:name=" окно добавления документа / выбора группы сохранения документа" text:anchor-type="as-char" draw:z-index="17" svg:width="16.933333333333cm" svg:height="10.742083333333cm"><draw:image xlink:href="Pictures/f8ab7a453e0387fb6d562cd27fcd615d.png" xlink:type="simple" xlink:show="embed" xlink:actuate="onLoad"/></draw:frame> окно добавления документа / выбора группы сохранения документа</text:p></draw:text-box></draw:frame></text:p>
      <text:p text:style-name="Text_20_body">В активном окне свойств введите название группы и нажмите кнопку «ОК».</text:p>
      <text:p text:style-name="Text_20_body"><draw:frame draw:style-name="media" draw:name=" свойства группы Legend" text:anchor-type="as-char" draw:z-index="0" svg:width="10.186458333333cm"><draw:text-box><text:p text:style-name="legendcenter"><draw:frame draw:style-name="media" draw:name=" свойства группы" text:anchor-type="as-char" draw:z-index="18" svg:width="10.186458333333cm" svg:height="8.73125cm"><draw:image xlink:href="Pictures/d71f5f05cb417a17f5de2cea5d1a872d.png" xlink:type="simple" xlink:show="embed" xlink:actuate="onLoad"/></draw:frame> свойства группы</text:p></draw:text-box></draw:frame></text:p>
      <text:p text:style-name="Text_20_body">После выберите добавленную группу и нажмите «Выбрать». <text:line-break/> <text:span text:style-name="Emphasis">Имя документа</text:span> – указать название документа. <text:line-break/> <text:span text:style-name="Emphasis">Код документа</text:span> - будет установлено автоматически. <text:line-break/> <text:span text:style-name="Emphasis">Тип документа</text:span> – единичный выбор. В зависимости от настроек системы варианты выбора могут отличаться. <text:line-break/></text:p>
      <text:p text:style-name="Text_20_body"><draw:frame draw:style-name="media" draw:name=" тип документа Legend" text:anchor-type="as-char" draw:z-index="0" svg:width="15.187083333333cm"><draw:text-box><text:p text:style-name="legendcenter"><draw:frame draw:style-name="media" draw:name=" тип документа" text:anchor-type="as-char" draw:z-index="19" svg:width="15.187083333333cm" svg:height="2.1695833333333cm"><draw:image xlink:href="Pictures/2897b79412e31c5d35392a27cedea32a.png" xlink:type="simple" xlink:show="embed" xlink:actuate="onLoad"/></draw:frame> тип документа</text:p></draw:text-box></draw:frame></text:p>
      <text:p text:style-name="Text_20_body">Типы документа настраиваются через справочник типов документов. <text:line-break/> <text:span text:style-name="Emphasis">Описание задания</text:span> – текстовое поле <text:line-break/> <text:span text:style-name="Emphasis">Крайний срок разработки</text:span> – для выбора даты необходимо нажать на кнопку календарь. Параметр содержит планируемую дату завершения разработки документа. Если срок истек, то согласование документа возможно только после корректировки данной даты.</text:p>
      <text:p text:style-name="Text_20_body"><draw:frame draw:style-name="media" draw:name="20" text:anchor-type="as-char" draw:z-index="20" svg:width="21.11375cm" style:rel-width="100%" svg:height="1.9314583333333cm" style:rel-height="scale"><draw:image xlink:href="Pictures/91b0f26e767afb71d8553970e129efcc.png" xlink:type="simple" xlink:show="embed" xlink:actuate="onLoad"/></draw:frame></text:p>
      <text:p text:style-name="Text_20_body"><text:span text:style-name="Emphasis">Разработчики</text:span> – параметр выбора разработчиков. Для выбора необходим нажать кнопку «Добавить».</text:p>
      <text:p text:style-name="Text_20_body"><draw:frame draw:style-name="media" draw:name="21" text:anchor-type="as-char" draw:z-index="21" svg:width="17.515416666667cm" style:rel-width="100%" svg:height="5.2652083333333cm" style:rel-height="scale"><draw:image xlink:href="Pictures/0ea5527f70d061fab8cb765e97460cf3.png" xlink:type="simple" xlink:show="embed" xlink:actuate="onLoad"/></draw:frame></text:p>
      <text:p text:style-name="Text_20_body">В открывшемся списке можно выбрать исполнителя и нажать кнопку «Выбрать»</text:p>
      <text:p text:style-name="Text_20_body"><draw:frame draw:style-name="media" draw:name=" Окно выбора пользователя Legend" text:anchor-type="as-char" draw:z-index="0" svg:width="11.879791666667cm"><draw:text-box><text:p text:style-name="legendcenter"><draw:frame draw:style-name="media" draw:name=" Окно выбора пользователя" text:anchor-type="as-char" draw:z-index="22" svg:width="11.879791666667cm" svg:height="9.8689583333333cm"><draw:image xlink:href="Pictures/b5285c89c117892bca9fcf5417232408.png" xlink:type="simple" xlink:show="embed" xlink:actuate="onLoad"/></draw:frame> Окно выбора пользователя</text:p></draw:text-box></draw:frame></text:p>
      <text:p text:style-name="Text_20_body"><text:span text:style-name="Emphasis">Согласующие</text:span> – выбор согласующих аналогичен выбору в параметре «Разработчики». <text:line-break/> <text:span text:style-name="Emphasis">QA (ООК)</text:span>– выбор сотрудника службы качеста, аналогичен выбору в параметре «Разработчики». <text:line-break/> <text:span text:style-name="Emphasis">Утверждающий</text:span> - выбор сотрудника аналогичен выбору в параметре «Разработчики». <text:line-break/> <text:span text:style-name="Emphasis">Поле «Комментарий»</text:span> - для добавления комментария, введите текст и нажмите «Добавить». <text:line-break/></text:p>
      <text:p text:style-name="Text_20_body"><draw:frame draw:style-name="media" draw:name=" поле &quot;Комментарий&quot; Legend" text:anchor-type="as-char" draw:z-index="0" svg:width="23.098125cm" style:rel-width="100%"><draw:text-box><text:p text:style-name="legendcenter"><draw:frame draw:style-name="media" draw:name=" поле &quot;Комментарий&quot;" text:anchor-type="as-char" draw:z-index="23" svg:width="23.098125cm" style:rel-width="100%" svg:height="3.0691666666667cm" style:rel-height="scale"><draw:image xlink:href="Pictures/b0173606244a3cf16de400b42e7c5110.png" xlink:type="simple" xlink:show="embed" xlink:actuate="onLoad"/></draw:frame> поле "Комментарий"</text:p></draw:text-box></draw:frame></text:p>
      <text:h text:style-name="Heading_20_4" text:outline-level="4"><text:bookmark-start text:name="__RefHeading___вариант_выбора_новый_из_существующего_шаблона_параметры_для_заполнения_6"/><text:bookmark-start text:name="вариант_выбора_новый_из_существующего_шаблона_параметры_для_заполнения"/>Вариант выбора «НОВЫЙ ИЗ СУЩЕСТВУЮЩЕГО ШАБЛОНА», параметры для заполнения.<text:bookmark-end text:name="__RefHeading___вариант_выбора_новый_из_существующего_шаблона_параметры_для_заполнения_6"/><text:bookmark-end text:name="вариант_выбора_новый_из_существующего_шаблона_параметры_для_заполнения"/></text:h>
      <text:p text:style-name="Text_20_body"><text:span text:style-name="Emphasis">Причина разработки документа</text:span> – единичный выбор. Необходимо указать нужный вариант.</text:p>
      <text:p text:style-name="Text_20_body"><draw:frame draw:style-name="media" draw:name=" Варианты выбора &quot;Причина разработки&quot; Legend" text:anchor-type="as-char" draw:z-index="0" svg:width="19.235208333333cm" style:rel-width="100%"><draw:text-box><text:p text:style-name="legendcenter"><draw:frame draw:style-name="media" draw:name=" Варианты выбора &quot;Причина разработки&quot;" text:anchor-type="as-char" draw:z-index="24" svg:width="19.235208333333cm" style:rel-width="100%" svg:height="3.9422916666667cm" style:rel-height="scale"><draw:image xlink:href="Pictures/ee154fe0001c4a800c882a9d444988ea.png" xlink:type="simple" xlink:show="embed" xlink:actuate="onLoad"/></draw:frame> Варианты выбора "Причина разработки"</text:p></draw:text-box></draw:frame></text:p>
      <text:p text:style-name="Text_20_body"><text:span text:style-name="Emphasis">Базовый документ</text:span> – для выбора документа, на основе которого будет разрабатываться новый документ, необходимо нажать кнопку выбора. В открывшемся списке выбрать группу, далее нажать кнопку «Выбрать».</text:p>
      <text:p text:style-name="Text_20_body"><draw:frame draw:style-name="media" draw:name=" базовый документ Legend" text:anchor-type="as-char" draw:z-index="0" svg:width="28.178125cm" style:rel-width="100%"><draw:text-box><text:p text:style-name="legendcenter"><draw:frame draw:style-name="media" draw:name=" базовый документ" text:anchor-type="as-char" draw:z-index="25" svg:width="28.178125cm" style:rel-width="100%" svg:height="2.5929166666667cm" style:rel-height="scale"><draw:image xlink:href="Pictures/eb4c076a27b6dba7e7a2c2c4c0f7f73e.png" xlink:type="simple" xlink:show="embed" xlink:actuate="onLoad"/></draw:frame> базовый документ</text:p></draw:text-box></draw:frame></text:p>
      <text:p text:style-name="Text_20_body">В открывшемся списке выбрать документ, при необходимости также можно выбрать версию на основе которой будет создаваться новый документ (вкладка «Версии документа»).</text:p>
      <text:p text:style-name="Text_20_body"><draw:frame draw:style-name="media" draw:name=" окно выбора документа и версии Legend" text:anchor-type="as-char" draw:z-index="0" svg:width="13.467291666667cm"><draw:text-box><text:p text:style-name="legendcenter"><draw:frame draw:style-name="media" draw:name=" окно выбора документа и версии" text:anchor-type="as-char" draw:z-index="26" svg:width="13.467291666667cm" svg:height="10.186458333333cm"><draw:image xlink:href="Pictures/5da52d312e03e9013dc5be8ce01f6f1e.png" xlink:type="simple" xlink:show="embed" xlink:actuate="onLoad"/></draw:frame> окно выбора документа и версии</text:p></draw:text-box></draw:frame></text:p>
      <text:p text:style-name="Text_20_body"><text:span text:style-name="Emphasis">Имя документа</text:span> –введите название документа <text:line-break/> <text:span text:style-name="Emphasis">Код документа</text:span> - будет установлено автоматически. <text:line-break/> <text:span text:style-name="Emphasis">Тип документа</text:span> – В зависимости от настроек системы варианты выбора могут отличаться. В параметре необходимо выбрать один из вариантов.</text:p>
      <text:p text:style-name="Text_20_body"><draw:frame draw:style-name="media" draw:name=" тип документа Legend" text:anchor-type="as-char" draw:z-index="0" svg:width="15.187083333333cm"><draw:text-box><text:p text:style-name="legendcenter"><draw:frame draw:style-name="media" draw:name=" тип документа" text:anchor-type="as-char" draw:z-index="27" svg:width="15.187083333333cm" svg:height="2.1695833333333cm"><draw:image xlink:href="Pictures/2897b79412e31c5d35392a27cedea32a.png" xlink:type="simple" xlink:show="embed" xlink:actuate="onLoad"/></draw:frame> тип документа</text:p></draw:text-box></draw:frame></text:p>
      <text:p text:style-name="Preformatted_20_Text">Типы документа настраиваются через справочник типов документов. \\</text:p>
      <text:p text:style-name="Text_20_body"><text:span text:style-name="Emphasis">Описание задания</text:span> – текстовое поле</text:p>
      <text:p text:style-name="Text_20_body"><text:span text:style-name="Emphasis">Крайний срок разработки</text:span> – для выбора даты необходимо нажать на кнопку календарь. Параметр содержит планируемую дату завершения разработки документа. Если срок истек, то согласование документа возможно только после корректировки данной даты.</text:p>
      <text:p text:style-name="Text_20_body"><draw:frame draw:style-name="media" draw:name="28" text:anchor-type="as-char" draw:z-index="28" svg:width="21.11375cm" style:rel-width="100%" svg:height="1.9314583333333cm" style:rel-height="scale"><draw:image xlink:href="Pictures/91b0f26e767afb71d8553970e129efcc.png" xlink:type="simple" xlink:show="embed" xlink:actuate="onLoad"/></draw:frame></text:p>
      <text:p text:style-name="Text_20_body"><text:span text:style-name="Emphasis">Разработчики</text:span> – параметр выбора разработчиков. Для выбора необходим нажать кнопку «Добавить».</text:p>
      <text:p text:style-name="Text_20_body"><draw:frame draw:style-name="media" draw:name="29" text:anchor-type="as-char" draw:z-index="29" svg:width="17.515416666667cm" style:rel-width="100%" svg:height="5.2652083333333cm" style:rel-height="scale"><draw:image xlink:href="Pictures/0ea5527f70d061fab8cb765e97460cf3.png" xlink:type="simple" xlink:show="embed" xlink:actuate="onLoad"/></draw:frame></text:p>
      <text:p text:style-name="Text_20_body">В открывшемся списке можно выбрать исполнителя и нажать кнопку «Выбрать»</text:p>
      <text:p text:style-name="Text_20_body"><draw:frame draw:style-name="media" draw:name=" Окно выбора пользователя Legend" text:anchor-type="as-char" draw:z-index="0" svg:width="11.879791666667cm"><draw:text-box><text:p text:style-name="legendcenter"><draw:frame draw:style-name="media" draw:name=" Окно выбора пользователя" text:anchor-type="as-char" draw:z-index="30" svg:width="11.879791666667cm" svg:height="9.8689583333333cm"><draw:image xlink:href="Pictures/b5285c89c117892bca9fcf5417232408.png" xlink:type="simple" xlink:show="embed" xlink:actuate="onLoad"/></draw:frame> Окно выбора пользователя</text:p></draw:text-box></draw:frame></text:p>
      <text:p text:style-name="Text_20_body"><text:span text:style-name="Emphasis">Согласующие</text:span> – выбор согласующих аналогичен выбору в параметре «Разработчики». <text:line-break/> <text:span text:style-name="Emphasis">QA (ООК)</text:span>– выбор сотрудника службы качеста, аналогичен выбору в параметре «Разработчики». <text:line-break/> <text:span text:style-name="Emphasis">Утверждающий</text:span> - выбор сотрудника аналогичен выбору в параметре «Разработчики». <text:line-break/> <text:span text:style-name="Emphasis">Поле «Комментарий»</text:span> - для добавления комментария, введите текст и нажмите «Добавить». <text:line-break/></text:p>
      <text:p text:style-name="Text_20_body"><draw:frame draw:style-name="media" draw:name=" поле &quot;Комментарий&quot; Legend" text:anchor-type="as-char" draw:z-index="0" svg:width="23.098125cm" style:rel-width="100%"><draw:text-box><text:p text:style-name="legendcenter"><draw:frame draw:style-name="media" draw:name=" поле &quot;Комментарий&quot;" text:anchor-type="as-char" draw:z-index="31" svg:width="23.098125cm" style:rel-width="100%" svg:height="3.0691666666667cm" style:rel-height="scale"><draw:image xlink:href="Pictures/b0173606244a3cf16de400b42e7c5110.png" xlink:type="simple" xlink:show="embed" xlink:actuate="onLoad"/></draw:frame> поле "Комментарий"</text:p></draw:text-box></draw:frame></text:p>
      <text:h text:style-name="Heading_20_3" text:outline-level="3"><text:bookmark-start text:name="__RefHeading___вкладка_разработка_7"/><text:bookmark-start text:name="вкладка_разработка"/>Вкладка «Разработка»<text:bookmark-end text:name="__RefHeading___вкладка_разработка_7"/><text:bookmark-end text:name="вкладка_разработка"/></text:h>
      <text:p text:style-name="Text_20_body">Активируется после запуска процесса разработки (после заполнения карточки “Задание на разработку” и нажатия кнопки “Сохранить и запустить процесс разработки”) <text:line-break/> В данной вкладке предоставляется ссылка на разрабатываемый документ. <text:line-break/> По нажатию на ссылку документ будет открыт в приложении ms office word или другом редакторе установленным по умолчанию, например libre office. <text:line-break/> Для редактирования необходимо авторизоваться в приложении MS WORD. Данные для авторизации совпадают с данными для авторизации в приложении. <text:line-break/> Если вы уже вошли в учетную запись MS WORD и она отличается от учетной записи приложения, то документ будет недоступен для сохранения и редактирования.</text:p>
      <text:p text:style-name="Text_20_body"><draw:frame draw:style-name="media" draw:name=" Вкладка &quot;Разработка&quot;, карточки документа Legend" text:anchor-type="as-char" draw:z-index="0" svg:width="18.309166666667cm" style:rel-width="100%"><draw:text-box><text:p text:style-name="legendcenter"><draw:frame draw:style-name="media" draw:name=" Вкладка &quot;Разработка&quot;, карточки документа" text:anchor-type="as-char" draw:z-index="32" svg:width="18.309166666667cm" style:rel-width="100%" svg:height="8.9164583333333cm" style:rel-height="scale"><draw:image xlink:href="Pictures/565e8384b7b6f528adadf73c9b27d820.png" xlink:type="simple" xlink:show="embed" xlink:actuate="onLoad"/></draw:frame> Вкладка "Разработка", карточки документа</text:p></draw:text-box></draw:frame></text:p>
      <text:h text:style-name="Heading_20_3" text:outline-level="3"><text:bookmark-start text:name="__RefHeading___вкладка_распределение_8"/><text:bookmark-start text:name="вкладка_распределение"/>Вкладка «Распределение»<text:bookmark-end text:name="__RefHeading___вкладка_распределение_8"/><text:bookmark-end text:name="вкладка_распределение"/></text:h>
      <text:p text:style-name="Text_20_body">Вкладка активна для заполнения на этапе перед выпуском документа инженеру по документации.</text:p>
      <text:p text:style-name="Text_20_body"><draw:frame draw:style-name="media" draw:name="33" text:anchor-type="as-char" draw:z-index="33" svg:width="10.927291666667cm" svg:height="11.165416666667cm"><draw:image xlink:href="Pictures/c792e78a18caeac5c24d8c5ed6715eea.png" xlink:type="simple" xlink:show="embed" xlink:actuate="onLoad"/></draw:frame></text:p>
      <text:p text:style-name="Text_20_body">Вкладка предоставляет возможность указать распределение новой версии документа. Распределённые документы будут доступны пользователям через  меню "Документы" -&gt; "Мои документы". <text:line-break/></text:p>
      <text:p text:style-name="Text_20_body">Параметр «Распределение по отделам» (подразделениям) - для добавления отдела нажмите "Добавить". <text:line-break/></text:p>
      <text:p text:style-name="Text_20_body"><draw:frame draw:style-name="media" draw:name=" Распределение по отделам Legend" text:anchor-type="as-char" draw:z-index="0" svg:width="15.160625cm"><draw:text-box><text:p text:style-name="legendcenter"><draw:frame draw:style-name="media" draw:name=" Распределение по отделам" text:anchor-type="as-char" draw:z-index="34" svg:width="15.160625cm" svg:height="5.23875cm"><draw:image xlink:href="Pictures/6f601b7ae69d937d6c4207191554515d.png" xlink:type="simple" xlink:show="embed" xlink:actuate="onLoad"/></draw:frame> Распределение по отделам</text:p></draw:text-box></draw:frame></text:p>
      <text:p text:style-name="Text_20_body">В открывшемся списке выберите отдел и нажмите кнопку «Выбрать»</text:p>
      <text:p text:style-name="Text_20_body"><draw:frame draw:style-name="media" draw:name=" окно просмотра подразделений Legend" text:anchor-type="as-char" draw:z-index="0" svg:width="14.948958333333cm"><draw:text-box><text:p text:style-name="legendcenter"><draw:frame draw:style-name="media" draw:name=" окно просмотра подразделений" text:anchor-type="as-char" draw:z-index="35" svg:width="14.948958333333cm" svg:height="9.1016666666667cm"><draw:image xlink:href="Pictures/2e5eeb0a8e1b9934eb2bc47d2a327a65.png" xlink:type="simple" xlink:show="embed" xlink:actuate="onLoad"/></draw:frame> окно просмотра подразделений</text:p></draw:text-box></draw:frame></text:p>
      <text:p text:style-name="Text_20_body">Распределение будет произведено по следующему правилу: Все пользователи, находящиеся в списке "Сотрудники подразделения", не включая руководителя получат документ на ознакомление . <text:line-break/></text:p>
      <text:p text:style-name="Text_20_body"><text:span text:style-name="Emphasis">Параметр «Распределение по должностям»</text:span> - по окончанию разработки документа, он будет отправлен на ознакомление всем пользователям с указанной должностью.</text:p>
      <text:h text:style-name="Heading_20_2" text:outline-level="2"><text:bookmark-start text:name="__RefHeading___выполнение_задач_по_разработке_9"/><text:bookmark-start text:name="выполнение_задач_по_разработке"/>Выполнение задач по разработке<text:bookmark-end text:name="__RefHeading___выполнение_задач_по_разработке_9"/><text:bookmark-end text:name="выполнение_задач_по_разработке"/></text:h>
      <text:h text:style-name="Heading_20_2" text:outline-level="2"><text:bookmark-start text:name="__RefHeading___задача_проверка_задания_10"/><text:bookmark-start text:name="задача_проверка_задания"/>Задача «Проверка задания»<text:bookmark-end text:name="__RefHeading___задача_проверка_задания_10"/><text:bookmark-end text:name="задача_проверка_задания"/></text:h>
      <text:p text:style-name="Text_20_body">В левом меню «Разработка и согласование» изменится число активных задач, требующих выполнения. <text:line-break/> При переходе в пункт меню отобразится список задач. Ваши активные задачи выделены жирным шрифтом.</text:p>
      <text:p text:style-name="Text_20_body"><draw:frame draw:style-name="media" draw:name=" Разработка и согласование, реестр разрабатываемых документов Legend" text:anchor-type="as-char" draw:z-index="0" svg:width="19.473333333333cm" style:rel-width="100%"><draw:text-box><text:p text:style-name="legendcenter"><draw:frame draw:style-name="media" draw:name=" Разработка и согласование, реестр разрабатываемых документов" text:anchor-type="as-char" draw:z-index="36" svg:width="19.473333333333cm" style:rel-width="100%" svg:height="5.8208333333333cm" style:rel-height="scale"><draw:image xlink:href="Pictures/cf94eebb7f24c29e54d143fa5aaea21e.png" xlink:type="simple" xlink:show="embed" xlink:actuate="onLoad"/></draw:frame> Разработка и согласование, реестр разрабатываемых документов</text:p></draw:text-box></draw:frame></text:p>
      <text:p text:style-name="Text_20_body">Задача “Проверка задания” активируется после завершения карточки “Задания на разработку” инициатором разработки. <text:line-break/> Также система позволяет просматривать на каком этапе диаграммы процесса находится текущая задача. Для этого необходимо выбрать запись задания в реестре из списка и нажать кнопку «Где задача?» <text:line-break/></text:p>
      <text:p text:style-name="Text_20_body"><draw:frame draw:style-name="media" draw:name=" кнопка &quot;Где задача?&quot; Legend" text:anchor-type="as-char" draw:z-index="0" svg:width="17.065625cm" style:rel-width="100%"><draw:text-box><text:p text:style-name="legendcenter"><draw:frame draw:style-name="media" draw:name=" кнопка &quot;Где задача?&quot;" text:anchor-type="as-char" draw:z-index="37" svg:width="17.065625cm" style:rel-width="100%" svg:height="5.87375cm" style:rel-height="scale"><draw:image xlink:href="Pictures/25f5215823414aa818f2c523938cc6df.png" xlink:type="simple" xlink:show="embed" xlink:actuate="onLoad"/></draw:frame> кнопка "Где задача?"</text:p></draw:text-box></draw:frame></text:p>
      <text:p text:style-name="Text_20_body">Откроется диаграмма бизнес процесса, активная задача выделена цветом. Также можно увидеть исполнителя активной задачи. <text:line-break/> (Вид вашей диаграммы может отличаться от указанной)</text:p>
      <text:p text:style-name="Text_20_body"><draw:frame draw:style-name="media" draw:name=" Диаграмма процесса &quot;Разработка документации&quot; Legend" text:anchor-type="as-char" draw:z-index="0" svg:width="17.30375cm" style:rel-width="100%"><draw:text-box><text:p text:style-name="legendcenter"><draw:frame draw:style-name="media" draw:name=" Диаграмма процесса &quot;Разработка документации&quot;" text:anchor-type="as-char" draw:z-index="38" svg:width="17.30375cm" style:rel-width="100%" svg:height="13.17625cm" style:rel-height="scale"><draw:image xlink:href="Pictures/1046b6c54638c69d5f539f9bc30242d7.png" xlink:type="simple" xlink:show="embed" xlink:actuate="onLoad"/></draw:frame> Диаграмма процесса "Разработка документации"</text:p></draw:text-box></draw:frame></text:p>
      <text:p text:style-name="Text_20_body">Задача «Проверка задания» назначается на разработчика с целью проверки данных, внесенных в карточку «Задание на разработку». Разработчику доступны следующие варианты принятия решений по карточке: <text:line-break/> •	Вернуть карточку «Задание на разработку» инициатору разработки на доработку если найдены несоответствия. <text:line-break/> •	Отклонить, если разработка документа не требуется. Процесс завершится. <text:line-break/> •	Согласовать карточку. Активируется следующая задача процесса. <text:line-break/></text:p>
      <text:p text:style-name="Text_20_body"><draw:frame draw:style-name="media" draw:name=" задача &quot;Разработка документа&quot; Legend" text:anchor-type="as-char" draw:z-index="0" svg:width="16.060208333333cm"><draw:text-box><text:p text:style-name="legendcenter"><draw:frame draw:style-name="media" draw:name=" задача &quot;Разработка документа&quot;" text:anchor-type="as-char" draw:z-index="39" svg:width="16.060208333333cm" svg:height="10.054166666667cm"><draw:image xlink:href="Pictures/1ac0adf082e04dea763861d00c960b70.png" xlink:type="simple" xlink:show="embed" xlink:actuate="onLoad"/></draw:frame> задача "Разработка документа"</text:p></draw:text-box></draw:frame></text:p>
      <text:p text:style-name="Text_20_body"><text:span text:style-name="Emphasis">Выполнение задачи.</text:span> Нажмите на пункт меню «Документы», подпункт «Разработка и согласование».  Выберите запись в реестре разрабатываемых документов и нажмите кнопку «Открыть».</text:p>
      <text:p text:style-name="Text_20_body"><draw:frame draw:style-name="media" draw:name=" Реестр разрабатываемых документов Legend" text:anchor-type="as-char" draw:z-index="0" svg:width="15.028333333333cm"><draw:text-box><text:p text:style-name="legendcenter"><draw:frame draw:style-name="media" draw:name=" Реестр разрабатываемых документов" text:anchor-type="as-char" draw:z-index="40" svg:width="15.028333333333cm" svg:height="8.2020833333333cm"><draw:image xlink:href="Pictures/48ced8a3581e4eedd0eecf543e460041.png" xlink:type="simple" xlink:show="embed" xlink:actuate="onLoad"/></draw:frame> Реестр разрабатываемых документов</text:p></draw:text-box></draw:frame></text:p>
      <text:p text:style-name="Text_20_body">Отобразится карточка «Разработки документа». Необходимо проверить заполненные параметрами карточки, вкладки «Задание на разработку» и принять решение.</text:p>
      <text:p text:style-name="Text_20_body"><draw:frame draw:style-name="media" draw:name=" Принятие решения в задаче Legend" text:anchor-type="as-char" draw:z-index="0" svg:width="17.594791666667cm" style:rel-width="100%"><draw:text-box><text:p text:style-name="legendcenter"><draw:frame draw:style-name="media" draw:name=" Принятие решения в задаче" text:anchor-type="as-char" draw:z-index="41" svg:width="17.594791666667cm" style:rel-width="100%" svg:height="5.8472916666667cm" style:rel-height="scale"><draw:image xlink:href="Pictures/9ed5bc000298307f99d30bffa20f54b1.png" xlink:type="simple" xlink:show="embed" xlink:actuate="onLoad"/></draw:frame> Принятие решения в задаче</text:p></draw:text-box></draw:frame></text:p>
      <text:p text:style-name="Text_20_body">Варианты принятия решения осуществляются кнопками: <text:line-break/> -Согласовать, активирует следующую задачу. Требуется подтверждение действия. <text:line-break/> -Отклонить, завершит процесс разработки (необходимо указать причину) -Отправить на доработку, активирует задачу «Корректировка инициатором» (необходимо указать причину) <text:line-break/> -Сохранить без завершения задачи процесса (временно приостановить работу над задачей) <text:line-break/></text:p>
      <text:h text:style-name="Heading_20_3" text:outline-level="3"><text:bookmark-start text:name="__RefHeading___задача_проверка_qa_11"/><text:bookmark-start text:name="задача_проверка_qa"/>Задача “Проверка QA”<text:bookmark-end text:name="__RefHeading___задача_проверка_qa_11"/><text:bookmark-end text:name="задача_проверка_qa"/></text:h>
      <text:p text:style-name="Text_20_body">Задача активируется после Согласования в задаче “Проверка задания” Назначается по умолчанию на пользователя, указанного как “QA по умолчанию” для типа документа (выбирался на этапе “Задание на разработку”). Исполнителей задачи может быть несколько.  <text:line-break/> <text:span text:style-name="Emphasis">Выполнение задачи.</text:span> <text:line-break/> Перейдите в пункт меню "Документы", подпункт "Разработка и согласование". <text:line-break/> Выберите запись в реестре и нажмите кнопку "Открыть". <text:line-break/> Перейдите на вкладку "Задание на разработку".</text:p>
      <text:p text:style-name="Text_20_body">Проверьте карточку по шагам: <text:line-break/> 1. Выбранный тип разработки документа не противоречит указанному в параметрах карточки. <text:line-break/> 2. Верно указаны "Согласующие" и "Утверждающий", "QA". <text:line-break/> 3. Базовый документ или выбранный шаблон (в зависимости от типа разработки), имеет docx версию файла. <text:line-break/> Для выполнения пункта 3 нажмите "Документы", подпункт "Утвержденные документы". В поле поиска документ введите имя документа или шаблона, указанного в карточке. Выберите документ из отсортированного в реестре и нажмите кнопку "Изменить".  В открывшейся версии должен быть указан docx файл. * При выбранном типе разработки "Актуализация", код и имя документа изменению не подлежит.</text:p>
      <text:h text:style-name="Heading_20_3" text:outline-level="3"><text:bookmark-start text:name="__RefHeading___задача_разработка_документа_12"/><text:bookmark-start text:name="задача_разработка_документа"/>Задача “Разработка документа”<text:bookmark-end text:name="__RefHeading___задача_разработка_документа_12"/><text:bookmark-end text:name="задача_разработка_документа"/></text:h>
      <text:p text:style-name="Text_20_body">Нажмите пункт меню "Документы", подпункт "Разработка и согласование". <text:line-break/> Выделите запись в открывшемся реестре "Разработка документов" и нажмите кнопку "Открыть". <text:line-break/> При открытии задачи откроется карточка «Разработка документа», вкладка «Разработка». <text:line-break/> Для начала разработки документа нажмите на ссылку документа. <text:line-break/></text:p>
      <text:p text:style-name="Text_20_body"><draw:frame draw:style-name="media" draw:name=" ссылка на разрабатываемый документ, вкладка &quot;Разработка&quot; Legend" text:anchor-type="as-char" draw:z-index="0" svg:width="13.864166666667cm"><draw:text-box><text:p text:style-name="legendcenter"><draw:frame draw:style-name="media" draw:name=" ссылка на разрабатываемый документ, вкладка &quot;Разработка&quot;" text:anchor-type="as-char" draw:z-index="42" svg:width="13.864166666667cm" svg:height="5.55625cm"><draw:image xlink:href="Pictures/5891747a0945560fcb71d38898299da2.png" xlink:type="simple" xlink:show="embed" xlink:actuate="onLoad"/></draw:frame> ссылка на разрабатываемый документ, вкладка "Разработка"</text:p></draw:text-box></draw:frame></text:p>
      <text:p text:style-name="Text_20_body">Будет запущено локальное приложение MS Word. <text:line-break/> Для открытия документа необходимо авторизоваться.</text:p>
      <text:p text:style-name="Text_20_body"><draw:frame draw:style-name="media" draw:name=" окно авторизации в webdav Legend" text:anchor-type="as-char" draw:z-index="0" svg:width="8.9958333333333cm"><draw:text-box><text:p text:style-name="legendcenter"><draw:frame draw:style-name="media" draw:name=" окно авторизации в webdav" text:anchor-type="as-char" draw:z-index="43" svg:width="8.9958333333333cm" svg:height="7.0114583333333cm"><draw:image xlink:href="Pictures/69f6fe26b9836cc6ddcb9d4f950f4efd.png" xlink:type="simple" xlink:show="embed" xlink:actuate="onLoad"/></draw:frame> окно авторизации в webdav</text:p></draw:text-box></draw:frame></text:p>
      <text:p text:style-name="Text_20_body">Для авторизации используйте ваши учётные данные для odgAssist. <text:line-break/> После авторизации необходимо разрешить редактирование открытого документа.<text:line-break/></text:p>
      <text:p text:style-name="Text_20_body"><draw:frame draw:style-name="media" draw:name="44" text:anchor-type="as-char" draw:z-index="44" svg:width="19.023541666667cm" style:rel-width="100%" svg:height="4.5508333333333cm" style:rel-height="scale"><draw:image xlink:href="Pictures/a89154fe8a5b3b6bad82c4f935547571.png" xlink:type="simple" xlink:show="embed" xlink:actuate="onLoad"/></draw:frame></text:p>
      <text:p text:style-name="Text_20_body">По окончанию редактирования документа в текстовом редакторе, сохраните все изменения и закройте документ. <text:line-break/> Для сохранения документа используйте кнопку в виде пиктограммы "дискета". <text:line-break/> <text:span text:style-name="underline">Не используйте пункт меню "сохранить как", т.к. документ сохранится на вашем ПК, а не на сервере.  </text:span><text:line-break/><text:span text:style-name="underline"> </text:span> После закрытия документа завершите задачу (примите решение кнопками внизу вкладки). <text:line-break/></text:p>
      <text:p text:style-name="Text_20_body">Элементы управления вкладки «Разработка».</text:p>
      <text:p text:style-name="Text_20_body"><draw:frame draw:style-name="media" draw:name="45" text:anchor-type="as-char" draw:z-index="45" svg:width="18.309166666667cm" style:rel-width="100%" svg:height="8.9164583333333cm" style:rel-height="scale"><draw:image xlink:href="Pictures/565e8384b7b6f528adadf73c9b27d820.png" xlink:type="simple" xlink:show="embed" xlink:actuate="onLoad"/></draw:frame></text:p>
      <text:p text:style-name="Text_20_body"><text:span text:style-name="Emphasis">Кнопка «Скачать»</text:span>, позволяет скачать документ для проверки. <text:line-break/> <text:span text:style-name="Emphasis">Отметка «Есть тест»</text:span>, позволяет добавить тест, для проверки уровня ознакомления сотрудника, назначенного на распределение документа. (Тест можно добавить ближе к завершению разработки документа. Добавление возможно сотрудником с ролью «Инженер по документации»). <text:line-break/> <text:span text:style-name="Emphasis">«Завершить задачу»</text:span> - завершить задачу <text:line-break/> <text:span text:style-name="Emphasis">«Сохранить без завершения задачи процесса»</text:span> - если требуется отложить выполнение задачи, чтобы вернутся к разработке позже.<text:line-break/></text:p>
      <text:p text:style-name="Text_20_body">После нажатия кнопок <text:span text:style-name="Emphasis">«Завершить задачу»</text:span> или <text:span text:style-name="Emphasis">«Сохранить без завершения задачи процесса»</text:span> отобразится окно подтверждения. <text:line-break/></text:p>
      <text:p text:style-name="Text_20_body"><draw:frame draw:style-name="media" draw:name="46" text:anchor-type="as-char" draw:z-index="46" svg:width="9.286875cm" svg:height="3.5983333333333cm"><draw:image xlink:href="Pictures/701cebe3b90c9fe4a97441011a316ea6.png" xlink:type="simple" xlink:show="embed" xlink:actuate="onLoad"/></draw:frame> <text:line-break/> Необходимо убедится, что редактируемый документ был закрыт перед принятием решения по задаче.<text:line-break/></text:p>
      <text:p text:style-name="Text_20_body">После нажатия <text:span text:style-name="Emphasis">«Сохранить без завершения задачи процесса»</text:span> версия ссылки документа должна изменится (станет выше на "1") <text:line-break/> <draw:frame draw:style-name="media" draw:name="47" text:anchor-type="as-char" draw:z-index="47" svg:width="11.985625cm" svg:height="4.7095833333333cm"><draw:image xlink:href="Pictures/e3bb19efdfdf270dabe9dc2942445c19.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48" text:anchor-type="as-char" draw:z-index="48" svg:width="1.27cm" svg:height="1.27cm"><draw:image xlink:href="Pictures/4fd36d8c9476efefea6e56a6317c8bca.png" xlink:type="simple" xlink:show="embed" xlink:actuate="onLoad"/></draw:frame></text:p>
          </table:table-cell>
          <table:table-cell office:value-type="string" table:style-name="PluginODTAutoStyle_TableCell_9">
            <text:p text:style-name="PluginODTAutoStyle_Paragraph_10"> Не завершайте задачу, если документ все еще открыт в текстовом редакторе. Ваши изменения могут не сохранится.</text:p>
          </table:table-cell>
        </table:table-row>
      </table:table>
      <text:h text:style-name="Heading_20_3" text:outline-level="3"><text:bookmark-start text:name="__RefHeading___задача_рецензирование_документа_13"/><text:bookmark-start text:name="задача_рецензирование_документа"/>Задача “Рецензирование документа”<text:bookmark-end text:name="__RefHeading___задача_рецензирование_документа_13"/><text:bookmark-end text:name="задача_рецензирование_документа"/></text:h>
      <text:p text:style-name="Text_20_body"><text:span text:style-name="Emphasis">Исполнитель задачи</text:span>: инженер по документации или ответственный сотрудник ООК. (Пользователь из списка "QA" карточки разработки документа).</text:p>
      <text:p text:style-name="Text_20_body"><text:span text:style-name="Emphasis">Выполнение задачи:</text:span></text:p>
      <text:p text:style-name="Text_20_body">В зависимости от настроек процесса выполнение задачи может отличаться. Самостоятельное редактирование документа может быть недоступно исполнителю задачи. <text:line-break/> Над ссылкой на документ будет соответствующее сообщение: <text:line-break/> <draw:frame draw:style-name="media" draw:name="49" text:anchor-type="as-char" draw:z-index="49" svg:width="13.255625cm" svg:height="6.6675cm"><draw:image xlink:href="Pictures/52d7d1f53b79009b5a3fa0ac39345ed3.png" xlink:type="simple" xlink:show="embed" xlink:actuate="onLoad"/></draw:frame></text:p>
      <text:p text:style-name="Text_20_body">В этом случае требуется указать на несоответствия в документе в комментарии (параметр внизу формы). <text:line-break/> Далее нажать кнопку "Отправить на корректировку".</text:p>
      <text:p text:style-name="Text_20_body">Если документ доступен для редактирования, то вы можете внести правки в документ самостоятельно или использовать функционал текстового редактора для добавления комментариев в самом документе. <text:line-break/> По завершению редактирования документа сохраните его (нажмите на иконку "Дискета" или используя пункт меню "Сохранить".)</text:p>
      <text:p text:style-name="Text_20_body">Дополнительно инженер может внести корректировку в карточку разработки документа. Изменить исполнителей процесса разработки. Сменить имя документа, код, выбрать иную группу хранения документа. <text:line-break/> Возможность изменять карточку задания на разработку может быть активирована по запросу к администратору.</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50" text:anchor-type="as-char" draw:z-index="50" svg:width="1.27cm" svg:height="1.27cm"><draw:image xlink:href="Pictures/4fd36d8c9476efefea6e56a6317c8bca.png" xlink:type="simple" xlink:show="embed" xlink:actuate="onLoad"/></draw:frame></text:p>
          </table:table-cell>
          <table:table-cell office:value-type="string" table:style-name="PluginODTAutoStyle_TableCell_14">
            <text:p text:style-name="PluginODTAutoStyle_Paragraph_15">Не используйте пункт меню "Сохранить как". При таком сохранении документ будет сохранен локально, все изменения в документе не будут сохранены на сервере.</text:p>
          </table:table-cell>
        </table:table-row>
      </table:table>
      <text:p text:style-name="Text_20_body">Закройте документ. Примите решение используя кнопки внизу формы: <text:line-break/> <text:span text:style-name="Emphasis">Согласовать</text:span> - продвинет процесс к следующей задаче. <text:line-break/> <text:span text:style-name="Emphasis">Отправить на корректировку</text:span> - вернет процесс на предыдущий этап разработки. <text:line-break/> <text:span text:style-name="Emphasis">Сохранить без завершения задачи процесса</text:span> - сохранить внесенные изменения в документе, изменит версию ссылки к документу. Кнопка позволяет временно прервать выполнение задачи и вернутся к ней позже. <text:line-break/> <text:span text:style-name="Emphasis">Отмена</text:span> - не сохранять внесенные изменения (не относиться к изменениям сделанным в файле).</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51" text:anchor-type="as-char" draw:z-index="51" svg:width="1.27cm" svg:height="1.27cm"><draw:image xlink:href="Pictures/4fd36d8c9476efefea6e56a6317c8bca.png" xlink:type="simple" xlink:show="embed" xlink:actuate="onLoad"/></draw:frame></text:p>
          </table:table-cell>
          <table:table-cell office:value-type="string" table:style-name="PluginODTAutoStyle_TableCell_19">
            <text:p text:style-name="PluginODTAutoStyle_Paragraph_20"> Не завершайте задачу, если документ все еще открыт в текстовом редакторе. Ваши изменения могут не сохранится.</text:p>
          </table:table-cell>
        </table:table-row>
      </table:table>
      <text:h text:style-name="Heading_20_3" text:outline-level="3"><text:bookmark-start text:name="__RefHeading___задача_корректировка_после_рецензирования_14"/><text:bookmark-start text:name="задача_корректировка_после_рецензирования"/>Задача “Корректировка после рецензирования”<text:bookmark-end text:name="__RefHeading___задача_корректировка_после_рецензирования_14"/><text:bookmark-end text:name="задача_корректировка_после_рецензирования"/></text:h>
      <text:p text:style-name="Text_20_body">Активируется после “Рецензирования документа” и назначается на разработчика. На данном этапе разработчик может внести свои правки в документ. Выполнение задачи аналогично задаче <text:a xlink:type="simple" xlink:href="https://wiki.odgassist.ru/doku.php/odg_assist_5.0:%D0%BC%D0%BE%D0%B4%D1%83%D0%BB%D1%8C_%D1%80%D0%B0%D0%B7%D1%80%D0%B0%D0%B1%D0%BE%D1%82%D0%BA%D0%B0_%D0%B4%D0%BE%D0%BA%D1%83%D0%BC%D0%B5%D0%BD%D1%82%D0%B0%D1%86%D0%B8%D0%B8#%D0%B7%D0%B0%D0%B4%D0%B0%D1%87%D0%B0_%D1%80%D0%B0%D0%B7%D1%80%D0%B0%D0%B1%D0%BE%D1%82%D0%BA%D0%B0_%D0%B4%D0%BE%D0%BA%D1%83%D0%BC%D0%B5%D0%BD%D1%82%D0%B0" text:style-name="Internet_20_link" text:visited-style-name="Visited_20_Internet_20_Link">«Разработка документа»</text:a>.</text:p>
      <text:h text:style-name="Heading_20_3" text:outline-level="3"><text:bookmark-start text:name="__RefHeading___задача_утверждение_15"/><text:bookmark-start text:name="задача_утверждение"/>Задача "Утверждение”<text:bookmark-end text:name="__RefHeading___задача_утверждение_15"/><text:bookmark-end text:name="задача_утверждение"/></text:h>
      <text:p text:style-name="Text_20_body">Активируется после Согласования в задаче “Принятие дальнейшего решения инженером” и назначается на выбранного в “Задании на разработку” утверждающего.</text:p>
      <text:p text:style-name="Text_20_body">Перейдите в пункт "Документы", подпункт "Разработка и согласование". Выберите запись в реестре "Разработка документов" и нажмите кнопку "Открыть". <text:line-break/> В зависимости от настроек процесса выполнение задачи может отличаться. Самостоятельное редактирование документа может быть недоступно исполнителю задачи. <text:line-break/> Над ссылкой на документ будет соответствующее сообщение: <text:line-break/> <draw:frame draw:style-name="media" draw:name="52" text:anchor-type="as-char" draw:z-index="52" svg:width="13.255625cm" svg:height="6.6675cm"><draw:image xlink:href="Pictures/52d7d1f53b79009b5a3fa0ac39345ed3.png" xlink:type="simple" xlink:show="embed" xlink:actuate="onLoad"/></draw:frame></text:p>
      <text:p text:style-name="Text_20_body">В этом случае требуется указать на несоответствия в документе в комментарии (параметр внизу формы). <text:line-break/> Далее нажать кнопку "Отправить на корректировку". <text:line-break/> Если редактирование документа доступно, то можно самостоятельно внести правки и утвердить документ. <text:line-break/></text:p>
      <text:p text:style-name="Text_20_body">В случае отправки на доработку будет повторно активирована задача «Корректировка после рецензирования». <text:line-break/> При выборе «Утвердить» активируется задача «Проверка данных и выпуск».</text:p>
      <text:p text:style-name="Text_20_body">Дата завершения задачи "Утверждение", скопируется в дату утверждения версии документа. <text:line-break/> <draw:frame draw:style-name="media" draw:name="53" text:anchor-type="as-char" draw:z-index="53" svg:width="14.340416666667cm" svg:height="13.837708333333cm"><draw:image xlink:href="Pictures/071aa94f84070d83159b04fc36345ff9.png" xlink:type="simple" xlink:show="embed" xlink:actuate="onLoad"/></draw:frame></text:p>
      <text:h text:style-name="Heading_20_3" text:outline-level="3"><text:bookmark-start text:name="__RefHeading___задача_проверка_данных_и_выпуск_16"/><text:bookmark-start text:name="задача_проверка_данных_и_выпуск"/>Задача “Проверка данных и выпуск”<text:bookmark-end text:name="__RefHeading___задача_проверка_данных_и_выпуск_16"/><text:bookmark-end text:name="задача_проверка_данных_и_выпуск"/></text:h>
      <text:p text:style-name="Text_20_body">Активируется после “Утверждения” и назначается на QA инженера. <text:line-break/>В задаче необходимо сформировать pdf документ и загрузить его в систему.</text:p>
      <text:p text:style-name="Text_20_body"><text:span text:style-name="Strong_20_Emphasis">Вариант №1 - в Интерфейсе системы есть кнопка для конвертации в pdf</text:span><draw:frame draw:style-name="media" draw:name="54" text:anchor-type="as-char" draw:z-index="54" svg:width="42.042291666667cm" style:rel-width="100%" svg:height="5.9266666666667cm" style:rel-height="scale"><draw:image xlink:href="Pictures/6413197ce68ecce82e1c594092f2a11f.png" xlink:type="simple" xlink:show="embed" xlink:actuate="onLoad"/></draw:frame></text:p>
      <text:p text:style-name="Text_20_body">Необходимо нажать на кнопку и подтвердить действие</text:p>
      <text:p text:style-name="Text_20_body"> <draw:frame draw:style-name="media" draw:name="55" text:anchor-type="as-char" draw:z-index="55" svg:width="12.647083333333cm" svg:height="3.6777083333333cm"><draw:image xlink:href="Pictures/2e4cd990ea46b386cf4609048dfade5e.png" xlink:type="simple" xlink:show="embed" xlink:actuate="onLoad"/></draw:frame></text:p>
      <text:p text:style-name="Text_20_body">ПДф файл сформировался</text:p>
      <text:p text:style-name="Text_20_body"><draw:frame draw:style-name="media" draw:name="56" text:anchor-type="as-char" draw:z-index="56" svg:width="41.936458333333cm" style:rel-width="100%" svg:height="5.8208333333333cm" style:rel-height="scale"><draw:image xlink:href="Pictures/451e14d34170a8f9e5c2f23fab562a4c.png" xlink:type="simple" xlink:show="embed" xlink:actuate="onLoad"/></draw:frame></text:p>
      <text:p text:style-name="Text_20_body">Можно пропустить Вариант №2 и перейти к пункту ниже - <text:span text:style-name="Strong_20_Emphasis">Информацию по документу</text:span></text:p>
      <text:p text:style-name="Text_20_body"><text:span text:style-name="Strong_20_Emphasis">Вариант №2 - в Интерфейсе системы нет кнопки для конвертации в pdf</text:span></text:p>
      <text:p text:style-name="Text_20_body">Нажать на Разработанный файл</text:p>
      <text:p text:style-name="Text_20_body">Если при открытии документа по ссылке возникла проблема, то нажмите на надпись «Скачивание запрещено» <draw:frame draw:style-name="media" draw:name="57" text:anchor-type="as-char" draw:z-index="57" svg:width="21.854583333333cm" style:rel-width="100%" svg:height="9.5779166666667cm" style:rel-height="scale"><draw:image xlink:href="Pictures/a66c9b06d825683c219da82109e558f9.png" xlink:type="simple" xlink:show="embed" xlink:actuate="onLoad"/></draw:frame></text:p>
      <text:p text:style-name="Text_20_body">Установите отметку «Всегда разрешать …» и нажмите готово.</text:p>
      <text:p text:style-name="Text_20_body"><draw:frame draw:style-name="media" draw:name="58" text:anchor-type="as-char" draw:z-index="58" svg:width="6.6410416666667cm" svg:height="5.1329166666667cm"><draw:image xlink:href="Pictures/446305a8908f1ee1fc5e4dd66510122e.png" xlink:type="simple" xlink:show="embed" xlink:actuate="onLoad"/></draw:frame></text:p>
      <text:p text:style-name="Text_20_body">Когда файл открылся, перейти в Экспорт</text:p>
      <text:p text:style-name="Text_20_body"><draw:frame draw:style-name="media" draw:name="59" text:anchor-type="as-char" draw:z-index="59" svg:width="9.7366666666667cm" svg:height="9.921875cm"><draw:image xlink:href="Pictures/cababbd7b780ca8b5c0c07a0e1682d22.png" xlink:type="simple" xlink:show="embed" xlink:actuate="onLoad"/></draw:frame></text:p>
      <text:p text:style-name="Text_20_body"><draw:frame draw:style-name="media" draw:name="60" text:anchor-type="as-char" draw:z-index="60" svg:width="13.308541666667cm" svg:height="8.0697916666667cm"><draw:image xlink:href="Pictures/d06c7fd89619ecc5200d320948fbddff.png" xlink:type="simple" xlink:show="embed" xlink:actuate="onLoad"/></draw:frame></text:p>
      <text:p text:style-name="Text_20_body">Нажать кнопку Опубликовать</text:p>
      <text:p text:style-name="Text_20_body"><draw:frame draw:style-name="media" draw:name="61" text:anchor-type="as-char" draw:z-index="61" svg:width="14.843125cm" svg:height="11.562291666667cm"><draw:image xlink:href="Pictures/c49eccedf15bbb961ff4c49b8a2a11c6.png" xlink:type="simple" xlink:show="embed" xlink:actuate="onLoad"/></draw:frame></text:p>
      <text:p text:style-name="Text_20_body"><text:line-break/> После того как документ pdf сформирован, его необходимо проверить и загрузить в систему. <text:line-break/> Перед загрузкой нужно убедиться в наличии таблицы с указанием всех этапов разработки, исполнителей задач и цифровых подписей.</text:p>
      <text:p text:style-name="Text_20_body">Для загрузки документа в систему нажмите кнопку "Загрузить". <text:line-break/></text:p>
      <text:p text:style-name="Text_20_body"><draw:frame draw:style-name="media" draw:name="62" text:anchor-type="as-char" draw:z-index="62" svg:width="17.488958333333cm" style:rel-width="100%" svg:height="10.609791666667cm" style:rel-height="scale"><draw:image xlink:href="Pictures/eccfd1e2a8b7f1e0bfb53fd4957d3453.png" xlink:type="simple" xlink:show="embed" xlink:actuate="onLoad"/></draw:frame></text:p>
      <text:p text:style-name="Text_20_body">Выберите документ в папке и нажмите «Открыть».</text:p>
      <text:p text:style-name="Text_20_body"><draw:frame draw:style-name="media" draw:name="63" text:anchor-type="as-char" draw:z-index="63" svg:width="16.139583333333cm" svg:height="8.5460416666667cm"><draw:image xlink:href="Pictures/f8830f78f338aebf54bf8b0001b00476.png" xlink:type="simple" xlink:show="embed" xlink:actuate="onLoad"/></draw:frame></text:p>
      <text:p text:style-name="Text_20_body">Название загруженного файла отобразится в соответствующем параметре.</text:p>
      <text:p text:style-name="Text_20_body"><draw:frame draw:style-name="media" draw:name="64" text:anchor-type="as-char" draw:z-index="64" svg:width="15.292916666667cm" svg:height="9.2075cm"><draw:image xlink:href="Pictures/9f27844277d5e127b3bdb3c502a0f1dc.png" xlink:type="simple" xlink:show="embed" xlink:actuate="onLoad"/></draw:frame></text:p>
      <text:p text:style-name="Text_20_body"><text:span text:style-name="Strong_20_Emphasis">Информацию по документу</text:span></text:p>
      <text:p text:style-name="Text_20_body">Также при необходимости можно добавить тестовое задание в параметре «Шаблон теста».</text:p>
      <text:p text:style-name="Text_20_body"><draw:frame draw:style-name="media" draw:name="65" text:anchor-type="as-char" draw:z-index="65" svg:width="15.028333333333cm" svg:height="10.054166666667cm"><draw:image xlink:href="Pictures/195d020a8e79f60e32c4995b080ee0d6.png" xlink:type="simple" xlink:show="embed" xlink:actuate="onLoad"/></draw:frame></text:p>
      <text:p text:style-name="Text_20_body">В параметре «Разрабатываемый документ», по нажатию пиктограммы «Лупа», вызвать редактор документа для внесения дополнительной информации.</text:p>
      <text:p text:style-name="Text_20_body">В параметре «Разрабатываемая версия документа», используя пиктограмму «Лупа», вызвать редактор версии документа. В нем подредактировать сроки актуальности, группу расположения и т.д.</text:p>
      <text:p text:style-name="Text_20_body">Также необходимо настроить распределение документа. Вкладка предоставляет возможность указать распределение новой версии документа. <text:line-break/></text:p>
      <text:p text:style-name="Text_20_body">Параметр «Распределение по отделам» - по окончанию разработки документа, он будет отправлен на ознакомление по выбранному отделу. Для выбора отдела нажмите кнопку «Добавить». (При условии, что в документе указан тип распределения "По отделам" )<text:line-break/></text:p>
      <text:p text:style-name="Text_20_body"><draw:frame draw:style-name="media" draw:name=" Распределение по отделам Legend" text:anchor-type="as-char" draw:z-index="0" svg:width="15.160625cm"><draw:text-box><text:p text:style-name="legendcenter"><draw:frame draw:style-name="media" draw:name=" Распределение по отделам" text:anchor-type="as-char" draw:z-index="66" svg:width="15.160625cm" svg:height="5.23875cm"><draw:image xlink:href="Pictures/6f601b7ae69d937d6c4207191554515d.png" xlink:type="simple" xlink:show="embed" xlink:actuate="onLoad"/></draw:frame> Распределение по отделам</text:p></draw:text-box></draw:frame></text:p>
      <text:p text:style-name="Text_20_body">В открывшемся списке выберите отдел и нажмите кнопку «Выбрать»</text:p>
      <text:p text:style-name="Text_20_body"><draw:frame draw:style-name="media" draw:name=" окно просмотра подразделений Legend" text:anchor-type="as-char" draw:z-index="0" svg:width="14.948958333333cm"><draw:text-box><text:p text:style-name="legendcenter"><draw:frame draw:style-name="media" draw:name=" окно просмотра подразделений" text:anchor-type="as-char" draw:z-index="67" svg:width="14.948958333333cm" svg:height="9.1016666666667cm"><draw:image xlink:href="Pictures/2e5eeb0a8e1b9934eb2bc47d2a327a65.png" xlink:type="simple" xlink:show="embed" xlink:actuate="onLoad"/></draw:frame> окно просмотра подразделений</text:p></draw:text-box></draw:frame></text:p>
      <text:p text:style-name="Text_20_body">Документ добавится на вкладку Мои документы, каждому сотруднику подразделения.</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68" text:anchor-type="as-char" draw:z-index="68" svg:width="1.27cm" svg:height="1.27cm"><draw:image xlink:href="Pictures/4fd36d8c9476efefea6e56a6317c8bca.png" xlink:type="simple" xlink:show="embed" xlink:actuate="onLoad"/></draw:frame></text:p>
          </table:table-cell>
          <table:table-cell office:value-type="string" table:style-name="PluginODTAutoStyle_TableCell_24">
            <text:p text:style-name="PluginODTAutoStyle_Paragraph_25">Если вы добавляете новый документ из шаблона или из существующего документа, то после задачи "Настройка выпуска" необходимо зайти в документ через пункт меню "Документы", подпункт "Утвержденные документы" и указать тип распределения. Затем настроить параметр выбранный для распределения (указать должности или подразделения). Далее документ будет распределен спустя 2 минуты.</text:p>
          </table:table-cell>
        </table:table-row>
      </table:table>
      <text:h text:style-name="Heading_20_3" text:outline-level="3"><text:bookmark-start text:name="__RefHeading___оценки_экспертов_17"/><text:bookmark-start text:name="оценки_экспертов"/>Оценки экспертов<text:bookmark-end text:name="__RefHeading___оценки_экспертов_17"/><text:bookmark-end text:name="оценки_экспертов"/></text:h>
      <text:p text:style-name="Text_20_body">В модуле предусмотрен функционал привлечения пользователя в разработку, который не является участником процесса.</text:p>
      <text:p text:style-name="Text_20_body">Вы можете задать запрос эксперту.</text:p>
      <text:p text:style-name="Text_20_body"><text:span text:style-name="Emphasis"><text:span text:style-name="Strong_20_Emphasis">Создание запроса</text:span></text:span></text:p>
      <text:p text:style-name="Text_20_body">При выполнении задачи откройте вкладку "Оценки экспертов"</text:p>
      <table:table table:style-name="Table">
        <table:table-column/>
        <table:table-row>
          <table:table-cell office:value-type="string" table:style-name="tablecell">
            <text:p text:style-name="tablealignleft"> <draw:frame draw:style-name="media" draw:name="69" text:anchor-type="as-char" draw:z-index="69" svg:width="24.421041666667cm" style:rel-width="100%" svg:height="8.41375cm" style:rel-height="scale"><draw:image xlink:href="Pictures/3fba97392bca0ff9f54d4a96881e6e66.png" xlink:type="simple" xlink:show="embed" xlink:actuate="onLoad"/></draw:frame> </text:p>
          </table:table-cell>
        </table:table-row>
      </table:table>
      <text:p text:style-name="Text_20_body">Нажмите кнопку "Создать". Затем заполните карточку запроса.</text:p>
      <table:table table:style-name="Table">
        <table:table-column/>
        <table:table-row>
          <table:table-cell office:value-type="string" table:style-name="tablecell">
            <text:p text:style-name="tablealignleft"> <draw:frame draw:style-name="media" draw:name="70" text:anchor-type="as-char" draw:z-index="70" svg:width="23.01875cm" style:rel-width="100%" svg:height="12.805833333333cm" style:rel-height="scale"><draw:image xlink:href="Pictures/642e362a8758be9248644b35fa39cbbc.png" xlink:type="simple" xlink:show="embed" xlink:actuate="onLoad"/></draw:frame> </text:p>
          </table:table-cell>
        </table:table-row>
      </table:table>
      <text:p text:style-name="Text_20_body">Затем нажмите "Отправить запрос".</text:p>
      <text:p text:style-name="Text_20_body">После отправки запроса, вы не сможете завершить задачу, пока эксперт обрабатывает запрос. <text:line-break/> Нажмите "Сохранить без завершения задачи процесса". <text:line-break/></text:p>
      <text:p text:style-name="Text_20_body"><text:span text:style-name="Emphasis"><text:span text:style-name="Strong_20_Emphasis">Обработка запроса</text:span></text:span></text:p>
      <text:p text:style-name="Text_20_body">Завершение создания запроса инициирует отправку уведомления эксперту по электронной почте. <text:line-break/> Пример содержимого письма: <text:line-break/></text:p>
      <table:table table:style-name="Table">
        <table:table-column/>
        <table:table-row>
          <table:table-cell office:value-type="string" table:style-name="tablecell">
            <text:p text:style-name="tablealignleft"> <draw:frame draw:style-name="media" draw:name="71" text:anchor-type="as-char" draw:z-index="71" svg:width="18.7325cm" style:rel-width="100%" svg:height="5.08cm" style:rel-height="scale"><draw:image xlink:href="Pictures/0d73d7856dc0c4a323d333d29508e766.png" xlink:type="simple" xlink:show="embed" xlink:actuate="onLoad"/></draw:frame> </text:p>
          </table:table-cell>
        </table:table-row>
      </table:table>
      <text:p text:style-name="Text_20_body">Для обработки запроса нажмите пункт меню "Оценки экспертов", подпункт "Оценки экспертов"</text:p>
      <table:table table:style-name="Table">
        <table:table-column/>
        <table:table-row>
          <table:table-cell office:value-type="string" table:style-name="tablecell">
            <text:p text:style-name="tablealignleft"> <draw:frame draw:style-name="media" draw:name="72" text:anchor-type="as-char" draw:z-index="72" svg:width="18.600208333333cm" style:rel-width="100%" svg:height="15.663333333333cm" style:rel-height="scale"><draw:image xlink:href="Pictures/a34d0a873578da3d28d29931f9ac867b.png" xlink:type="simple" xlink:show="embed" xlink:actuate="onLoad"/></draw:frame> </text:p>
          </table:table-cell>
        </table:table-row>
      </table:table>
      <text:p text:style-name="Text_20_body">После обработки карточки запроса инициатор сможет завершить свою задачу.</text:p>
      <text:h text:style-name="Heading_20_1" text:outline-level="1"><text:bookmark-start text:name="__RefHeading___администрирование_модуля_добавление_и_настройка_типов_документов_18"/><text:bookmark-start text:name="администрирование_модуля_добавление_и_настройка_типов_документов"/>Администрирование модуля =========== Добавление и настройка типов документов<text:bookmark-end text:name="__RefHeading___администрирование_модуля_добавление_и_настройка_типов_документов_18"/><text:bookmark-end text:name="администрирование_модуля_добавление_и_настройка_типов_документов"/></text:h>
      <text:p text:style-name="Text_20_body"><text:span text:style-name="Strong_20_Emphasis">Описание</text:span></text:p>
      <text:p text:style-name="Text_20_body">В случае если для типа документа заранее определен состав участников разработки документа и он является неизменным, то в системе предлагается использовать настройку "Тип документа" как шаблон для заполнения полей карточки  "Запрос на разработку документа". <text:line-break/> Предварительно настроив шаблон для типа документа можно сократить время на заполнение полей карточки. Воспользоваться возможностью автоматической генерации кода документа. <text:line-break/></text:p>
      <text:p text:style-name="Text_20_body"><text:span text:style-name="Strong_20_Emphasis">Настройка "Тип документа"</text:span></text:p>
      <text:p text:style-name="Text_20_body">Нажмите пункт меню "odgAssist", подпункт "Типы документов". <text:line-break/> Нажмите кнопку "Создать". <text:line-break/></text:p>
      <text:p text:style-name="Text_20_body"><text:span text:style-name="Strong_20_Emphasis">Поля к заполнению шаблона "Тип документа".</text:span> <text:line-break/></text:p>
      <text:p text:style-name="Text_20_body"><text:span text:style-name="Emphasis"><text:span text:style-name="Strong_20_Emphasis"><text:span text:style-name="PluginODTAutoStyle_Text_26">Поле "Название"</text:span></text:span></text:span> - название добавляемого типа документа. Например "Стандартная операционная процедура".<text:line-break/> <text:span text:style-name="Emphasis"><text:span text:style-name="Strong_20_Emphasis"><text:span text:style-name="PluginODTAutoStyle_Text_27">Поле "Формат даты"</text:span></text:span></text:span> - год (yyyy) Не изменяйте значение поля, если точно не уверены в своих действиях.<text:line-break/> <text:span text:style-name="Emphasis"><text:span text:style-name="Strong_20_Emphasis"><text:span text:style-name="PluginODTAutoStyle_Text_28">Поле "Шаблон кода"</text:span></text:span></text:span> - формула автоматической генерации кода (%d - дата %s - номер из параметра "Шаблон номера". Не изменяйте значение поля, если точно не уверены в своих действиях. В поле недопустимо использование кириллицы. <text:line-break/> <text:span text:style-name="Emphasis"><text:span text:style-name="Strong_20_Emphasis"><text:span text:style-name="PluginODTAutoStyle_Text_29">Поле "Шаблон номера"</text:span></text:span></text:span> - генерируемый номер (%s) Не изменяйте значение поля, если точно не уверены в своих действиях. В поле недопустимо использование кириллицы.<text:line-break/> <text:span text:style-name="Emphasis"><text:span text:style-name="Strong_20_Emphasis"><text:span text:style-name="PluginODTAutoStyle_Text_30">Поле "Разрешено менять код"</text:span></text:span></text:span> - Если установить отметку в поле, то  на стадии заполнения карточки процесса "Разработка документации" позволит изменить код документа. В противном случае поле будет не активно к заполнению в карточке, а код документа будет автоматически сгенерирован приложением. <text:line-break/> <text:span text:style-name="Emphasis"><text:span text:style-name="Strong_20_Emphasis"><text:span text:style-name="PluginODTAutoStyle_Text_31">Поле "Роль для QA"</text:span></text:span></text:span> -  в поле необходимо указать роль. Все сотрудники службы качества у которых есть указанная роль будут задействованы в процессе разработки для проверки заполненной карточки на разработку и принятия решение по разработке документа. <text:line-break/> <text:span text:style-name="Emphasis"><text:span text:style-name="Strong_20_Emphasis"><text:span text:style-name="PluginODTAutoStyle_Text_32">Поле "Роль для согласующих"</text:span></text:span></text:span> - в поле необходимо указать роль. Все пользователи с указанной ролью будут задействованы в процессе разработки для согласования документа на этапах согласования и рецензирования. <text:line-break/> <text:span text:style-name="Emphasis"><text:span text:style-name="Strong_20_Emphasis"><text:span text:style-name="PluginODTAutoStyle_Text_33">Поле "Роль для разработчиков"</text:span></text:span></text:span> - в поле необходимо указать роль.  Все пользователи с указанной ролью будут задействованы в процессе разработки для разработки документа. <text:line-break/></text:p>
      <table:table table:style-name="PluginODTAutoStyle_Table_34">
        <table:table-column table:style-name="odt_auto_style_table_column_10_1"/>
        <table:table-column table:style-name="odt_auto_style_table_column_10_2"/>
        <table:table-row>
          <table:table-cell office:value-type="string" table:style-name="PluginODTAutoStyle_TableCell_35">
            <text:p text:style-name="PluginODTAutoStyle_Paragraph_36"><draw:frame draw:style-name="media" draw:name="73" text:anchor-type="as-char" draw:z-index="73" svg:width="1.27cm" svg:height="1.27cm"><draw:image xlink:href="Pictures/4fd36d8c9476efefea6e56a6317c8bca.png" xlink:type="simple" xlink:show="embed" xlink:actuate="onLoad"/></draw:frame></text:p>
          </table:table-cell>
          <table:table-cell office:value-type="string" table:style-name="PluginODTAutoStyle_TableCell_37">
            <text:p text:style-name="PluginODTAutoStyle_Paragraph_38"> Указывать можно только не системные роли. Т.е. только доступные к редактированию роли.</text:p>
          </table:table-cell>
        </table:table-row>
      </table:table>
      <text:p text:style-name="Text_20_body"><text:span text:style-name="Emphasis"><text:span text:style-name="Strong_20_Emphasis"><text:span text:style-name="PluginODTAutoStyle_Text_39">Поле "Срок годности документа (лет)"</text:span></text:span></text:span> - в поле необходимо указать время актуальности документа. Дата истечения актуальности добавляемой версии документа будет рассчитана автоматически по формуле: "Дата утверждения" + "Срок годности документа"</text:p>
      <table:table table:style-name="PluginODTAutoStyle_Table_40">
        <table:table-column table:style-name="odt_auto_style_table_column_11_1"/>
        <table:table-column table:style-name="odt_auto_style_table_column_11_2"/>
        <table:table-row>
          <table:table-cell office:value-type="string" table:style-name="PluginODTAutoStyle_TableCell_41">
            <text:p text:style-name="PluginODTAutoStyle_Paragraph_42"><draw:frame draw:style-name="media" draw:name="74" text:anchor-type="as-char" draw:z-index="74" svg:width="1.27cm" svg:height="1.27cm"><draw:image xlink:href="Pictures/4fd36d8c9476efefea6e56a6317c8bca.png" xlink:type="simple" xlink:show="embed" xlink:actuate="onLoad"/></draw:frame></text:p>
          </table:table-cell>
          <table:table-cell office:value-type="string" table:style-name="PluginODTAutoStyle_TableCell_43">
            <text:p text:style-name="PluginODTAutoStyle_Paragraph_44"> Если состав участников разработки документа заранее не известен или изменяется периодически, то в настройках типа документа укажите во всех полях роль "Empty".</text:p>
          </table:table-cell>
        </table:table-row>
      </table:table>
      <text:p text:style-name="Text_20_body"><text:line-break/></text:p>
      <text:p text:style-name="Text_20_body"><draw:frame draw:style-name="media" draw:name="75" text:anchor-type="as-char" draw:z-index="75" svg:width="11.641666666667cm" svg:height="6.985cm"><draw:image xlink:href="Pictures/6e69f7c1cd168bbe2b34afbde21ede19.png" xlink:type="simple" xlink:show="embed" xlink:actuate="onLoad"/></draw:frame></text:p>
      <text:p text:style-name="Text_20_body">При заполнении карточки документа в процессе "Разработка документации", будут предзаполнены следующие параметры карточки документа: <text:line-break/> - Разработчики <text:line-break/> - Согласующие <text:line-break/> - QA <text:line-break/></text:p>
      <text:p text:style-name="Text_20_body">По завершению разработки: <text:line-break/> - Код документа будет присвоен автоматически<text:line-break/></text:p>
      <text:h text:style-name="Heading_20_2" text:outline-level="2"><text:bookmark-start text:name="__RefHeading___добавление_области_документов_19"/><text:bookmark-start text:name="добавление_области_документов"/>Добавление области документов<text:bookmark-end text:name="__RefHeading___добавление_области_документов_19"/><text:bookmark-end text:name="добавление_области_документов"/></text:h>
      <text:p text:style-name="Text_20_body">Для настройки справочник нажмите пункт меню "Документы", подпункт "Области документов".</text:p>
      <text:p text:style-name="Text_20_body"><draw:frame draw:style-name="media" draw:name="76" text:anchor-type="as-char" draw:z-index="76" svg:width="7.4877083333333cm" svg:height="8.969375cm"><draw:image xlink:href="Pictures/63d6b7040469763cf0f1da6c1aaff681.png" xlink:type="simple" xlink:show="embed" xlink:actuate="onLoad"/></draw:frame></text:p>
      <text:p text:style-name="Text_20_body">Нажмите кнопку "Создать" и добавьте запись. <text:line-break/></text:p>
      <text:p text:style-name="Text_20_body">Заполните отобразившуюся форму: <text:line-break/></text:p>
      <text:p text:style-name="Text_20_body"><draw:frame draw:style-name="media" draw:name="77" text:anchor-type="as-char" draw:z-index="77" svg:width="11.324166666667cm" svg:height="3.2808333333333cm"><draw:image xlink:href="Pictures/31ee4c9b6e67937193318c270093c953.png" xlink:type="simple" xlink:show="embed" xlink:actuate="onLoad"/></draw:frame></text:p>
      <text:p text:style-name="Text_20_body">Пример готового справочника: <text:line-break/></text:p>
      <text:p text:style-name="Text_20_body"><draw:frame draw:style-name="media" draw:name="78" text:anchor-type="as-char" draw:z-index="78" svg:width="22.225cm" style:rel-width="100%" svg:height="17.859375cm" style:rel-height="scale"><draw:image xlink:href="Pictures/8a4cae12aae73e653540014244eb06ef.png" xlink:type="simple" xlink:show="embed" xlink:actuate="onLoad"/></draw:frame></text:p>
      <text:h text:style-name="Heading_20_2" text:outline-level="2"><text:bookmark-start text:name="__RefHeading___сделать_документ_шаблоном_20"/><text:bookmark-start text:name="сделать_документ_шаблоном"/>Сделать документ шаблоном<text:bookmark-end text:name="__RefHeading___сделать_документ_шаблоном_20"/><text:bookmark-end text:name="сделать_документ_шаблоном"/></text:h>
      <text:p text:style-name="Text_20_body">Перейдите в пункт меню "Документы", подпункт "Утвержденные документы". <text:line-break/> Выберите документ и нажмите кнопку "Изменить". <text:line-break/> Откроется окно версии документа. Далее нажмите на лупа в параметре "Документ". <text:line-break/> <draw:frame draw:style-name="media" draw:name=" Редактор версии документа Legend" text:anchor-type="as-char" draw:z-index="0" svg:width="10.847916666667cm"><draw:text-box><text:p text:style-name="legendcenter"><draw:frame draw:style-name="media" draw:name=" Редактор версии документа" text:anchor-type="as-char" draw:z-index="79" svg:width="10.847916666667cm" svg:height="11.800416666667cm"><draw:image xlink:href="Pictures/768203c1e56ec6d1b7719db05f378ac3.png" xlink:type="simple" xlink:show="embed" xlink:actuate="onLoad"/></draw:frame> Редактор версии документа</text:p></draw:text-box></draw:frame></text:p>
      <text:p text:style-name="Text_20_body">В открывшемся редакторе документа нажмите на "Расширенные настройки", в раскрывшемся поле<text:line-break/> настроек параметра установить отметку в поле "Является шаблоном". Затем нажмите кнопку "Ок". <text:line-break/></text:p>
      <text:p text:style-name="Text_20_body"><draw:frame draw:style-name="media" draw:name=" Редактор документа Legend" text:anchor-type="as-char" draw:z-index="0" svg:width="17.224375cm" style:rel-width="100%"><draw:text-box><text:p text:style-name="legendcenter"><draw:frame draw:style-name="media" draw:name=" Редактор документа" text:anchor-type="as-char" draw:z-index="80" svg:width="17.224375cm" style:rel-width="100%" svg:height="9.763125cm" style:rel-height="scale"><draw:image xlink:href="Pictures/d0f74748d82eeacec3c764bca52efdbc.png" xlink:type="simple" xlink:show="embed" xlink:actuate="onLoad"/></draw:frame> Редактор документа</text:p></draw:text-box></draw:frame></text:p>
      <text:p text:style-name="Text_20_body">Далее в окне "Редактор версии документа" нажмите кнопку "ОК". При разработке документа документ отмеченный шаблоном будет отображаться в списке шаблонов.</text:p>
      <text:h text:style-name="Heading_20_2" text:outline-level="2"><text:bookmark-start text:name="__RefHeading___настройка_текущей_версии_документа_для_разработки_21"/><text:bookmark-start text:name="настройка_текущей_версии_документа_для_разработки"/>Настройка текущей версии документа для разработки<text:bookmark-end text:name="__RefHeading___настройка_текущей_версии_документа_для_разработки_21"/><text:bookmark-end text:name="настройка_текущей_версии_документа_для_разработки"/></text:h>
      <text:p text:style-name="Text_20_body">При заполнении карточки на разработку исполнитель выбирает документ, который будет взят за основу. <text:line-break/> Выбрав документ исполнитель может нажать кнопку "Ок" для подтверждения выбора. При таком заполнении параметра версия документа не была выбрана. По умолчанию программа выберет версию документа, которая является "Текущей версией". <text:line-break/> Не всегда текущая версия документа является последней. Это происходит по причине того, что срок актуальности старой версии <text:line-break/>документа еще не истек. Поэтому старая версия будет использоваться до истечения срока актуальности. <text:line-break/> Исправить такую ситуацию можно отредактировав срок актуальности старой версии документа.</text:p>
      <text:p text:style-name="Text_20_body">Нажмите пункт меню "odgassist", подпункт "Управление документами". <text:line-break/> Найдите и выберите необходимый документ. <text:line-break/> Нажмите кнопку "Изменить".</text:p>
      <text:p text:style-name="Text_20_body"><draw:frame draw:style-name="media" draw:name="81" text:anchor-type="as-char" draw:z-index="81" svg:width="22.119166666667cm" style:rel-width="100%" svg:height="8.6254166666667cm" style:rel-height="scale"><draw:image xlink:href="Pictures/5e516c1f390717e7063ef0a79f22ac9d.jpg" xlink:type="simple" xlink:show="embed" xlink:actuate="onLoad"/></draw:frame></text:p>
      <text:p text:style-name="Text_20_body">В правой части рабочей области отобразятся вкладки "Главная" и "Версии документа". <text:line-break/> На вкладке "Главная" в параметре "Текущая версия" выберите последнюю версию документа. <text:line-break/></text:p>
      <text:p text:style-name="Text_20_body"><draw:frame draw:style-name="media" draw:name="82" text:anchor-type="as-char" draw:z-index="82" svg:width="9.7102083333333cm" svg:height="3.96875cm"><draw:image xlink:href="Pictures/c431c81abda6f831e1e0fb12b5cf4b2f.jpg" xlink:type="simple" xlink:show="embed" xlink:actuate="onLoad"/></draw:frame></text:p>
      <text:p text:style-name="Text_20_body">Вы изменили "Текущую версию" документа. <text:line-break/></text:p>
      <text:p text:style-name="Text_20_body">В программе предусмотрена автоматическая замена "Текущей версии" документа, на последнюю версию. Автоматическая замена  происходит по истечению "Срока актуальности" предыдущей версии и наступлению "Даты начала актуальности" последней версии. <text:line-break/></text:p>
      <text:p text:style-name="Text_20_body">Вы можете заранее изменить срок актуальности старой версии документа и отправить ее в архив.<text:line-break/> Для этого перейдите на вкладку "Версии документа". Выберите версию документа и нажмите кнопку "Изменить".</text:p>
      <text:p text:style-name="Text_20_body"><draw:frame draw:style-name="media" draw:name="83" text:anchor-type="as-char" draw:z-index="83" svg:width="20.293541666667cm" style:rel-width="100%" svg:height="4.3127083333333cm" style:rel-height="scale"><draw:image xlink:href="Pictures/13dd5e859873f53ef59653bf29e33112.jpg" xlink:type="simple" xlink:show="embed" xlink:actuate="onLoad"/></draw:frame></text:p>
      <text:p text:style-name="Text_20_body">Отобразится редактор версии документа. Выберите статус версии "Архив", установите параметр "Актуален до" прошедшей датой. <text:line-break/> Версия документа будет отправлена в "Архив" и не будет отображаться в реестре "Утвержденные документы".</text:p>
      <text:p text:style-name="Text_20_body"><draw:frame draw:style-name="media" draw:name="84" text:anchor-type="as-char" draw:z-index="84" svg:width="10.583333333333cm" svg:height="9.2339583333333cm"><draw:image xlink:href="Pictures/a7720ad1cb75902416cab6a85f5d4f4f.jpg" xlink:type="simple" xlink:show="embed" xlink:actuate="onLoad"/></draw:frame></text:p>
      <text:h text:style-name="Heading_20_2" text:outline-level="2"><text:bookmark-start text:name="__RefHeading___переназначение_задачи_22"/><text:bookmark-start text:name="переназначение_задачи"/>Переназначение задачи<text:bookmark-end text:name="__RefHeading___переназначение_задачи_22"/><text:bookmark-end text:name="переназначение_задачи"/></text:h>
      <text:p text:style-name="Text_20_body">Функционал используется для изменения исполнителя задачи в следующих случаях: <text:line-break/> - По ошибке в разработке задействован сотрудник с недостаточными правами для разработки документа. Сотрудник не может заполнить обязательный параметр и завершить задачу. Расширить его права нельзя. Необходимо переназначить задачу на сотрудника с достаточными правами для разработку документа.<text:line-break/> - Если задача находится на исполнении у пользователя, который отсутствует и требуется срочное выполнение задачи. <text:line-break/></text:p>
      <text:p text:style-name="Text_20_body"><text:span text:style-name="Emphasis">Требование к выполнению:</text:span> <text:line-break/> Для переназначения необходимо обладать соответствующими правами, необходимо иметь роль "bproc-process-admin".</text:p>
      <text:p text:style-name="Text_20_body"><text:span text:style-name="Emphasis">Выполнение:</text:span> <text:line-break/> Нажмите пункт меню "Документы", подпункт "Разработка и согласование". В реестре найдите требуемое задание. Для поиска можно воспользоваться фильтрами, например "Номер задания" или "Имя документа". <text:line-break/> Выберите задание на разработку в реестре и нажмите на кнопку "Где задача?". Откроется диаграмма процесса на вкладке "Диаграмма". Перейдите на вкладку "Статус". Отобразится вкладка с параметрами процесса. <text:line-break/> <draw:frame draw:style-name="media" draw:name="85" text:anchor-type="as-char" draw:z-index="85" svg:width="25.929166666667cm" style:rel-width="100%" svg:height="9.1810416666667cm" style:rel-height="scale"><draw:image xlink:href="Pictures/b31083e2ad14ad0482ac7fe915f00079.png" xlink:type="simple" xlink:show="embed" xlink:actuate="onLoad"/></draw:frame></text:p>
      <text:p text:style-name="Text_20_body">Нажмите на "Tasks" и выберите задачу. Далее нажмите "Reassign"</text:p>
      <text:p text:style-name="Text_20_body"><draw:frame draw:style-name="media" draw:name="86" text:anchor-type="as-char" draw:z-index="86" svg:width="23.230416666667cm" style:rel-width="100%" svg:height="4.92125cm" style:rel-height="scale"><draw:image xlink:href="Pictures/877925db075ff55643508e7a970b1ef6.png" xlink:type="simple" xlink:show="embed" xlink:actuate="onLoad"/></draw:frame></text:p>
      <text:p text:style-name="Text_20_body">В форме "Task reassigment" выберите нового исполнителя задачи. <text:line-break/></text:p>
      <text:h text:style-name="Heading_20_2" text:outline-level="2"><text:bookmark-start text:name="__RefHeading___завершение_процесса_разработки_досрочно_23"/><text:bookmark-start text:name="завершение_процесса_разработки_досрочно"/>Завершение процесса разработки досрочно<text:bookmark-end text:name="__RefHeading___завершение_процесса_разработки_досрочно_23"/><text:bookmark-end text:name="завершение_процесса_разработки_досрочно"/></text:h>
      <text:p text:style-name="Text_20_body">Два варианта завершения процесса:</text:p>
      <text:p text:style-name="Text_20_body">1. Через пути предусмотренные диаграммой. <text:line-break/> 2. Через администраторский функционал (кнопка "Отменить разработку документа").</text:p>
      <text:p text:style-name="Text_20_body"><text:span text:style-name="Strong_20_Emphasis">Вариант 1.</text:span> <text:line-break/> Выберите процесс и нажмите кнопку "Где задача?" <text:line-break/> Отобразится диаграмма процесса, с указанием исполнителей задачи. <text:line-break/> Для завершения процесса предусмотрены две задачи "Проверка задания (Согласование руководителем)" и  "Проверка QA (Согласование QA)".</text:p>
      <text:p text:style-name="Text_20_body"><draw:frame draw:style-name="media" draw:name=" пример диаграммы процесса разработки документа Legend" text:anchor-type="as-char" draw:z-index="0" svg:width="18.944166666667cm" style:rel-width="100%"><draw:text-box><text:p text:style-name="legendcenter"><draw:frame draw:style-name="media" draw:name=" пример диаграммы процесса разработки документа" text:anchor-type="as-char" draw:z-index="87" svg:width="18.944166666667cm" style:rel-width="100%" svg:height="11.535833333333cm" style:rel-height="scale"><draw:image xlink:href="Pictures/04d6f437920ffc8a5c8037de85e9feac.png" xlink:type="simple" xlink:show="embed" xlink:actuate="onLoad"/></draw:frame> пример диаграммы процесса разработки документа</text:p></draw:text-box></draw:frame></text:p>
      <text:p text:style-name="Text_20_body">Если процесс находится на одной из задач, то исполнителю необходимо выбрать "Отклонить" и завершить задачу. <text:line-break/> Если задача находится на исполнении у пользователя, который не может завершить задачу в данный момент, тогда вам необходимо переназначить ее на себя или другого пользователя (у вас должна быть роль с соответствующими правами). <text:line-break/> Выберите задание на разработку в реестре и откройте ее. Нажмите на вкладку "Статус". Отобразится вкладка с параметрами процесса. <text:line-break/> <draw:frame draw:style-name="media" draw:name="88" text:anchor-type="as-char" draw:z-index="88" svg:width="25.929166666667cm" style:rel-width="100%" svg:height="9.1810416666667cm" style:rel-height="scale"><draw:image xlink:href="Pictures/b31083e2ad14ad0482ac7fe915f00079.png" xlink:type="simple" xlink:show="embed" xlink:actuate="onLoad"/></draw:frame></text:p>
      <text:p text:style-name="Text_20_body">Нажмите на "Tasks" и выберите задачу. Далее нажмите "Reassign"</text:p>
      <text:p text:style-name="Text_20_body"><draw:frame draw:style-name="media" draw:name="89" text:anchor-type="as-char" draw:z-index="89" svg:width="23.230416666667cm" style:rel-width="100%" svg:height="4.92125cm" style:rel-height="scale"><draw:image xlink:href="Pictures/877925db075ff55643508e7a970b1ef6.png" xlink:type="simple" xlink:show="embed" xlink:actuate="onLoad"/></draw:frame></text:p>
      <text:p text:style-name="Text_20_body">В форме "Task reassigment" выберите нового исполнителя задачи. <text:line-break/> Завершите задачу с выбором "Отклонить". Необходимо завершить все задачи этого типа с выбором "Отклонить".</text:p>
      <text:p text:style-name="Text_20_body"><text:span text:style-name="Strong_20_Emphasis">Варианта 2. Кнопка "Отменить разработку документа"</text:span></text:p>
      <text:p text:style-name="Text_20_body">Необходимо обладать ролью "Инженер по документации" (настраиваемая). <text:line-break/> Нажмите пункт меню "Документ", подпункт "Разработка и согласование". <text:line-break/> Выберите задание на разработку в реестре и нажмите кнопку "Отменить разработку документа". <text:line-break/> В открывшемся окне "Остановка процесса" введите причину и нажмите кнопку "Ок". <text:line-break/> Процесс сменит свой статус на "Остановлен вручную". <text:line-break/></text:p>
      <text:p text:style-name="Text_20_body"><draw:frame draw:style-name="media" draw:name="90" text:anchor-type="as-char" draw:z-index="90" svg:width="16.35125cm" svg:height="10.239375cm"><draw:image xlink:href="Pictures/4603053e0e0ca40ceb246b24eace41fa.png" xlink:type="simple" xlink:show="embed" xlink:actuate="onLoad"/></draw:frame></text:p>
      <text:h text:style-name="Heading_20_2" text:outline-level="2"><text:bookmark-start text:name="__RefHeading___удаление_процесса_разработки_24"/><text:bookmark-start text:name="удаление_процесса_разработки"/>Удаление процесса разработки<text:bookmark-end text:name="__RefHeading___удаление_процесса_разработки_24"/><text:bookmark-end text:name="удаление_процесса_разработки"/></text:h>
      <text:p text:style-name="Text_20_body">Нажмите пункт меню "Документы", подпункт "Разработка и согласование". <text:line-break/> Выберите задачу на разработку и нажмите "Отменить разработку документа". <text:line-break/> Выберите задание на разработку в реестре и нажмите кнопку "Отменить разработку документа". <text:line-break/> В открывшемся окне "Остановка процесса" введите причину и нажмите кнопку "Ок". <text:line-break/> Далее повторно выберите запись в реестре и нажмите кнопку "Удалить". <text:line-break/></text:p>
      <text:p text:style-name="Text_20_body"><draw:frame draw:style-name="media" draw:name="91" text:anchor-type="as-char" draw:z-index="91" svg:width="15.927916666667cm" svg:height="10.689166666667cm"><draw:image xlink:href="Pictures/a4c0165e7075c636ae7604ba160246da.png" xlink:type="simple" xlink:show="embed" xlink:actuate="onLoad"/></draw:frame></text:p>
      <text:p text:style-name="Text_20_body">Далее в окне "Подтверждение" нажмите кнопку "Да".</text:p>
      <text:p text:style-name="Text_20_body"><draw:frame draw:style-name="media" draw:name="92" text:anchor-type="as-char" draw:z-index="92" svg:width="9.9483333333333cm" svg:height="2.936875cm"><draw:image xlink:href="Pictures/c9a5c833a1ad8235612be70a0f1cac9b.png" xlink:type="simple" xlink:show="embed" xlink:actuate="onLoad"/></draw:frame></text:p>
      <text:p text:style-name="Text_20_body">Задание не будет отображаться в реестре "Разработка документов". <text:line-break/> После удаления процесса могут возникнуть проблемы с открытием документа, разработанного в данном процессе.</text:p>
      <text:h text:style-name="Heading_20_2" text:outline-level="2"><text:bookmark-start text:name="__RefHeading___отправка_уведомлений_по_задачам_25"/><text:bookmark-start text:name="отправка_уведомлений_по_задачам"/>Отправка уведомлений по задачам<text:bookmark-end text:name="__RefHeading___отправка_уведомлений_по_задачам_25"/><text:bookmark-end text:name="отправка_уведомлений_по_задачам"/></text:h>
      <text:p text:style-name="Text_20_body"><draw:frame draw:style-name="media" draw:name="93" text:anchor-type="as-char" draw:z-index="93" svg:width="25.55875cm" style:rel-width="100%" svg:height="5.87375cm" style:rel-height="scale"><draw:image xlink:href="Pictures/8c9e63d2ecb2c8cfee9efd79dc4a57bc.png" xlink:type="simple" xlink:show="embed" xlink:actuate="onLoad"/></draw:frame> ==== История выполнения задач ====---- Выполняется пользователем с расширенными правами. <text:line-break/> Для просмотра истории выполнения задач нажмите пункт меню <text:span text:style-name="Emphasis">"Документы"</text:span>, подпункт <text:span text:style-name="Emphasis">"Разработка и согласование"</text:span>. Выберите запись в реестре для которой необходимо найти историю выполнения. Нажмите правой кнопкой мыши для вызова контекстного меню. Выберите пункт меню <text:span text:style-name="Emphasis">"Системная информация"</text:span>. <text:line-break/></text:p>
      <text:p text:style-name="Text_20_body">Далее нажмите <text:span text:style-name="Emphasis">"Select script"</text:span> и скопируйте ID события (без одинарных кавычек). <text:line-break/></text:p>
      <table:table table:style-name="Table">
        <table:table-column/>
        <table:table-row>
          <table:table-cell office:value-type="string" table:style-name="tablecell">
            <text:p text:style-name="tablealignleft"> <draw:frame draw:style-name="media" draw:name="94" text:anchor-type="as-char" draw:z-index="94" svg:width="16.774583333333cm" svg:height="14.552083333333cm"><draw:image xlink:href="Pictures/48e05f12605cb2a335e738e0f073604e.png" xlink:type="simple" xlink:show="embed" xlink:actuate="onLoad"/></draw:frame> </text:p>
          </table:table-cell>
        </table:table-row>
      </table:table>
      <text:p text:style-name="Text_20_body">Затем перейдите в подпункт <text:span text:style-name="Emphasis">"OdgAssist"</text:span>, подпункт<text:span text:style-name="Emphasis"> "История завершения задач"</text:span> <text:line-break/> Вставьте скопированный ключ в поле фильтрации и нажмите <text:span text:style-name="Emphasis">"Обновить"</text:span>. <text:line-break/></text:p>
      <table:table table:style-name="Table">
        <table:table-column/>
        <table:table-row>
          <table:table-cell office:value-type="string" table:style-name="tablecell">
            <text:p text:style-name="tablealignleft"> <draw:frame draw:style-name="media" draw:name="95" text:anchor-type="as-char" draw:z-index="95" svg:width="21.537083333333cm" style:rel-width="100%" svg:height="7.9639583333333cm" style:rel-height="scale"><draw:image xlink:href="Pictures/bd9c7894af0017f00704a821f4c0a9d2.png" xlink:type="simple" xlink:show="embed" xlink:actuate="onLoad"/></draw:frame> </text:p>
          </table:table-cell>
        </table:table-row>
      </table:table>
      <text:p text:style-name="Text_20_body"><text:span text:style-name="PluginODTAutoStyle_Text_45"> Разрыв страницы </text:span> ==== Использование Libre Office в качестве клиента webdav ====---- Для открытия ссылок на файл webdav  в приложении odgassist необходимо произвести настройку приложения по умолчанию. <text:line-break/> Для этого откройте параметры windows <text:line-break/></text:p>
      <table:table table:style-name="Table">
        <table:table-column/>
        <table:table-row>
          <table:table-cell office:value-type="string" table:style-name="tablecell">
            <text:p text:style-name="tablealignleft"> <draw:frame draw:style-name="media" draw:name="96" text:anchor-type="as-char" draw:z-index="96" svg:width="6.4558333333333cm" svg:height="6.2177083333333cm"><draw:image xlink:href="Pictures/ee960ec5eea24ab65002aa58dfaea2da.png" xlink:type="simple" xlink:show="embed" xlink:actuate="onLoad"/></draw:frame> </text:p>
          </table:table-cell>
        </table:table-row>
      </table:table>
      <text:p text:style-name="Text_20_body">Далее нажмите пункт "Приложения". <text:line-break/></text:p>
      <table:table table:style-name="Table">
        <table:table-column/>
        <table:table-row>
          <table:table-cell office:value-type="string" table:style-name="tablecell">
            <text:p text:style-name="tablealignleft"> <draw:frame draw:style-name="media" draw:name="97" text:anchor-type="as-char" draw:z-index="97" svg:width="24.4475cm" style:rel-width="100%" svg:height="10.715625cm" style:rel-height="scale"><draw:image xlink:href="Pictures/6562cc9b07b7aab9bb7c4f51de61e293.png" xlink:type="simple" xlink:show="embed" xlink:actuate="onLoad"/></draw:frame> </text:p>
          </table:table-cell>
        </table:table-row>
      </table:table>
      <text:p text:style-name="Text_20_body">Затем "Приложения по умолчанию". <text:line-break/></text:p>
      <table:table table:style-name="Table">
        <table:table-column/>
        <table:table-row>
          <table:table-cell office:value-type="string" table:style-name="tablecell">
            <text:p text:style-name="tablealignleft"> <draw:frame draw:style-name="media" draw:name="98" text:anchor-type="as-char" draw:z-index="98" svg:width="8.334375cm" svg:height="11.668125cm"><draw:image xlink:href="Pictures/7cb2407619cb53c399df63ee96401078.png" xlink:type="simple" xlink:show="embed" xlink:actuate="onLoad"/></draw:frame> </text:p>
          </table:table-cell>
        </table:table-row>
      </table:table>
      <text:p text:style-name="Text_20_body">Далее "Выбор стандартных приложений для протоколов" <text:line-break/></text:p>
      <table:table table:style-name="Table">
        <table:table-column/>
        <table:table-row>
          <table:table-cell office:value-type="string" table:style-name="tablecell">
            <text:p text:style-name="tablealignleft"> <draw:frame draw:style-name="media" draw:name="99" text:anchor-type="as-char" draw:z-index="99" svg:width="20.6375cm" style:rel-width="100%" svg:height="13.996458333333cm" style:rel-height="scale"><draw:image xlink:href="Pictures/5abbca32551ca243dea8195a8c0d23c0.png" xlink:type="simple" xlink:show="embed" xlink:actuate="onLoad"/></draw:frame> </text:p>
          </table:table-cell>
        </table:table-row>
      </table:table>
      <text:p text:style-name="Text_20_body">Далее найдите протокол: Url:Word Protocol и установите вместо Ms Word Libre Office</text:p>
      <table:table table:style-name="Table">
        <table:table-column/>
        <table:table-row>
          <table:table-cell office:value-type="string" table:style-name="tablecell">
            <text:p text:style-name="tablealignleft"> <draw:frame draw:style-name="media" draw:name="100" text:anchor-type="as-char" draw:z-index="100" svg:width="33.17875cm" style:rel-width="100%" svg:height="19.155833333333cm" style:rel-height="scale"><draw:image xlink:href="Pictures/147a64eb9a94e9a22dd0481fb2813ae6.png" xlink:type="simple" xlink:show="embed" xlink:actuate="onLoad"/></draw:frame> </text:p>
          </table:table-cell>
        </table:table-row>
      </table:table>
      <text:p text:style-name="Text_20_body">После настройки закройте окна и перейдите в приложение odgassist. <text:line-break/> Откройте ссылку на файл docx, должна отобразится форма авторизации Libre Office: <text:line-break/></text:p>
      <table:table table:style-name="Table">
        <table:table-column/>
        <table:table-row>
          <table:table-cell office:value-type="string" table:style-name="tablecell">
            <text:p text:style-name="tablealignleft"> <draw:frame draw:style-name="media" draw:name="101" text:anchor-type="as-char" draw:z-index="101" svg:width="15.848541666667cm" svg:height="10.768541666667cm"><draw:image xlink:href="Pictures/8148a037357c914f26cfdd3cb238199e.png" xlink:type="simple" xlink:show="embed" xlink:actuate="onLoad"/></draw:frame> </text:p>
          </table:table-cell>
        </table:table-row>
      </table:table>
      <text:p text:style-name="Text_20_body">После открытия документа и внесения изменений нажмите "Файл" -&gt; "Сохранить" (сочетание клавиш Ctrl + S)<text:line-break/></text:p>
      <table:table table:style-name="Table">
        <table:table-column/>
        <table:table-row>
          <table:table-cell office:value-type="string" table:style-name="tablecell">
            <text:p text:style-name="tablealignleft"> <draw:frame draw:style-name="media" draw:name="102" text:anchor-type="as-char" draw:z-index="102" svg:width="13.414375cm" svg:height="5.9795833333333cm"><draw:image xlink:href="Pictures/a7a3fc6705770d5243f902f12dce2ed1.png" xlink:type="simple" xlink:show="embed" xlink:actuate="onLoad"/></draw:frame> </text:p>
          </table:table-cell>
        </table:table-row>
      </table:table>
      <text:p text:style-name="Text_20_body">После сохранения изменений закройте Libre office.  ==== Остановка процесса ====---- В реестре "Разработка и согласование есть кнопка "Отменить разработку документа". <text:line-break/> Кнопка по нажатию останавливает процесс разработки документа. Функционал доступен для пользователей с ролью "Инженер по документации". <text:line-break/> Остановить процесс можно на любом этапе кроме задачи "Проверка данных и выпуск". ==== Общие вопросы по модулю "Разработка документации" ====---- Как приложение определяет настройку выпуска для новой версии документа? <text:line-break/></text:p>
      <text:p text:style-name="Text_20_body">Ответ: <text:line-break/> При разработке документа система автоматически выбирает настройку выпуска. Используется следующее правило: <text:line-break/></text:p>
      <text:list text:style-name="List_20_1" text:continue-numbering="false">
        <text:list-item>
          <text:p text:style-name="List_20_1_Content_First"> Если это актуализация старой версии документа, то программа опирается на показатели установленные в предыдущей версии. <text:line-break/></text:p>
        </text:list-item>
        <text:list-item>
          <text:p text:style-name="List_20_1_Content"> Если это разработка нового документа, то программа ищет настройку выпуска с наименованием "-"(прочерк) и устанавливает ее. <text:line-break/></text:p>
        </text:list-item>
        <text:list-item>
          <text:p text:style-name="List_20_1_Content_Last"> Если в списке настроек выпуска вариант "-"(прочерк) отсутствует, то автоматически создается новая настройка выпуска с таким наименованием, поля в которой заполнены по минимуму и доступны для редактирования инженеру по документации. <text:line-break/></text:p>
        </text:list-item>
      </text:list>
      <text:h text:style-name="Heading_20_3" text:outline-level="3"><text:bookmark-start text:name="__RefHeading___изменить_приложение_по_умолчанию_для_открытия_документов_libreoffice_26"/><text:bookmark-start text:name="изменить_приложение_по_умолчанию_для_открытия_документов_libreoffice"/>Изменить приложение по умолчанию для открытия документов (LibreOffice)<text:bookmark-end text:name="__RefHeading___изменить_приложение_по_умолчанию_для_открытия_документов_libreoffice_26"/><text:bookmark-end text:name="изменить_приложение_по_умолчанию_для_открытия_документов_libreoffice"/></text:h>
      <text:p text:style-name="Horizontal_20_Line"/>
      <text:p text:style-name="Text_20_body">Если у вас установлен MS Office и LibreOffice, то вы можете выбрать приложение по умолчанию для открытия докумкента. <text:line-break/> Для смены редактора выполните несколько шагов:</text:p>
      <text:list text:style-name="List_20_1" text:continue-numbering="false">
        <text:list-item>
          <text:p text:style-name="List_20_1_Content_First"> Нажмите "Пуск" -&gt; "Параметры" <text:line-break/><draw:frame draw:style-name="media" draw:name="103" text:anchor-type="as-char" draw:z-index="103" svg:width="5.000625cm" svg:height="3.254375cm"><draw:image xlink:href="Pictures/94bbe8a84c6f724409cab5204b5c90c9.png" xlink:type="simple" xlink:show="embed" xlink:actuate="onLoad"/></draw:frame></text:p>
        </text:list-item>
        <text:list-item>
          <text:p text:style-name="List_20_1_Content"> Выберите "Приложения" <text:line-break/><draw:frame draw:style-name="media" draw:name="104" text:anchor-type="as-char" draw:z-index="104" svg:width="15.875cm" svg:height="5.0362068965517cm"><draw:image xlink:href="Pictures/0b5c2570c23bfb9504d341b55705d443.png" xlink:type="simple" xlink:show="embed" xlink:actuate="onLoad"/></draw:frame></text:p>
        </text:list-item>
        <text:list-item>
          <text:p text:style-name="List_20_1_Content"> Нажмите "Приложения по умолчанию" -&gt; "Выбор стандартных приложений для протоколов" <text:line-break/><draw:frame draw:style-name="media" draw:name="105" text:anchor-type="as-char" draw:z-index="105" svg:width="15.875cm" svg:height="12.296735241503cm"><draw:image xlink:href="Pictures/bf00ca6f257f68599c19b660c4495f2a.png" xlink:type="simple" xlink:show="embed" xlink:actuate="onLoad"/></draw:frame></text:p>
        </text:list-item>
        <text:list-item>
          <text:p text:style-name="List_20_1_Content_Last"> Найти в списке "Url:Word Protocol" и сменить на LibreOffice <text:line-break/><draw:frame draw:style-name="media" draw:name="106" text:anchor-type="as-char" draw:z-index="106" svg:width="15.875cm" svg:height="8.0391861341372cm"><draw:image xlink:href="Pictures/31af8363a14d99916d4ea1501168e72a.png" xlink:type="simple" xlink:show="embed" xlink:actuate="onLoad"/></draw:frame></text:p>
        </text:list-item>
      </text:list>
      <text:h text:style-name="Heading_20_1" text:outline-level="1"><text:bookmark-start text:name="__RefHeading___известные_ошибки_решение_проблем_27"/><text:bookmark-start text:name="известные_ошибки_решение_проблем"/>Известные ошибки \ решение проблем.<text:bookmark-end text:name="__RefHeading___известные_ошибки_решение_проблем_27"/><text:bookmark-end text:name="известные_ошибки_решение_проблем"/></text:h>
      <text:h text:style-name="Heading_20_3" text:outline-level="3"><text:bookmark-start text:name="__RefHeading___ошибка_при_попытке_завершения_задачи_разработки_документа_28"/><text:bookmark-start text:name="ошибка_при_попытке_завершения_задачи_разработки_документа"/>Ошибка при попытке завершения задачи разработки документа<text:bookmark-end text:name="__RefHeading___ошибка_при_попытке_завершения_задачи_разработки_документа_28"/><text:bookmark-end text:name="ошибка_при_попытке_завершения_задачи_разработки_документа"/></text:h>
      <text:p text:style-name="Text_20_body">IOException: Zip bomb detected!</text:p>
      <text:p text:style-name="Text_20_body">При нажатии кнопки "Завершить" возникает сообщение с ошибкой: <text:line-break/></text:p>
      <text:p text:style-name="Text_20_body"><draw:frame draw:style-name="media" draw:name="107" text:anchor-type="as-char" draw:z-index="107" svg:width="22.621875cm" style:rel-width="100%" svg:height="14.896041666667cm" style:rel-height="scale"><draw:image xlink:href="Pictures/26f4e9fd7ba048b75f97347bb3b05ccf.png" xlink:type="simple" xlink:show="embed" xlink:actuate="onLoad"/></draw:frame></text:p>
      <text:p text:style-name="Text_20_body">Вероятная причина:</text:p>
      <text:p text:style-name="Text_20_body">В документ могли добавить изображения в формате emf и bin. <text:line-break/> Для проверки этого варианта скачайте документ. <text:line-break/> Откройте документ в любом архиваторе (например 7zip), т.к. документ с разрешением xlsx по сути архив.<text:line-break/></text:p>
      <text:p text:style-name="Text_20_body"><draw:frame draw:style-name="media" draw:name="108" text:anchor-type="as-char" draw:z-index="108" svg:width="14.12875cm" svg:height="8.1227083333333cm"><draw:image xlink:href="Pictures/f01f378afe927254b7ebc7d1860338bd.png" xlink:type="simple" xlink:show="embed" xlink:actuate="onLoad"/></draw:frame></text:p>
      <text:p text:style-name="Text_20_body">Перейдите в папку media: <text:line-break/></text:p>
      <text:p text:style-name="Text_20_body"><draw:frame draw:style-name="media" draw:name="109" text:anchor-type="as-char" draw:z-index="109" svg:width="15.504583333333cm" svg:height="9.0752083333333cm"><draw:image xlink:href="Pictures/4edfe7099e641a17288631a8331819f1.png" xlink:type="simple" xlink:show="embed" xlink:actuate="onLoad"/></draw:frame></text:p>
      <text:p text:style-name="Text_20_body">Перейдите в папку embeddings:<text:line-break/></text:p>
      <text:p text:style-name="Text_20_body"><draw:frame draw:style-name="media" draw:name="110" text:anchor-type="as-char" draw:z-index="110" svg:width="16.1925cm" svg:height="8.09625cm"><draw:image xlink:href="Pictures/156d67e9ced7966d1e8012e83bc6a081.png" xlink:type="simple" xlink:show="embed" xlink:actuate="onLoad"/></draw:frame></text:p>
      <text:p text:style-name="Text_20_body">в папках не должно быть изображений в формате emf и Bin. Если они есть, то необходимо открыть документ в текстовом редакторе и заменить все изображения в формате png или jpg.</text:p>
      <text:h text:style-name="Heading_20_3" text:outline-level="3"><text:bookmark-start text:name="__RefHeading___восстановление_разрабатываемого_документа_открывается_первая_версия_файла_29"/><text:bookmark-start text:name="восстановление_разрабатываемого_документа_открывается_первая_версия_файла"/>Восстановление разрабатываемого документа (открывается первая версия файла)<text:bookmark-end text:name="__RefHeading___восстановление_разрабатываемого_документа_открывается_первая_версия_файла_29"/><text:bookmark-end text:name="восстановление_разрабатываемого_документа_открывается_первая_версия_файла"/></text:h>
      <text:p text:style-name="Text_20_body">Необходимо скопировать содержимое версии файла с предыдущей задачи и добавить его в текущую версию файла задачи на разработку.  Для этого необходимо найти имя  разрабатываемого файла через "Инспектор сущностей". По имени найти версии разрабатываемого файла в браузере версий файлов webdav. В списке ссылок на версии файла открыть последнюю с корректным содержимым и скопировать всё в текущую версию файла  задачи на разработку документа.</text:p>
      <text:p text:style-name="Text_20_body">Шаги:</text:p>
      <text:p text:style-name="Text_20_body">1. Нажмите пункт меню "Администрирование", затем подпункт "Инспектор сущностей". <text:line-break/> В открывшейся вкладке, в параметре "Тип сущности" выберите "Задача на разработку документа"</text:p>
      <text:p text:style-name="Text_20_body"><draw:frame draw:style-name="media" draw:name="111" text:anchor-type="as-char" draw:z-index="111" svg:width="15.24cm" svg:height="7.2760416666667cm"><draw:image xlink:href="Pictures/dcabf19357196cb3c6fc3432de39fa07.jpg" xlink:type="simple" xlink:show="embed" xlink:actuate="onLoad"/></draw:frame></text:p>
      <text:p text:style-name="Text_20_body">2. Если на вкладке в поле "Фильтр" есть условие поиска документа по номеру задания, пропустите этот шаг.<text:line-break/></text:p>
      <text:p text:style-name="Text_20_body">В настраиваемом поле фильтра  нажмите "Добавить условие поиска". <text:line-break/></text:p>
      <text:p text:style-name="Text_20_body"><draw:frame draw:style-name="media" draw:name="112" text:anchor-type="as-char" draw:z-index="112" svg:width="26.061458333333cm" style:rel-width="100%" svg:height="4.683125cm" style:rel-height="scale"><draw:image xlink:href="Pictures/b9a73430a7aeebd30f4f881a4878d782.jpg" xlink:type="simple" xlink:show="embed" xlink:actuate="onLoad"/></draw:frame></text:p>
      <text:p text:style-name="Text_20_body">В списке условий выберите "Номер задания". <text:line-break/> <draw:frame draw:style-name="media" draw:name="113" text:anchor-type="as-char" draw:z-index="113" svg:width="11.1125cm" svg:height="11.879791666667cm"><draw:image xlink:href="Pictures/500792dc9d45df6e06cf65297423a382.jpg" xlink:type="simple" xlink:show="embed" xlink:actuate="onLoad"/></draw:frame></text:p>
      <text:p text:style-name="Text_20_body">Сохраните фильтр  чтобы не настраивать его в следующий раз. Нажмите на иконку "Шестеренка". В раскрывшемся меню выберите пункт "Редактировать". В окне "Редактирование фильтра" поставьте отметку "По умолчанию для меня". В поле имя добавьте название, например "Номер задания на разработку документа". Затем нажмите кнопку "Ок". <text:line-break/></text:p>
      <text:p text:style-name="Text_20_body"><draw:frame draw:style-name="media" draw:name="114" text:anchor-type="as-char" draw:z-index="114" svg:width="19.288125cm" style:rel-width="100%" svg:height="8.8370833333333cm" style:rel-height="scale"><draw:image xlink:href="Pictures/c4503d133fcdbced51459fc3ed1134f0.jpg" xlink:type="simple" xlink:show="embed" xlink:actuate="onLoad"/></draw:frame></text:p>
      <text:p text:style-name="Text_20_body">3. В поле "Фильтр" введите в условие номер задания и нажмите кнопку "Обновить".<text:line-break/> <draw:frame draw:style-name="media" draw:name="115" text:anchor-type="as-char" draw:z-index="115" svg:width="22.489583333333cm" style:rel-width="100%" svg:height="8.8370833333333cm" style:rel-height="scale"><draw:image xlink:href="Pictures/0c28f1433a6da51d05804f5639fa4d12.jpg" xlink:type="simple" xlink:show="embed" xlink:actuate="onLoad"/></draw:frame></text:p>
      <text:p text:style-name="Text_20_body">Выберите найденную запись и нажмите редактировать. В открывшейся вкладке "odgassist5_DocumentDevelopmentTask" найдите параметр "Разрабатываемый файл" и скопируйте его название. Установите курсор в параметре и нажмите сочетание клавиш "Ctrl" и "A" (выделить все). Имя выделится, затем сочетание клавиш "Ctrl" и  "C" (скопировать). <text:line-break/> <draw:frame draw:style-name="media" draw:name="116" text:anchor-type="as-char" draw:z-index="116" svg:width="18.811875cm" style:rel-width="100%" svg:height="13.81125cm" style:rel-height="scale"><draw:image xlink:href="Pictures/829a65fd113fae91e79bf334979b4dab.jpg" xlink:type="simple" xlink:show="embed" xlink:actuate="onLoad"/></draw:frame></text:p>
      <text:p text:style-name="Text_20_body">4. Нажмите пункт меню "Администрирование", подпункт "WebDav", затем подпункт "Document Browser".  4.1 Если на вкладке "WebDav Document Browser" есть условие поиска "Имя" пропустите этот шаг. <text:line-break/> Нажмите на "Добавить условия поиска", затем в открывшейся форме "Новое условие" нажмите "Last version", затем "file descriptor". Далее выберите "Имя" и нажмите кнопку "ОК". <text:line-break/> <draw:frame draw:style-name="media" draw:name="117" text:anchor-type="as-char" draw:z-index="117" svg:width="10.768541666667cm" svg:height="16.03375cm"><draw:image xlink:href="Pictures/ba9a2b92db3240ed1fb9662749f332d1.jpg" xlink:type="simple" xlink:show="embed" xlink:actuate="onLoad"/></draw:frame></text:p>
      <text:p text:style-name="Text_20_body">Сохраните фильтр  чтобы не настраивать его в следующий раз. Нажмите на иконку "Шестеренка". В раскрывшемся меню выберите пункт "Редактировать". В окне "Редактирование фильтра" поставьте отметку "По умолчанию для меня". В поле имя добавьте название, например "Имя разрабатываемого файла". Затем нажмите кнопку "Ок". <text:line-break/></text:p>
      <text:p text:style-name="Text_20_body">4.2 В условие поиска вставьте скопированное имя файла. Установите курсор в поле условия поиска и нажмите сочетание клавиш "Ctrl" и "V" (вставить). Далее переместите курсов в конец вставленной строки и удалите дату со скобками. После нажмите кнопку "Обновить". <draw:frame draw:style-name="media" draw:name="118" text:anchor-type="as-char" draw:z-index="118" svg:width="27.093333333333cm" style:rel-width="100%" svg:height="4.6302083333333cm" style:rel-height="scale"><draw:image xlink:href="Pictures/7de5acf61b21dc847d7634636edad1ed.jpg" xlink:type="simple" xlink:show="embed" xlink:actuate="onLoad"/></draw:frame> <text:line-break/></text:p>
      <text:p text:style-name="Text_20_body">5. В списке найденных версий откройте последнюю ссылку и проверьте содержимое версии файла. Если оно корректное сохраните версию на свой диск. Нажмите "Сохранить как" и укажите новое имя файла. <text:line-break/> <draw:frame draw:style-name="media" draw:name="119" text:anchor-type="as-char" draw:z-index="119" svg:width="32.120416666667cm" style:rel-width="100%" svg:height="10.795cm" style:rel-height="scale"><draw:image xlink:href="Pictures/cbec4e6d4a00d4fad2b70a078225a4ba.jpg" xlink:type="simple" xlink:show="embed" xlink:actuate="onLoad"/></draw:frame></text:p>
      <text:p text:style-name="Text_20_body">6. Откройте задачу на разработку. Пункт меню "Документы", подпункт "Разработка и согласование". Выберите задание на разработку и нажмите "Открыть". <text:line-break/> В задаче перейдите на вкладку "Разработка". Откройте ссылку на разрабатываемый документ. Откройте документ, сохранённый ранее на жесткий диск.  Скопируйте содержимое  файла с диска в текущую версию разрабатываемого файла. <text:line-break/> Если вы вставляете содержимое на этапе выпуска (задача "Проверка данных и выпуск"), то проверьте наличие таблицы с подписями и колонтитулами в открытом по ссылке документе.</text:p>
      <text:h text:style-name="Heading_20_3" text:outline-level="3"><text:bookmark-start text:name="__RefHeading___автоматическое_завершение_процесса_разработки_с_присвоением_статусанет_задач_по_процессу_30"/><text:bookmark-start text:name="автоматическое_завершение_процесса_разработки_с_присвоением_статусанет_задач_по_процессу"/>Автоматическое завершение процесса разработки, с присвоением статуса: НЕТ ЗАДАЧ ПО ПРОЦЕССУ<text:bookmark-end text:name="__RefHeading___автоматическое_завершение_процесса_разработки_с_присвоением_статусанет_задач_по_процессу_30"/><text:bookmark-end text:name="автоматическое_завершение_процесса_разработки_с_присвоением_статусанет_задач_по_процессу"/></text:h>
      <text:p text:style-name="Text_20_body">Одной из причин автоматической остановки процесса разработки документа является некорректная версия файла docx, взятого за основу разработки.</text:p>
      <text:p text:style-name="Text_20_body">Описание <text:line-break/> Перед запуском процесса разработки производится заполнение карточки задания на разработку документа. В карточке указывается документ, который будет взят за основу. В документе может быть несколько версий. Система выберет "Текущую версию"   документа и файл docx в ней в качестве шаблона. <text:line-break/></text:p>
      <text:p text:style-name="Text_20_body"><draw:frame draw:style-name="media" draw:name="120" text:anchor-type="as-char" draw:z-index="120" svg:width="26.67cm" style:rel-width="100%" svg:height="8.0433333333333cm" style:rel-height="scale"><draw:image xlink:href="Pictures/5b258780df938aa8385ea68dad842a4f.png" xlink:type="simple" xlink:show="embed" xlink:actuate="onLoad"/></draw:frame></text:p>
      <text:p text:style-name="Text_20_body">Перед активацией задачи "Разработка документа" в процессе разработки приложение сделает копию файла docx "Текущей версии" и сформирует ссылку для его редактирования по сети. Если файл docx в текущей версии был неправильным, то процесс разработки завершится. <text:line-break/> Например: Пользователь перед загрузкой файла в версию документа взял файл в формате doc и сменил ему разрешение на docx. Такой файл нельзя загружать в систему! Файл doc и docx абсолютно разные. Docx это zip архив который физически содержит 2 типа файлов: xml файлы с расширениями xml и rels. медиа файлы (изображения и т. п.).<text:line-break/> Если требуется загрузить файл в систему, который имеет формат doc, то перед загрузкой откройте его в текстовом редакторе и сохраните в формате docx.</text:p>
      <text:p text:style-name="Text_20_body">Следующая возможная причина: не заполненные поля в карточке ранее созданного документа на базе которого будет проводися актуализация .<text:line-break/> Откройте модуль "Odgassist", реестр "Управление документами" и проверьте заполнено ли поле "Источник создания"<text:line-break/> <draw:frame draw:style-name="media" draw:name="121" text:anchor-type="as-char" draw:z-index="121" svg:width="18.0975cm" style:rel-width="100%" svg:height="5.55625cm" style:rel-height="scale"><draw:image xlink:href="Pictures/25c5a9c0609c4577d1cd7b1395f6f2e4.png" xlink:type="simple" xlink:show="embed" xlink:actuate="onLoad"/></draw:frame><text:line-break/> В случае если поле пустое, необходимо выбрать из имеющегося списка нужный вариант. Для повторной инициализации необходимо удалить ранее заведенное задание на разработку и создать ее заново.</text:p>
      <text:h text:style-name="Heading_20_3" text:outline-level="3"><text:bookmark-start text:name="__RefHeading___для_выбранного_документа_отсутствует_версия_docx_файла_31"/><text:bookmark-start text:name="для_выбранного_документа_отсутствует_версия_docx_файла"/>Для выбранного документа отсутствует версия docx файла.<text:bookmark-end text:name="__RefHeading___для_выбранного_документа_отсутствует_версия_docx_файла_31"/><text:bookmark-end text:name="для_выбранного_документа_отсутствует_версия_docx_файла"/></text:h>
      <text:p text:style-name="Text_20_body">Вы заполнили карточку на разработку документа. Запустили процесс разработки и в задаче "Разработка документа" отобразилось сообщение "У выбранной версии документа second отсутствует документ для редактирования". Но перед этим вы точно помните, что подгружали и проверяли наличие docx  файла в версии документа.</text:p>
      <text:p text:style-name="Text_20_body"><draw:frame draw:style-name="media" draw:name="122" text:anchor-type="as-char" draw:z-index="122" svg:width="19.129375cm" style:rel-width="100%" svg:height="4.6302083333333cm" style:rel-height="scale"><draw:image xlink:href="Pictures/5262c7631d78752c7345ba1c4145805f.png" xlink:type="simple" xlink:show="embed" xlink:actuate="onLoad"/></draw:frame></text:p>
      <text:p text:style-name="Text_20_body"><text:span text:style-name="Emphasis">Причина 1:</text:span></text:p>
      <text:p text:style-name="Text_20_body">При заполнении карточки процесса на разработку документа есть этап выбора документа на основе которого будет вестись разработка. Это может быть действующая версия документа в случае актуализации или шаблон в случае новой разработки. Перед выбором такого документа необходимо убедится, что в версии документа или шаблоне есть файл docx, который будет взят за основу. <text:line-break/> Перейдите в пункт меню "odgassist", подпункт "Управление документами". Введите название документа в поле поиска по имени. Обратите внимание, что не должно быть двух одинаковых документов. <text:line-break/></text:p>
      <text:p text:style-name="Text_20_body"><draw:frame draw:style-name="media" draw:name="123" text:anchor-type="as-char" draw:z-index="123" svg:width="27.516666666667cm" style:rel-width="100%" svg:height="10.31875cm" style:rel-height="scale"><draw:image xlink:href="Pictures/038a0d4811604e7d81e1d1ea5c0b28c9.png" xlink:type="simple" xlink:show="embed" xlink:actuate="onLoad"/></draw:frame></text:p>
      <text:p text:style-name="Text_20_body">Как видно на изображении при поиске отобразилось два документа. В такой ситуации разработчик заполняющий карточку на разработку может выбрать неверный документ, текущая версия которого не содержит docx. Для исправления такой ситуации необходимо исправить название документа, версии которого не содержит docx. Добавьте вначале имени документа НЕ ИСПОЛЬЗОВАТЬ. Не удаляйте самостоятельно документ! Далее откройте повторно задание на разработку и посмотрите на вид сообщения.</text:p>
      <text:p text:style-name="Text_20_body"><draw:frame draw:style-name="media" draw:name="124" text:anchor-type="as-char" draw:z-index="124" svg:width="23.65375cm" style:rel-width="100%" svg:height="4.1539583333333cm" style:rel-height="scale"><draw:image xlink:href="Pictures/81ab47b3833fc592c69b2bae105034da.png" xlink:type="simple" xlink:show="embed" xlink:actuate="onLoad"/></draw:frame></text:p>
      <text:p text:style-name="Text_20_body">Решение:</text:p>
      <text:p text:style-name="Text_20_body">Завершите задание на разработку документа, если кнопка завершения разработки отсутствует, то обратитесь к вашему инженеру по документации. <text:line-break/> Запустите разработку повторно.</text:p>
      <text:p text:style-name="Text_20_body"><text:span text:style-name="Emphasis">Причина 2:</text:span></text:p>
      <text:p text:style-name="Text_20_body">По умолчанию для разработки документа выбирается "Текущая версия документа". Возможно в выбираемой версии в качестве шаблона или для актуализации отсутствует docx файл.</text:p>
      <text:p text:style-name="Text_20_body"><text:span text:style-name="Emphasis">Решение:</text:span></text:p>
      <text:p text:style-name="Text_20_body"> Для проверки корректности выбираемой версии документа нажмите пункт меню "odgassist", подпункт "Управление документами". Найдите документ, выберите его и нажмите "Изменить".</text:p>
      <text:p text:style-name="Text_20_body"><draw:frame draw:style-name="media" draw:name="125" text:anchor-type="as-char" draw:z-index="125" svg:width="24.28875cm" style:rel-width="100%" svg:height="7.2760416666667cm" style:rel-height="scale"><draw:image xlink:href="Pictures/b2f2aa9fda815f88751dc4d7e7699df8.png" xlink:type="simple" xlink:show="embed" xlink:actuate="onLoad"/></draw:frame></text:p>
      <text:p text:style-name="Text_20_body">На закладке "Главная" в поле "Текущая версия" указана версия документа, файл docx которой берется за основу для разработки. Перейдите на закладку "Версии документа", выберите версию документа, указанную как "Текущая версия" и нажмите "Изменить".</text:p>
      <text:p text:style-name="Text_20_body"><draw:frame draw:style-name="media" draw:name="126" text:anchor-type="as-char" draw:z-index="126" svg:width="21.219583333333cm" style:rel-width="100%" svg:height="8.8370833333333cm" style:rel-height="scale"><draw:image xlink:href="Pictures/b10f1ddb27b62984ea31fb9e02235a64.png" xlink:type="simple" xlink:show="embed" xlink:actuate="onLoad"/></draw:frame></text:p>
      <text:p text:style-name="Text_20_body">Как видно у версии отсутствует docx файл.</text:p>
      <text:p text:style-name="Text_20_body"><draw:frame draw:style-name="media" draw:name="127" text:anchor-type="as-char" draw:z-index="127" svg:width="13.49375cm" svg:height="15.107708333333cm"><draw:image xlink:href="Pictures/fcbf30918e8d1942e6ddb3c2f51c3d29.png" xlink:type="simple" xlink:show="embed" xlink:actuate="onLoad"/></draw:frame></text:p>
      <text:p text:style-name="Text_20_body">Вы можете догрузить docx файл или выбрать другую версию этого документа, у которой docx файл есть в качестве "Текущей версии" на закладке "Главная".</text:p>
      <text:h text:style-name="Heading_20_3" text:outline-level="3"><text:bookmark-start text:name="__RefHeading___ошибка_открытия_документа_по_ссылке_32"/><text:bookmark-start text:name="ошибка_открытия_документа_по_ссылке"/>Ошибка открытия документа по ссылке<text:bookmark-end text:name="__RefHeading___ошибка_открытия_документа_по_ссылке_32"/><text:bookmark-end text:name="ошибка_открытия_документа_по_ссылке"/></text:h>
      <text:p text:style-name="Text_20_body"><text:span text:style-name="Emphasis">Описание:</text:span> В задаче "Разработка" или "Согласование" при нажатии на ссылку "Разрабатываемый документ" отображается сообщение об ошибке: <text:line-break/></text:p>
      <text:p text:style-name="Text_20_body"><draw:frame draw:style-name="media" draw:name="128" text:anchor-type="as-char" draw:z-index="128" svg:width="21.510625cm" style:rel-width="100%" svg:height="2.936875cm" style:rel-height="scale"><draw:image xlink:href="Pictures/e8995f89855627e32a20edd6b79be6bb.png" xlink:type="simple" xlink:show="embed" xlink:actuate="onLoad"/></draw:frame></text:p>
      <text:p text:style-name="Text_20_body"><text:span text:style-name="Emphasis">Причина:</text:span> проблема в названии документа или его содержимом.</text:p>
      <text:p text:style-name="Text_20_body"><text:span text:style-name="Emphasis">Решение:</text:span></text:p>
      <text:p text:style-name="Text_20_body">Скачайте документ на свою рабочую станцию. <text:line-break/></text:p>
      <text:p text:style-name="Text_20_body"><draw:frame draw:style-name="media" draw:name="129" text:anchor-type="as-char" draw:z-index="129" svg:width="24.765cm" style:rel-width="100%" svg:height="8.7577083333333cm" style:rel-height="scale"><draw:image xlink:href="Pictures/5cfdf04bf432136685e12a80a3bc0d6a.png" xlink:type="simple" xlink:show="embed" xlink:actuate="onLoad"/></draw:frame></text:p>
      <text:p text:style-name="Text_20_body">Затем переименуйте его, добавив вместо названия номер задания на разработку или код документа. <text:line-break/></text:p>
      <text:p text:style-name="Text_20_body">В редакторе задачи нажмите на версию документа. <text:line-break/></text:p>
      <text:p text:style-name="Text_20_body"><draw:frame draw:style-name="media" draw:name="130" text:anchor-type="as-char" draw:z-index="130" svg:width="17.647708333333cm" style:rel-width="100%" svg:height="5.55625cm" style:rel-height="scale"><draw:image xlink:href="Pictures/cd7ded3ddd0127f3058fcd41daf253f2.png" xlink:type="simple" xlink:show="embed" xlink:actuate="onLoad"/></draw:frame> <text:line-break/></text:p>
      <text:p text:style-name="Text_20_body">Затем загрузите переименованный документ: <text:line-break/></text:p>
      <text:p text:style-name="Text_20_body"><draw:frame draw:style-name="media" draw:name="131" text:anchor-type="as-char" draw:z-index="131" svg:width="21.404791666667cm" style:rel-width="100%" svg:height="15.980833333333cm" style:rel-height="scale"><draw:image xlink:href="Pictures/5476a02343575e8c2c9a0685e32106ec.png" xlink:type="simple" xlink:show="embed" xlink:actuate="onLoad"/></draw:frame></text:p>
      <text:p text:style-name="Text_20_body">Далее нажмите "Сохранить и закрыть". <text:line-break/></text:p>
      <text:p text:style-name="Text_20_body"><draw:frame draw:style-name="media" draw:name="132" text:anchor-type="as-char" draw:z-index="132" svg:width="21.378333333333cm" style:rel-width="100%" svg:height="16.060208333333cm" style:rel-height="scale"><draw:image xlink:href="Pictures/2058139286dad4edacab491eaf56e22b.png" xlink:type="simple" xlink:show="embed" xlink:actuate="onLoad"/></draw:frame></text:p>
      <text:p text:style-name="Text_20_body">В задаче на вкладке "Разработка" изменится название разрабатываемого документа. <text:line-break/> Далее можно произвести правку загруженного документа или завершить задачу. <text:line-break/></text:p>
      <text:p text:style-name="Text_20_body"><draw:frame draw:style-name="media" draw:name="133" text:anchor-type="as-char" draw:z-index="133" svg:width="20.0025cm" style:rel-width="100%" svg:height="14.975416666667cm" style:rel-height="scale"><draw:image xlink:href="Pictures/3caf42ebdcf7374e0974c6e5a5a8e908.png" xlink:type="simple" xlink:show="embed" xlink:actuate="onLoad"/></draw:frame></text:p>
      <text:h text:style-name="Heading_20_4" text:outline-level="4"><text:bookmark-start text:name="__RefHeading___замена_разработчика_в_процессе_разработка_документа_33"/><text:bookmark-start text:name="замена_разработчика_в_процессе_разработка_документа"/>Замена разработчика в процессе "Разработка документа"<text:bookmark-end text:name="__RefHeading___замена_разработчика_в_процессе_разработка_документа_33"/><text:bookmark-end text:name="замена_разработчика_в_процессе_разработка_документа"/></text:h>
      <text:p text:style-name="Text_20_body">Заходим в раздел "Администрирование" выбираем подпункт "Тип сущности" в окно поиска "Тип сущности" вводим "<text:span text:style-name="underline">Задача на разработку документа</text:span>", далее в поле "фильтр" вводим номер задания на разработку.<text:line-break/></text:p>
      <text:p text:style-name="Text_20_body"><draw:frame draw:style-name="media" draw:name="134" text:anchor-type="as-char" draw:z-index="134" svg:width="30.374166666667cm" style:rel-width="100%" svg:height="23.521458333333cm" style:rel-height="scale"><draw:image xlink:href="Pictures/94cbdbf553199f18de6b3456b09ad125.png" xlink:type="simple" xlink:show="embed" xlink:actuate="onLoad"/></draw:frame><text:line-break/></text:p>
      <text:p text:style-name="Text_20_body">Выбираем найденную запись в реестре, нажимаем на кнопку "Редактировать"<text:line-break/></text:p>
      <text:p text:style-name="Text_20_body"><draw:frame draw:style-name="media" draw:name="135" text:anchor-type="as-char" draw:z-index="135" svg:width="26.299583333333cm" style:rel-width="100%" svg:height="7.4083333333333cm" style:rel-height="scale"><draw:image xlink:href="Pictures/c999efd9054eec47dd663195dc5975f1.png" xlink:type="simple" xlink:show="embed" xlink:actuate="onLoad"/></draw:frame><text:line-break/></text:p>
      <text:p text:style-name="Text_20_body">В появившемся окне нажимаем кнопку "Разработчики"<text:line-break/></text:p>
      <text:p text:style-name="Text_20_body"><draw:frame draw:style-name="media" draw:name="136" text:anchor-type="as-char" draw:z-index="136" svg:width="37.62375cm" style:rel-width="100%" svg:height="13.864166666667cm" style:rel-height="scale"><draw:image xlink:href="Pictures/d94dfed33dab6df2f179d6a8dc030a4a.png" xlink:type="simple" xlink:show="embed" xlink:actuate="onLoad"/></draw:frame><text:line-break/></text:p>
      <text:p text:style-name="Text_20_body">Далее выбираем запись и нажимаем кнопку "добавить"<text:line-break/></text:p>
      <text:p text:style-name="Text_20_body"><draw:frame draw:style-name="media" draw:name="137" text:anchor-type="as-char" draw:z-index="137" svg:width="35.956875cm" style:rel-width="100%" svg:height="6.429375cm" style:rel-height="scale"><draw:image xlink:href="Pictures/ee7be7d350a2f039f337adc103e396c0.png" xlink:type="simple" xlink:show="embed" xlink:actuate="onLoad"/></draw:frame><text:line-break/></text:p>
      <text:p text:style-name="Text_20_body">Нажимаем на кнопку "Добавить условие поиска", из списка в окошке выбираем "Логин" и нажимаем на кнопку "Выбрать"<text:line-break/></text:p>
      <text:p text:style-name="Text_20_body"><draw:frame draw:style-name="media" draw:name="138" text:anchor-type="as-char" draw:z-index="138" svg:width="23.256875cm" style:rel-width="100%" svg:height="19.976041666667cm" style:rel-height="scale"><draw:image xlink:href="Pictures/1b7e9734a4a36aa8b6598531288b4503.png" xlink:type="simple" xlink:show="embed" xlink:actuate="onLoad"/></draw:frame><text:line-break/></text:p>
      <text:p text:style-name="Text_20_body">В открывшемся фильтре, в поле "Логин" вводим логин того пользователя, кто должен стать разработчиком, далее нажмите кнопку "Добавить"<text:line-break/></text:p>
      <text:p text:style-name="Text_20_body"><draw:frame draw:style-name="media" draw:name="139" text:anchor-type="as-char" draw:z-index="139" svg:width="18.388541666667cm" style:rel-width="100%" svg:height="23.997708333333cm" style:rel-height="scale"><draw:image xlink:href="Pictures/cc63e1bcc603214a59452d6bc7f03214.png" xlink:type="simple" xlink:show="embed" xlink:actuate="onLoad"/></draw:frame><text:line-break/></text:p>
      <text:p text:style-name="Text_20_body">После того, как в реестре добавилась запись с новым пользователем, нужно удалить предыдущего пользователя, выберите запись с пользователем, которого нужно заменить и нажмите кнопку "Удалить", затем нажмите кнопку "ОК"<text:line-break/></text:p>
      <text:p text:style-name="Text_20_body">Примечание* Если Вы добавив нового пользователя не удалите старого то процесс может посыпаться.<text:line-break/></text:p>
      <text:h text:style-name="Heading_20_3" text:outline-level="3"><text:bookmark-start text:name="__RefHeading___роли_для_импортирования_34"/><text:bookmark-start text:name="роли_для_импортирования"/>Роли для импортирования:<text:bookmark-end text:name="__RefHeading___роли_для_импортирования_34"/><text:bookmark-end text:name="роли_для_импортирования"/></text:h>
      <text:p text:style-name="Text_20_body"><text:span text:style-name="PluginODTAutoStyle_Text_46"> -
</text:span></text:p>
      <text:h text:style-name="Heading_20_3" text:outline-level="3"><text:bookmark-start text:name="__RefHeading___переназначить_задачу_на_себя_или_другого_пользователя_35"/><text:bookmark-start text:name="переназначить_задачу_на_себя_или_другого_пользователя"/>Переназначить задачу на себя или другого пользователя<text:bookmark-end text:name="__RefHeading___переназначить_задачу_на_себя_или_другого_пользователя_35"/><text:bookmark-end text:name="переназначить_задачу_на_себя_или_другого_пользователя"/></text:h>
      <text:p text:style-name="Text_20_body">Выберите запись в реестре "Разработка и согласование" и нажмите на кнопку "Где задача?"  Отобразится вкладка приложения "Статус процесса" с полем "Диаграмма". <text:line-break/> Нажмите на ссылку "Статус" (над диаграммой). В поле "Статус" нажмите ссылку  "Tasks". <text:line-break/> Выберите в списке задачу, исполнителя которой вы хотите сменить и нажмите кнопку "Reassign". <text:line-break/> В открывшемся окне "New task assignee" выберите нового исполнителя из выпадающего списка, затем нажмите кнопку "ОК".</text:p>
      <text:h text:style-name="Heading_20_4" text:outline-level="4"><text:bookmark-start text:name="__RefHeading___замена_участников_разработки_документа_36"/><text:bookmark-start text:name="замена_участников_разработки_документа"/>Замена участников разработки документа<text:bookmark-end text:name="__RefHeading___замена_участников_разработки_документа_36"/><text:bookmark-end text:name="замена_участников_разработки_документа"/></text:h>
      <text:p text:style-name="Horizontal_20_Line"/>
      <text:p text:style-name="Text_20_body">В процессе разработки документа предусмотрена возможность замены участников разработки. <text:line-break/> Например, если участник разработки выбран ошибочно. Замену участника разработки можно произвести отредактировав карточку задания на разработку. <text:line-break/> Редактирование осуществляется на задачах: "Рецензирование документа" , "Согласование" и "Утверждение".</text:p>
      <table:table table:style-name="Table">
        <table:table-column/>
        <table:table-row>
          <table:table-cell office:value-type="string" table:style-name="tablecell">
            <text:p text:style-name="tablealignleft"> <draw:frame draw:style-name="media" draw:name="140" text:anchor-type="as-char" draw:z-index="140" svg:width="21.166666666667cm" style:rel-width="100%" svg:height="8.6464709556527cm" style:rel-height="scale"><draw:image xlink:href="Pictures/0e53b184dd16c98d261bf4f8d1a8779e.png" xlink:type="simple" xlink:show="embed" xlink:actuate="onLoad"/></draw:frame> </text:p>
          </table:table-cell>
        </table:table-row>
      </table:table>
      <text:p text:style-name="Text_20_body">Пользователь назначенный на эти задачи может изменить исполнителей, а так же некоторые параметры в карточке задания. Находясь на одной из задач: «Рецензирование документа» , «Согласование» и «Утверждение», пользователь должен перейти в раздел «Задание на разработку»</text:p>
      <table:table table:style-name="Table">
        <table:table-column/>
        <table:table-row>
          <table:table-cell office:value-type="string" table:style-name="tablecell">
            <text:p text:style-name="tablealignleft"> <draw:frame draw:style-name="media" draw:name="141" text:anchor-type="as-char" draw:z-index="141" svg:width="15.875cm" svg:height="7.8637118193891cm"><draw:image xlink:href="Pictures/ae563dfde96f769ea9c03a8e54e849ff.png" xlink:type="simple" xlink:show="embed" xlink:actuate="onLoad"/></draw:frame> </text:p>
          </table:table-cell>
        </table:table-row>
      </table:table>
      <text:p text:style-name="Text_20_body">Опуститесь вниз карточки, воспользовавшись полосой прокрутки справа, найдите нужного вам пользователя в одном из полей: "Разработчики", "Согласующие" и "QA".<text:line-break/> С помощью кнопки "Удалить" исключите пользователя, которого нужно убрать из разработки документа.<text:line-break/> С помощью кнопки "Добавить" выберите нового сотрудника, который должен заменить удаленного.<text:line-break/></text:p>
      <table:table table:style-name="Table">
        <table:table-column/>
        <table:table-row>
          <table:table-cell office:value-type="string" table:style-name="tablecell">
            <text:p text:style-name="tablealignleft"> <draw:frame draw:style-name="media" draw:name="142" text:anchor-type="as-char" draw:z-index="142" svg:width="15.875cm" svg:height="6.8035714285714cm"><draw:image xlink:href="Pictures/32ba98b19acb5da5fb7afc8be95cd6bf.png" xlink:type="simple" xlink:show="embed" xlink:actuate="onLoad"/></draw:frame> </text:p>
          </table:table-cell>
        </table:table-row>
      </table:table>
      <text:p text:style-name="Text_20_body">Далее нажмите соответствующую кнопку "Согласовать" или "Отправить на корректировку". Все изменения карточки будут применены в следующей задаче.<text:line-break/> Если сотрудник, которого нужно исключить из списка, уже назначен на выполнение текущей задачи, то его удаление не освободит его от обязанности завершить эту задачу.</text:p>
      <text:h text:style-name="Heading_20_3" text:outline-level="3"><text:bookmark-start text:name="__RefHeading___ошибкане_удалось_выполнить_отправку._к_сожалению_это_не_сработало_37"/><text:bookmark-start text:name="ошибкане_удалось_выполнить_отправку._к_сожалению_это_не_сработало"/>Ошибка: Не удалось выполнить отправку. К сожалению, это не сработало...<text:bookmark-end text:name="__RefHeading___ошибкане_удалось_выполнить_отправку._к_сожалению_это_не_сработало_37"/><text:bookmark-end text:name="ошибкане_удалось_выполнить_отправку._к_сожалению_это_не_сработало"/></text:h>
      <text:p text:style-name="Horizontal_20_Line"/>
      <text:p text:style-name="Text_20_body">Сообщение об ошибке отображается в документе Word при попытке сохранения.</text:p>
      <text:p text:style-name="Text_20_body"><text:span text:style-name="Strong_20_Emphasis">Решение:</text:span></text:p>
      <text:h text:style-name="Heading_20_5" text:outline-level="5"><text:bookmark-start text:name="__RefHeading___проверка_подключения_к_локальной_сети_38"/><text:bookmark-start text:name="проверка_подключения_к_локальной_сети"/>1. Проверка подключения к локальной сети<text:bookmark-end text:name="__RefHeading___проверка_подключения_к_локальной_сети_38"/><text:bookmark-end text:name="проверка_подключения_к_локальной_сети"/></text:h>
      <text:p text:style-name="Text_20_body">Убедитесь, что у вас есть стабильное подключение к локальной сети: <text:line-break/></text:p>
      <text:list text:style-name="List_20_1" text:continue-numbering="false">
        <text:list-item>
          <text:p text:style-name="LastListParagraph_List_20_1_Content_First">  Попробуйте выполнить команду "ping доменное_имя_сервера" в течении 5-10 минут. ﻿После нажмите CTRL+C, чтобы прервать выполнение и посмотреть статистику отправки пакетов. Не должно быть ошибок или потери пакетов.</text:p>
        </text:list-item>
      </text:list>
      <text:h text:style-name="Heading_20_5" text:outline-level="5"><text:bookmark-start text:name="__RefHeading___проверка_настроек_учетной_записи_39"/><text:bookmark-start text:name="проверка_настроек_учетной_записи"/>2. Проверка настроек учетной записи<text:bookmark-end text:name="__RefHeading___проверка_настроек_учетной_записи_39"/><text:bookmark-end text:name="проверка_настроек_учетной_записи"/></text:h>
      <text:list text:style-name="List_20_1" text:continue-numbering="false">
        <text:list-item>
          <text:p text:style-name="LastListParagraph_List_20_1_Content_First"> Убедитесь, что ваша учетная запись Microsoft правильно настроена в Office. Перейдите в "Файл" &gt; "Учетная запись" и проверьте, что вы вошли в правильную учетную запись. Она должна совпадать с учетными данными odgAssist. <text:line-break/></text:p>
        </text:list-item>
      </text:list>
      <text:h text:style-name="Heading_20_5" text:outline-level="5"><text:bookmark-start text:name="__RefHeading___отключение_надстроек_40"/><text:bookmark-start text:name="отключение_надстроек"/>3. Отключение надстроек<text:bookmark-end text:name="__RefHeading___отключение_надстроек_40"/><text:bookmark-end text:name="отключение_надстроек"/></text:h>
      <text:p text:style-name="Text_20_body">Иногда надстройки могут вызывать проблемы. Попробуйте отключить их: <text:line-break/></text:p>
      <text:list text:style-name="List_20_1" text:continue-numbering="false">
        <text:list-item>
          <text:p text:style-name="LastListParagraph_List_20_1_Content_First"> Перейдите в "Файл" &gt; "Параметры" &gt; "Надстройки". Внизу выберите "Надстройки COM" и нажмите "Перейти". Отключите все надстройки и проверьте, решена ли проблема.</text:p>
        </text:list-item>
      </text:list>
      <text:h text:style-name="Heading_20_5" text:outline-level="5"><text:bookmark-start text:name="__RefHeading___проверка_антивирусного_по_и_брандмауэра_41"/><text:bookmark-start text:name="проверка_антивирусного_по_и_брандмауэра"/>5. Проверка антивирусного ПО и брандмауэра<text:bookmark-end text:name="__RefHeading___проверка_антивирусного_по_и_брандмауэра_41"/><text:bookmark-end text:name="проверка_антивирусного_по_и_брандмауэра"/></text:h>
      <text:p text:style-name="Text_20_body">Иногда антивирусные программы или брандмауэры могут блокировать отправку файла. Попробуйте временно отключить их и проверьте, решена ли проблема.</text:p>
      <text:h text:style-name="Heading_20_5" text:outline-level="5"><text:bookmark-start text:name="__RefHeading___проверка_журналов_ошибок_42"/><text:bookmark-start text:name="проверка_журналов_ошибок"/>6. Проверка журналов ошибок<text:bookmark-end text:name="__RefHeading___проверка_журналов_ошибок_42"/><text:bookmark-end text:name="проверка_журналов_ошибок"/></text:h>
      <text:p text:style-name="Text_20_body">Если проблема сохраняется, вы можете проверить журналы ошибок в Office: <text:line-break/></text:p>
      <text:list text:style-name="List_20_1" text:continue-numbering="false">
        <text:list-item>
          <text:p text:style-name="LastListParagraph_List_20_1_Content_First"> Нажмите Win + R, введите eventvwr и нажмите Enter.</text:p>
        </text:list-item>
      </text:list>
      <text:p text:style-name="Text_20_body">В "Просмотре событий" перейдите в раздел Журналы Windows &gt; Приложения. Здесь вы можете найти записи, связанные с ошибками Microsoft Word.</text:p>
      <text:h text:style-name="Heading_20_5" text:outline-level="5"><text:bookmark-start text:name="__RefHeading___переустановка_office_43"/><text:bookmark-start text:name="переустановка_office"/>7. Переустановка Office<text:bookmark-end text:name="__RefHeading___переустановка_office_43"/><text:bookmark-end text:name="переустановка_office"/></text:h>
      <text:p text:style-name="Text_20_body">Если ничего не помогает, возможно, стоит попробовать переустановить Microsoft Office.</text:p>
      <text:h text:style-name="Heading_20_5" text:outline-level="5"><text:bookmark-start text:name="__RefHeading___заключение_44"/><text:bookmark-start text:name="заключение"/>Заключение<text:bookmark-end text:name="__RefHeading___заключение_44"/><text:bookmark-end text:name="заключение"/></text:h>
      <text:p text:style-name="Text_20_body">Если у вас возникают затруднения с  выполнением всех этих шагов, то рекомендуется  обратиться к системному администратору вашей компании.</text:p>
      <text:p text:style-name="Text_20_body"><text:span text:style-name="PluginODTAutoStyle_Text_47"> end  </text:span></text:p>
      <text:h text:style-name="Heading_20_3" text:outline-level="3"><text:bookmark-start text:name="__RefHeading___ошибкане_удается_скачать_нужные_данные_45"/><text:bookmark-start text:name="ошибкане_удается_скачать_нужные_данные"/>Ошибка: Не удается скачать нужные данные<text:bookmark-end text:name="__RefHeading___ошибкане_удается_скачать_нужные_данные_45"/><text:bookmark-end text:name="ошибкане_удается_скачать_нужные_данные"/></text:h>
      <text:p text:style-name="Horizontal_20_Line"/>
      <text:p text:style-name="Text_20_body">Сообщение об ошибке отображается в документе Word при попытке открытия.</text:p>
      <text:p text:style-name="Text_20_body"><text:span text:style-name="Strong_20_Emphasis">Решение:</text:span></text:p>
      <text:h text:style-name="Heading_20_5" text:outline-level="5"><text:bookmark-start text:name="__RefHeading___проверка_подключения_к_локальной_сети_46"/><text:bookmark-start text:name="проверка_подключения_к_локальной_сети1"/>1. Проверка подключения к локальной сети<text:bookmark-end text:name="__RefHeading___проверка_подключения_к_локальной_сети_46"/><text:bookmark-end text:name="проверка_подключения_к_локальной_сети1"/></text:h>
      <text:p text:style-name="Text_20_body">Убедитесь, что у вас есть стабильное подключение к локальной сети: <text:line-break/></text:p>
      <text:list text:style-name="List_20_1" text:continue-numbering="false">
        <text:list-item>
          <text:p text:style-name="LastListParagraph_List_20_1_Content_First">  Попробуйте выполнить команду "ping доменное_имя_сервера" в течении 5-10 минут. ﻿После нажмите CTRL+C, чтобы прервать выполнение и посмотреть статистику отправки пакетов. Не должно быть ошибок или потери пакетов.</text:p>
        </text:list-item>
      </text:list>
      <text:h text:style-name="Heading_20_5" text:outline-level="5"><text:bookmark-start text:name="__RefHeading___проверка_настроек_учетной_записи_47"/><text:bookmark-start text:name="проверка_настроек_учетной_записи1"/>2. Проверка настроек учетной записи<text:bookmark-end text:name="__RefHeading___проверка_настроек_учетной_записи_47"/><text:bookmark-end text:name="проверка_настроек_учетной_записи1"/></text:h>
      <text:list text:style-name="List_20_1" text:continue-numbering="false">
        <text:list-item>
          <text:p text:style-name="LastListParagraph_List_20_1_Content_First"> Убедитесь, что ваша учетная запись Microsoft правильно настроена в Office. Перейдите в "Файл" &gt; "Учетная запись" и проверьте, что вы вошли в правильную учетную запись. Она должна совпадать с учетными данными odgAssist. <text:line-break/></text:p>
        </text:list-item>
      </text:list>
      <text:h text:style-name="Heading_20_5" text:outline-level="5"><text:bookmark-start text:name="__RefHeading___очистка_кэша_вручную_в_excel_word_и_powerpoint_48"/><text:bookmark-start text:name="очистка_кэша_вручную_в_excel_word_и_powerpoint"/>3. Очистка кэша вручную в Excel, Word и PowerPoint<text:bookmark-end text:name="__RefHeading___очистка_кэша_вручную_в_excel_word_и_powerpoint_48"/><text:bookmark-end text:name="очистка_кэша_вручную_в_excel_word_и_powerpoint"/></text:h>
      <text:list text:style-name="List_20_1" text:continue-numbering="false">
        <text:list-item>
          <text:p text:style-name="List_20_1_Content_First"> Чтобы удалить все неопубликованные надстройки из Excel, Word и PowerPoint, вам потребуется открыть "Проводник" (нажмите сочетание клавиш Win + e). Далее скопируйте путь к папке <text:span text:style-name="Source_20_Text">%LOCALAPPDATA%\Microsoft\Office\16.0\Wef\</text:span> и вставьте в адресную строку проводника. Удалите содержимое открывшейся папки.<text:line-break/></text:p>
        </text:list-item>
        <text:list-item>
          <text:p text:style-name="List_20_1_Content_Last"> Если указанная ниже папка существует, также удалите ее содержимое. <text:span text:style-name="Source_20_Text">%userprofile%\AppData\Local\Packages\Microsoft.Win32WebViewHost_cw5n1h2txyewy\AC\#!123\INetCache\</text:span></text:p>
        </text:list-item>
      </text:list>
      <text:h text:style-name="Heading_20_5" text:outline-level="5"><text:bookmark-start text:name="__RefHeading___проверка_антивирусного_по_и_брандмауэра_49"/><text:bookmark-start text:name="проверка_антивирусного_по_и_брандмауэра1"/>5. Проверка антивирусного ПО и брандмауэра<text:bookmark-end text:name="__RefHeading___проверка_антивирусного_по_и_брандмауэра_49"/><text:bookmark-end text:name="проверка_антивирусного_по_и_брандмауэра1"/></text:h>
      <text:p text:style-name="Text_20_body">Иногда антивирусные программы или брандмауэры могут блокировать отправку файла. Попробуйте временно отключить их и проверьте, решена ли проблема.</text:p>
      <text:h text:style-name="Heading_20_5" text:outline-level="5"><text:bookmark-start text:name="__RefHeading___проверка_журналов_ошибок_50"/><text:bookmark-start text:name="проверка_журналов_ошибок1"/>6. Проверка журналов ошибок<text:bookmark-end text:name="__RefHeading___проверка_журналов_ошибок_50"/><text:bookmark-end text:name="проверка_журналов_ошибок1"/></text:h>
      <text:p text:style-name="Text_20_body">Если проблема сохраняется, вы можете проверить журналы ошибок в Office: <text:line-break/></text:p>
      <text:list text:style-name="List_20_1" text:continue-numbering="false">
        <text:list-item>
          <text:p text:style-name="LastListParagraph_List_20_1_Content_First"> Нажмите Win + R, введите eventvwr и нажмите Enter.</text:p>
        </text:list-item>
      </text:list>
      <text:p text:style-name="Text_20_body">В "Просмотре событий" перейдите в раздел Журналы Windows &gt; Приложения. Здесь вы можете найти записи, связанные с ошибками Microsoft Word.</text:p>
      <text:h text:style-name="Heading_20_5" text:outline-level="5"><text:bookmark-start text:name="__RefHeading___переустановка_office_51"/><text:bookmark-start text:name="переустановка_office1"/>7. Переустановка Office<text:bookmark-end text:name="__RefHeading___переустановка_office_51"/><text:bookmark-end text:name="переустановка_office1"/></text:h>
      <text:p text:style-name="Text_20_body">Если ничего не помогает, возможно, стоит попробовать переустановить Microsoft Office.</text:p>
      <text:h text:style-name="Heading_20_5" text:outline-level="5"><text:bookmark-start text:name="__RefHeading___заключение_52"/><text:bookmark-start text:name="заключение1"/>Заключение<text:bookmark-end text:name="__RefHeading___заключение_52"/><text:bookmark-end text:name="заключение1"/></text:h>
      <text:p text:style-name="Text_20_body">Если у вас возникают затруднения с  выполнением всех этих шагов, то рекомендуется  обратиться к системному администратору вашей компании.</text:p>
      <text:h text:style-name="Heading_20_3" text:outline-level="3"><text:bookmark-start text:name="__RefHeading___ошибка_открытия_файла_docx_в_модуле_разработка_документации_53"/><text:bookmark-start text:name="ошибка_открытия_файла_docx_в_модуле_разработка_документации"/>Ошибка открытия файла docx в модуле "Разработка документации"<text:bookmark-end text:name="__RefHeading___ошибка_открытия_файла_docx_в_модуле_разработка_документации_53"/><text:bookmark-end text:name="ошибка_открытия_файла_docx_в_модуле_разработка_документации"/></text:h>
      <text:p text:style-name="Horizontal_20_Line"/>
      <text:p text:style-name="Text_20_body">При нажатии на ссылку в задаче разработка документа может отобразиться сообщение: <text:line-break/></text:p>
      <table:table table:style-name="Table">
        <table:table-column/>
        <table:table-row>
          <table:table-cell office:value-type="string" table:style-name="tablecell">
            <text:p text:style-name="tablealignleft"> <draw:frame draw:style-name="media" draw:name="143" text:anchor-type="as-char" draw:z-index="143" svg:width="29.130625cm" style:rel-width="100%" svg:height="4.4714583333333cm" style:rel-height="scale"><draw:image xlink:href="Pictures/2c38d5f7b4c898aeddaccd1d7e76c2c5.png" xlink:type="simple" xlink:show="embed" xlink:actuate="onLoad"/></draw:frame> </text:p>
          </table:table-cell>
        </table:table-row>
      </table:table>
      <text:p text:style-name="Text_20_body"><text:span text:style-name="PluginODTAutoStyle_Text_48"> Причины по которым могут возникнуть затруднения при открытии word файлов из приложения odgassist: </text:span> <text:line-break/> 1. Задержка передачи данных в сети (word пытается открыть документ локально, затем подгружает изменения с сервера) <text:line-break/> 2. Потеря сетевых  пакетов в сети (при передаче на физическом уровне произошла коллизия в сети)<text:line-break/> 3. Обрыв сессии соединения с web приложением (время сеанса подключения истекло)<text:line-break/> 4. Неверно выбран тип аутентификации  приложением MS Office (приложение неверно распознало тип аутентификации на сервере и отправило некорректные данные).  <text:line-break/> 5. Поле логин чувствительно к регистру. (Логин должен быть точно такой же как при входе в odgassist.  PotapovDA ≠  potapovda.)<text:line-break/></text:p>
      <text:p text:style-name="Text_20_body"><text:span text:style-name="PluginODTAutoStyle_Text_49"><text:span text:style-name="Strong_20_Emphasis">Ошибка аутентификации. "Базовый метод аутентификации"</text:span> </text:span></text:p>
      <text:p text:style-name="Text_20_body">Если сообщение содержит текст: <text:line-break/></text:p>
      <text:p text:style-name="Text_20_body">Microsoft Office заблокировал доступ к</text:p>
      <text:p text:style-name="Preformatted_20_Text">"https:// ваш домен", поскольку источник использует метод входа, который может быть небезопасным.</text:p>
      <text:p text:style-name="Text_20_body"><text:line-break/> Мы рекомендуем обратиться в службу ИТ-Поддержки и обсудить, как сделать этот файл более безопасным.</text:p>
      <table:table table:style-name="Table">
        <table:table-column/>
        <table:table-row>
          <table:table-cell office:value-type="string" table:style-name="tablecell">
            <text:p text:style-name="tablealignleft"> <draw:frame draw:style-name="media" draw:name="144" text:anchor-type="as-char" draw:z-index="144" svg:width="8.651875cm" svg:height="6.50875cm"><draw:image xlink:href="Pictures/047f405fe8955052e64b4cb17f81a2ef.png" xlink:type="simple" xlink:show="embed" xlink:actuate="onLoad"/></draw:frame> </text:p>
          </table:table-cell>
        </table:table-row>
      </table:table>
      <text:p text:style-name="Text_20_body">Это означает, что вы используете версию офисного приложения в котором запрещена базовая аутентификация. <text:line-break/></text:p>
      <text:p text:style-name="Text_20_body"><text:span text:style-name="Emphasis">Решение</text:span> <text:line-break/> Использовать в качестве клиента webdav пакет Libre Office.<text:line-break/> Для настройки Libre Office в качестве клиента воспользуйтесь инструкцией: <text:line-break/> <text:a xlink:type="simple" xlink:href="https://wiki.odgassist.ru/doku.php/odg_assist_5.0:%D0%BC%D0%BE%D0%B4%D1%83%D0%BB%D1%8C_%D1%80%D0%B0%D0%B7%D1%80%D0%B0%D0%B1%D0%BE%D1%82%D0%BA%D0%B0_%D0%B4%D0%BE%D0%BA%D1%83%D0%BC%D0%B5%D0%BD%D1%82%D0%B0%D1%86%D0%B8%D0%B8#%D0%B8%D1%81%D0%BF%D0%BE%D0%BB%D1%8C%D0%B7%D0%BE%D0%B2%D0%B0%D0%BD%D0%B8%D0%B5_libre_office_%D0%B2_%D0%BA%D0%B0%D1%87%D0%B5%D1%81%D1%82%D0%B2%D0%B5_%D0%BA%D0%BB%D0%B8%D0%B5%D0%BD%D1%82%D0%B0_webdav" text:style-name="Internet_20_link" text:visited-style-name="Visited_20_Internet_20_Link">Использование Libre Office в качестве клиента webdav</text:a></text:p>
      <text:p text:style-name="Text_20_body"><text:span text:style-name="PluginODTAutoStyle_Text_50"><text:span text:style-name="Strong_20_Emphasis">Ошибка в названии документа"</text:span> </text:span></text:p>
      <text:p text:style-name="Text_20_body">При открытии версии документа возникает ошибка. <text:line-break/> Часть лога: <text:line-break/></text:p>
      <text:p text:style-name="Preformatted_20_Text">Caused by: org.eclipse.persistence.exceptions.DatabaseException:<text:line-break/>Internal Exception: org.postgresql.util.PSQLException: ERROR: syntax error at or near ")"<text:line-break/><text:s text:c="2"/>Позиция: 168<text:line-break/>Error Code: 0<text:line-break/>Call: SELECT ID, CREATE_DATE, CREATE_TS, CREATED_BY, DELETE_TS, DELETED_BY, EXT, NAME, FILE_SIZE, SYS_TENANT_ID, UPDATE_TS, UPDATED_BY, VERSION FROM SYS_FILE WHERE ((ID IN ()) AND (0=0)<text:s text:c="25"/>)<text:line-break/>Query: ReadAllQuery(name="fileDescriptor" referenceClass=FileDescriptor sql="SELECT ID, CREATE_DATE, CREATE_TS, CREATED_BY, DELETE_TS, DELETED_BY, EXT, NAME, FILE_SIZE, SYS_TENANT_ID, U<text:s text:c="25"/>PDATE_TS, UPDATED_BY, VERSION FROM SYS_FILE WHERE ((ID IN ?) AND (0=0))")</text:p>
      <table:table table:style-name="Table">
        <table:table-column/>
        <table:table-row>
          <table:table-cell office:value-type="string" table:style-name="tablecell">
            <text:p text:style-name="tablealignleft"> <draw:frame draw:style-name="media" draw:name="145" text:anchor-type="as-char" draw:z-index="145" svg:width="33.866666666667cm" style:rel-width="100%" svg:height="20.928541666667cm" style:rel-height="scale"><draw:image xlink:href="Pictures/0ccddd4395f402a08bfba778b65eabe8.png" xlink:type="simple" xlink:show="embed" xlink:actuate="onLoad"/></draw:frame> </text:p>
          </table:table-cell>
        </table:table-row>
      </table:table>
      <text:p text:style-name="Text_20_body">Решение: <text:line-break/> Для выполнения необходимо обладать правами администратора. <text:line-break/> 1. Найдите версию документа в пункте меню "Внешние файлы". Используйте поиск по коду документа или имени. <text:line-break/> Если найденных документов много, используйте дату создания как ориентир</text:p>
      <table:table table:style-name="Table">
        <table:table-column/>
        <table:table-column/>
        <table:table-row>
          <table:table-cell office:value-type="string" table:style-name="tablecell">
            <text:p text:style-name="tablealignleft"> <draw:frame draw:style-name="media" draw:name="146" text:anchor-type="as-char" draw:z-index="146" svg:width="16.430625cm" svg:height="8.0433333333333cm"><draw:image xlink:href="Pictures/0d619f5a5ad4400dee01c2fc7d2843a8.png" xlink:type="simple" xlink:show="embed" xlink:actuate="onLoad"/></draw:frame> </text:p>
          </table:table-cell>
          <table:table-cell office:value-type="string" table:style-name="tablecell">
            <text:p text:style-name="tablealignleft"> <draw:frame draw:style-name="media" draw:name="147" text:anchor-type="as-char" draw:z-index="147" svg:width="18.071041666667cm" style:rel-width="100%" svg:height="8.969375cm" style:rel-height="scale"><draw:image xlink:href="Pictures/5831a4df424d63adb851fd62cb39d4be.png" xlink:type="simple" xlink:show="embed" xlink:actuate="onLoad"/></draw:frame> </text:p>
          </table:table-cell>
        </table:table-row>
      </table:table>
      <text:p text:style-name="Text_20_body">2. Скачайте файл pdf и docx. Они понадобятся позже для повторной загрузки в проблемную версию.</text:p>
      <text:p text:style-name="Text_20_body">3. Найдите версию документа через инспектор сущностей.Удалите файлы у версии документа.<text:line-break/></text:p>
      <table:table table:style-name="Table">
        <table:table-column/>
        <table:table-row>
          <table:table-cell office:value-type="string" table:style-name="tablecell">
            <text:p text:style-name="tablealignleft"> <draw:frame draw:style-name="media" draw:name="148" text:anchor-type="as-char" draw:z-index="148" svg:width="16.589375cm" svg:height="12.117916666667cm"><draw:image xlink:href="Pictures/969d0b815313db58c884371618c0d340.png" xlink:type="simple" xlink:show="embed" xlink:actuate="onLoad"/></draw:frame> </text:p>
          </table:table-cell>
        </table:table-row>
      </table:table>
      <text:p text:style-name="Text_20_body">После удаления файлов в версии сохраните внесенные изменения.</text:p>
      <text:p text:style-name="Text_20_body">4. Откройте версию документа с котрой была проблема, использую меню "Управление документами". <text:line-break/> Загрузите ранее скачанные файлы: <text:line-break/></text:p>
      <table:table table:style-name="Table">
        <table:table-column/>
        <table:table-row>
          <table:table-cell office:value-type="string" table:style-name="tablecell">
            <text:p text:style-name="tablealignleft"> <draw:frame draw:style-name="media" draw:name="149" text:anchor-type="as-char" draw:z-index="149" svg:width="12.22375cm" svg:height="11.165416666667cm"><draw:image xlink:href="Pictures/24bd33bbbef158c22eb1078718a14e90.png" xlink:type="simple" xlink:show="embed" xlink:actuate="onLoad"/></draw:frame> </text:p>
          </table:table-cell>
        </table:table-row>
      </table:table>
      <text:h text:style-name="Heading_20_3" text:outline-level="3"><text:bookmark-start text:name="__RefHeading___сообщение_о_блокировке_задания_на_разработку_54"/><text:bookmark-start text:name="сообщение_о_блокировке_задания_на_разработку"/>Сообщение о блокировке задания на разработку<text:bookmark-end text:name="__RefHeading___сообщение_о_блокировке_задания_на_разработку_54"/><text:bookmark-end text:name="сообщение_о_блокировке_задания_на_разработку"/></text:h>
      <text:p text:style-name="Horizontal_20_Line"/>
      <text:p text:style-name="Text_20_body">Описание: <text:line-break/> При открытии задания на разработку получаю сообщение о блокировке: <text:line-break/> Только чтение  Запись заблокирована пользователем ...</text:p>
      <table:table table:style-name="Table">
        <table:table-column/>
        <table:table-row>
          <table:table-cell office:value-type="string" table:style-name="tablecell">
            <text:p text:style-name="tablealignleft"> <draw:frame draw:style-name="media" draw:name="150" text:anchor-type="as-char" draw:z-index="150" svg:width="18.653125cm" style:rel-width="100%" svg:height="10.609791666667cm" style:rel-height="scale"><draw:image xlink:href="Pictures/a30240d0824c34652aa332f54f810300.png" xlink:type="simple" xlink:show="embed" xlink:actuate="onLoad"/></draw:frame> </text:p>
          </table:table-cell>
        </table:table-row>
      </table:table>
      <text:p text:style-name="Text_20_body">Такое сообщение отображается, когда другой пользователь открыл задание на разработку документа. <text:line-break/> Задача будет доступна к выполнению, после завершения ее заблокировавшим пользователем. <text:line-break/> Т.е. когда заблокировавший пользователь нажмет кнопки "Завершить", "Согласовать" или "Сохранить без завершения".</text:p>
      <text:p text:style-name="Text_20_body">Но может возникнуть ситуация при которой блокировка осталась, хотя заблокировавший утверждает, что задачу закрыл и закрыл версию документа. <text:line-break/> ﻿Рассмотрим два варианта: <text:line-break/> ﻿1. Пользователь "А" открывает задачу на разработку документа, затем открывает версию документа по ссылке. <text:line-break/> ﻿Вносит изменение в версию документа, сохраняет его. Закрывает приложение Word. Затем закрывает браузер, без завершения задачи или нажатия "Сохранить без завершения". <text:line-break/> ﻿При таком поведении пользователя блокировка не снимается и остается активной, пока ее принудительно не снять или не истечет время блокировки  (таймер настроен на 10 минут). ﻿Когда пользователь "Б"  попытается редактировать документ, то он не сможет этого сделать и ему отобразится соответствующее сообщение о блокировке.Также и пользователь "А" не сможет отредактировать документ, он увидит сообщение о блокировке задания им самим.<text:line-break/> ﻿<text:span text:style-name="Emphasis">Решение:</text:span> После редактирования документа и закрытия WORD необходимо завершить задачу или нажать "Сохранить без завершения". <text:line-break/> ﻿ После этого можно закрыть браузер.</text:p>
      <text:p text:style-name="Text_20_body">﻿2. Пользователь "А" открывает вкладку "Разработка и согласования", затем открывает задание на разработку и приступает к редактированию версии документа. Потом (возможно) его отвлекли и он открывает еще одну вкладку по разработке и открывает то же самое задание. И тут отображается сообщение о блокировке задания на разработку им самим. <text:line-break/> ﻿Т.е. у него открыты две вкладки одна из которых удерживает блокировку.  ﻿Решение: Закрыть все вкладки "Разработка и согласование" и версию разрабатываемого документа. <text:line-break/> Затем открыть задание на разработку повторно, блокировки уже не будет.</text:p>
      <text:h text:style-name="Heading_20_4" text:outline-level="4"><text:bookmark-start text:name="__RefHeading___ошибка_при_незакрытом_редакторе._заполните_необходимые_поля_закройте_тестовый_процессор_libreoffice_microsoft_word_writer_55"/><text:bookmark-start text:name="ошибка_при_незакрытом_редакторе._заполните_необходимые_поля_закройте_тестовый_процессор_libreoffice_microsoft_word_writer"/>Ошибка при незакрытом редакторе. "Заполните необходимые поля, закройте тестовый процессор (libreoffice, microsoft word, writer)<text:bookmark-end text:name="__RefHeading___ошибка_при_незакрытом_редакторе._заполните_необходимые_поля_закройте_тестовый_процессор_libreoffice_microsoft_word_writer_55"/><text:bookmark-end text:name="ошибка_при_незакрытом_редакторе._заполните_необходимые_поля_закройте_тестовый_процессор_libreoffice_microsoft_word_writer"/></text:h>
      <text:p text:style-name="Text_20_body">Такого рода блокировка снимается через инспектор сущности, через сущность - "WebDav lock descriptor.</text:p>
      <text:h text:style-name="Heading_20_3" text:outline-level="3"><text:bookmark-start text:name="__RefHeading___если_в_реестре_разработка_и_согласование_наблюдаются_пропуски_в_последовательности_нумерации_заданий_56"/><text:bookmark-start text:name="если_в_реестре_разработка_и_согласование_наблюдаются_пропуски_в_последовательности_нумерации_заданий"/>Если в реестре "Разработка и согласование" наблюдаются пропуски в последовательности нумерации заданий<text:bookmark-end text:name="__RefHeading___если_в_реестре_разработка_и_согласование_наблюдаются_пропуски_в_последовательности_нумерации_заданий_56"/><text:bookmark-end text:name="если_в_реестре_разработка_и_согласование_наблюдаются_пропуски_в_последовательности_нумерации_заданий"/></text:h>
      <text:p text:style-name="Text_20_body">Такое может быть в случае, когда задание на разработку было создано, но запуск бизнес процесса запущен так и не был.  Один из вариантов почему так происходит, некорректное заполнение карточки документа. Сотрудник при инициировании задания на разработку в карточке документа указал тип разработки "Новый из существующего" или "Новый из шаблона",<text:line-break/> но при этом указал тоже самое наименование и код, что и у документа на основании, которого он пытается произвести разработку документа,<text:line-break/> система блокирует запуск процесса так как дублирование документов в базе данных недопустимы. При создании задания на разработку и заполнении карточки документа автоматически присваивается и номер задания,<text:line-break/> срабатывает счетчик, добавляя +1 к номеру предыдущей записи, по этому в реестре не смотря на то, что задания автоматически удаляется<text:line-break/> (во избежание проблем с дублированием документа, о чем и сигнализирует система «Такой документ уже существует в системе»)  счетчик не откатывается назад, поэтому в реестре наблюдается пропуск в последовательности нумерации.</text:p>
      <text:h text:style-name="Heading_20_3" text:outline-level="3"><text:bookmark-start text:name="__RefHeading___конвертация_файла_формата_xlxs_в_pdf._работа_с_колонтитулами_57"/><text:bookmark-start text:name="конвертация_файла_формата_xlxs_в_pdf._работа_с_колонтитулами"/>Конвертация файла формата xlxs в pdf. Работа с колонтитулами<text:bookmark-end text:name="__RefHeading___конвертация_файла_формата_xlxs_в_pdf._работа_с_колонтитулами_57"/><text:bookmark-end text:name="конвертация_файла_формата_xlxs_в_pdf._работа_с_колонтитулами"/></text:h>
      <text:p text:style-name="Text_20_body">1. На этапе «Проверка данных и выпуск» нажать кнопку «Скачать»</text:p>
      <text:p text:style-name="Text_20_body"><draw:frame draw:style-name="media" draw:name="151" text:anchor-type="as-char" draw:z-index="151" svg:width="25.770416666667cm" style:rel-width="100%" svg:height="1.9579166666667cm" style:rel-height="scale"><draw:image xlink:href="Pictures/bffd394f7b86fe0a176d8a0047ced64f.png" xlink:type="simple" xlink:show="embed" xlink:actuate="onLoad"/></draw:frame></text:p>
      <text:p text:style-name="Text_20_body">2. Сохранить файл на устройстве</text:p>
      <text:p text:style-name="Text_20_body">3. Открыть файл</text:p>
      <text:p text:style-name="Text_20_body">4. Нажать кнопку «Разрешить редактирование»</text:p>
      <text:p text:style-name="Text_20_body"><draw:frame draw:style-name="media" draw:name="152" text:anchor-type="as-char" draw:z-index="152" svg:width="9.8689583333333cm" svg:height="2.1166666666667cm"><draw:image xlink:href="Pictures/eded44bfd0eb86b0351c32b4868d423b.png" xlink:type="simple" xlink:show="embed" xlink:actuate="onLoad"/></draw:frame></text:p>
      <text:p text:style-name="Text_20_body">5. При необходимости отредактировать название документа переносом части текста на другую строку или уменьшением шрифта в колонтитулах <text:span text:style-name="Strong_20_Emphasis">на каждом листе</text:span></text:p>
      <text:p text:style-name="Text_20_body"><draw:frame draw:style-name="media" draw:name="153" text:anchor-type="as-char" draw:z-index="153" svg:width="25.770416666667cm" style:rel-width="100%" svg:height="1.984375cm" style:rel-height="scale"><draw:image xlink:href="Pictures/02149f1ea0adaf19629925eabfa4c55f.png" xlink:type="simple" xlink:show="embed" xlink:actuate="onLoad"/></draw:frame></text:p>
      <text:p text:style-name="Text_20_body"><draw:frame draw:style-name="media" draw:name="154" text:anchor-type="as-char" draw:z-index="154" svg:width="25.770416666667cm" style:rel-width="100%" svg:height="1.8785416666667cm" style:rel-height="scale"><draw:image xlink:href="Pictures/9927036aa4e02bd8ca173fcc71087819.png" xlink:type="simple" xlink:show="embed" xlink:actuate="onLoad"/></draw:frame></text:p>
      <text:p text:style-name="Text_20_body">6. Перейти на последний лист «Данные о разработке»</text:p>
      <text:p text:style-name="Text_20_body">7. Перейти во вкладку «Вставка» и на ленте в блоке инструментов «Текст» нажать на кнопку «Колонтитулы»</text:p>
      <text:p text:style-name="Text_20_body">8. Нажать на правый колонтитул, перейти во вкладку «Колонтитулы», на ленте в блоке «Элементы колонтитулов» нажать на кнопку «Рисунок». Выбрать необходимое изображение. Нажать на кнопку «Формат рисунка». Отредактировать высоту и ширину изображения</text:p>
      <text:p text:style-name="Text_20_body">9. Перейти во вкладку «Разметка страницы», на ленте в блоке «Вписать» отмасштабировать страницу, чтобы все элементы листа были на одной странице</text:p>
      <text:p text:style-name="Text_20_body"><draw:frame draw:style-name="media" draw:name="155" text:anchor-type="as-char" draw:z-index="155" svg:width="8.334375cm" svg:height="5.0535416666667cm"><draw:image xlink:href="Pictures/6b8597a7540acd16c6cae037112dd37b.png" xlink:type="simple" xlink:show="embed" xlink:actuate="onLoad"/></draw:frame></text:p>
      <text:p text:style-name="Text_20_body">10. Сохранить документ в PDF формате:</text:p>
      <text:p text:style-name="Text_20_body">Перейти в «Файл», нажать «Сохранить как», нажать «Дополнительные параметры»</text:p>
      <text:p text:style-name="Text_20_body"><draw:frame draw:style-name="media" draw:name="156" text:anchor-type="as-char" draw:z-index="156" svg:width="21.960416666667cm" style:rel-width="100%" svg:height="3.413125cm" style:rel-height="scale"><draw:image xlink:href="Pictures/756eb6058673dc9c8aae9cdaf5f9cf23.png" xlink:type="simple" xlink:show="embed" xlink:actuate="onLoad"/></draw:frame></text:p>
      <text:p text:style-name="Text_20_body">Выбрать формат PDF</text:p>
      <text:p text:style-name="Text_20_body"><draw:frame draw:style-name="media" draw:name="157" text:anchor-type="as-char" draw:z-index="157" svg:width="18.679583333333cm" style:rel-width="100%" svg:height="13.81125cm" style:rel-height="scale"><draw:image xlink:href="Pictures/b1c9f9e714d6d7264ba19465263e39bf.png" xlink:type="simple" xlink:show="embed" xlink:actuate="onLoad"/></draw:frame></text:p>
      <text:p text:style-name="Text_20_body">Нажать кнопку Параметры</text:p>
      <text:p text:style-name="Text_20_body"><draw:frame draw:style-name="media" draw:name="158" text:anchor-type="as-char" draw:z-index="158" svg:width="18.494375cm" style:rel-width="100%" svg:height="5.953125cm" style:rel-height="scale"><draw:image xlink:href="Pictures/bcaa0d9d06667f313bd9fefb15e3d21b.png" xlink:type="simple" xlink:show="embed" xlink:actuate="onLoad"/></draw:frame></text:p>
      <text:p text:style-name="Text_20_body">Выбрать параметр «Всю книгу», нажать кнопку «Ок»</text:p>
      <text:p text:style-name="Text_20_body"><draw:frame draw:style-name="media" draw:name="159" text:anchor-type="as-char" draw:z-index="159" svg:width="9.8954166666667cm" svg:height="10.847916666667cm"><draw:image xlink:href="Pictures/3fa0b8369347aaa9f39d858dddfce577.png" xlink:type="simple" xlink:show="embed" xlink:actuate="onLoad"/></draw:frame></text:p>
      <text:p text:style-name="Text_20_body">Нажать кнопку «Сохранить»</text:p>
      <text:p text:style-name="Text_20_body">11. В системе нажать кнопку «Загрузить»</text:p>
      <text:p text:style-name="Text_20_body"><draw:frame draw:style-name="media" draw:name="160" text:anchor-type="as-char" draw:z-index="160" svg:width="25.770416666667cm" style:rel-width="100%" svg:height="1.031875cm" style:rel-height="scale"><draw:image xlink:href="Pictures/70df7bb4fd2495d8072dc98521141857.png" xlink:type="simple" xlink:show="embed" xlink:actuate="onLoad"/></draw:frame></text:p>
      <text:p text:style-name="Text_20_body">Выбрать сохраненный ранее pdf файл</text:p>
      <text:p text:style-name="Text_20_body">Убедиться, что документ загрузился в систему</text:p>
      <text:p text:style-name="Text_20_body"><draw:frame draw:style-name="media" draw:name="161" text:anchor-type="as-char" draw:z-index="161" svg:width="25.770416666667cm" style:rel-width="100%" svg:height="1.11125cm" style:rel-height="scale"><draw:image xlink:href="Pictures/27999cd37fb2cb29752e785ed1193b66.png" xlink:type="simple" xlink:show="embed" xlink:actuate="onLoad"/></draw:frame></text:p>
      <text:p text:style-name="Text_20_body">12. Нажать кнопку Завершить задачу</text:p>
      <text:h text:style-name="Heading_20_3" text:outline-level="3"><text:bookmark-start text:name="__RefHeading___разблокировать_документ_если_документ_заблокирован_другим_пользователем_58"/><text:bookmark-start text:name="разблокировать_документ_если_документ_заблокирован_другим_пользователем"/>Разблокировать документ, если документ заблокирован другим пользователем<text:bookmark-end text:name="__RefHeading___разблокировать_документ_если_документ_заблокирован_другим_пользователем_58"/><text:bookmark-end text:name="разблокировать_документ_если_документ_заблокирован_другим_пользователем"/></text:h>
      <text:p text:style-name="Text_20_body"><text:span text:style-name="Strong_20_Emphasis">Например, у пользователя был открыт документ в word или libreeOffice при разработке документа, пользовтаель не сохраняя и не закрывая, выключил пк, что будет с документом?</text:span></text:p>
      <text:p text:style-name="Text_20_body">Документ будет заблокирован. Изменения не сохранятся<text:line-break/>Разблокировать документ доступно Администратору системы в разделе Администрирование доступен подраздел WebDAV-Document browser</text:p>
      <text:p text:style-name="Text_20_body"><draw:frame draw:style-name="media" draw:name="162" text:anchor-type="as-char" draw:z-index="162" svg:width="25.770416666667cm" style:rel-width="100%" svg:height="12.250208333333cm" style:rel-height="scale"><draw:image xlink:href="Pictures/de79f49196165a12732a2b303c96fb65.png" xlink:type="simple" xlink:show="embed" xlink:actuate="onLoad"/></draw:frame></text:p>
      <text:p text:style-name="Text_20_body">При переходе в Document browser отобразится список документов</text:p>
      <text:p text:style-name="Text_20_body"><draw:frame draw:style-name="media" draw:name="163" text:anchor-type="as-char" draw:z-index="163" svg:width="25.770416666667cm" style:rel-width="100%" svg:height="14.208125cm" style:rel-height="scale"><draw:image xlink:href="Pictures/b0cf1b7cd9088ce0bf0529448341210d.png" xlink:type="simple" xlink:show="embed" xlink:actuate="onLoad"/></draw:frame></text:p>
      <text:p text:style-name="Text_20_body">Нажать на колонку Lock state – записи отсортируются по наличию в этой колонке информации</text:p>
      <text:p text:style-name="Text_20_body"><draw:frame draw:style-name="media" draw:name="164" text:anchor-type="as-char" draw:z-index="164" svg:width="25.770416666667cm" style:rel-width="100%" svg:height="14.12875cm" style:rel-height="scale"><draw:image xlink:href="Pictures/cc9b4e92fd0f67cfca106b04fd0264fd.png" xlink:type="simple" xlink:show="embed" xlink:actuate="onLoad"/></draw:frame></text:p>
      <text:p text:style-name="Text_20_body">Выбрать заблокированный документ и нажать кнопку «Unlock»</text:p>
      <text:p text:style-name="Text_20_body"><draw:frame draw:style-name="media" draw:name="165" text:anchor-type="as-char" draw:z-index="165" svg:width="25.770416666667cm" style:rel-width="100%" svg:height="3.8629166666667cm" style:rel-height="scale"><draw:image xlink:href="Pictures/824003cc846acfb4ef26c43ac73454cf.png" xlink:type="simple" xlink:show="embed" xlink:actuate="onLoad"/></draw:frame></text:p>
      <text:p text:style-name="Text_20_body">Документ будет разблокирован</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ext_26" style:family="text">
      <style:text-properties fo:color="grey" fo:font-style="normal" fo:font-size="10.5pt" fo:font-family="Garamond" fo:border="0pt none"/>
    </style:style>
    <style:style style:name="PluginODTAutoStyle_Text_27" style:family="text">
      <style:text-properties fo:color="grey" fo:font-style="normal" fo:font-size="10.5pt" fo:font-family="Garamond" fo:border="0pt none"/>
    </style:style>
    <style:style style:name="PluginODTAutoStyle_Text_28" style:family="text">
      <style:text-properties fo:color="grey" fo:font-style="normal" fo:font-size="10.5pt" fo:font-family="Garamond" fo:border="0pt none"/>
    </style:style>
    <style:style style:name="PluginODTAutoStyle_Text_29" style:family="text">
      <style:text-properties fo:color="grey" fo:font-style="normal" fo:font-size="10.5pt" fo:font-family="Garamond" fo:border="0pt none"/>
    </style:style>
    <style:style style:name="PluginODTAutoStyle_Text_30" style:family="text">
      <style:text-properties fo:color="grey" fo:font-style="normal" fo:font-size="10.5pt" fo:font-family="Garamond" fo:border="0pt none"/>
    </style:style>
    <style:style style:name="PluginODTAutoStyle_Text_31" style:family="text">
      <style:text-properties fo:color="grey" fo:font-style="normal" fo:font-size="10.5pt" fo:font-family="Garamond" fo:border="0pt none"/>
    </style:style>
    <style:style style:name="PluginODTAutoStyle_Text_32" style:family="text">
      <style:text-properties fo:color="grey" fo:font-style="normal" fo:font-size="10.5pt" fo:font-family="Garamond" fo:border="0pt none"/>
    </style:style>
    <style:style style:name="PluginODTAutoStyle_Text_33" style:family="text">
      <style:text-properties fo:color="grey" fo:font-style="normal" fo:font-size="10.5pt" fo:font-family="Garamond" fo:border="0pt none"/>
    </style:style>
    <style:style style:name="PluginODTAutoStyle_Table_34" style:family="table">
      <style:table-properties table:align="center" style:shadow="#808080 0.18cm 0.18cm" style:rel-width="88%" style:width="425.2pt"/>
    </style:style>
    <style:style style:name="odt_auto_style_table_column_10_1" style:family="table-column">
      <style:table-column-properties style:column-width="1.5cm"/>
    </style:style>
    <style:style style:name="odt_auto_style_table_column_10_2" style:family="table-column">
      <style:table-column-properties style:column-width="13.5cm"/>
    </style:style>
    <style:style style:name="PluginODTAutoStyle_TableCell_35" style:family="table-cell">
      <style:paragraph-properties fo:text-align="center"/>
      <style:table-cell-properties fo:padding="0.1cm" fo:border="0.002cm solid #000000"/>
    </style:style>
    <style:style style:name="PluginODTAutoStyle_Paragraph_36" style:family="paragraph">
      <style:paragraph-properties fo:text-align="center" fo:padding="0.1cm"/>
    </style:style>
    <style:style style:name="PluginODTAutoStyle_TableCell_37" style:family="table-cell">
      <style:table-cell-properties fo:padding="0.3cm" fo:border="0.002cm solid #000000"/>
    </style:style>
    <style:style style:name="PluginODTAutoStyle_Paragraph_38" style:family="paragraph">
      <style:paragraph-properties fo:padding="0.3cm"/>
    </style:style>
    <style:style style:name="PluginODTAutoStyle_Text_39" style:family="text">
      <style:text-properties fo:color="grey" fo:font-style="normal" fo:font-size="10.5pt" fo:font-family="Garamond" fo:border="0pt none"/>
    </style:style>
    <style:style style:name="PluginODTAutoStyle_Table_40" style:family="table">
      <style:table-properties table:align="center" style:shadow="#808080 0.18cm 0.18cm" style:rel-width="88%" style:width="425.2pt"/>
    </style:style>
    <style:style style:name="odt_auto_style_table_column_11_1" style:family="table-column">
      <style:table-column-properties style:column-width="1.5cm"/>
    </style:style>
    <style:style style:name="odt_auto_style_table_column_11_2" style:family="table-column">
      <style:table-column-properties style:column-width="13.5cm"/>
    </style:style>
    <style:style style:name="PluginODTAutoStyle_TableCell_41" style:family="table-cell">
      <style:paragraph-properties fo:text-align="center"/>
      <style:table-cell-properties fo:padding="0.1cm" fo:border="0.002cm solid #000000"/>
    </style:style>
    <style:style style:name="PluginODTAutoStyle_Paragraph_42" style:family="paragraph">
      <style:paragraph-properties fo:text-align="center" fo:padding="0.1cm"/>
    </style:style>
    <style:style style:name="PluginODTAutoStyle_TableCell_43" style:family="table-cell">
      <style:table-cell-properties fo:padding="0.3cm" fo:border="0.002cm solid #000000"/>
    </style:style>
    <style:style style:name="PluginODTAutoStyle_Paragraph_44" style:family="paragraph">
      <style:paragraph-properties fo:padding="0.3cm"/>
    </style:style>
    <style:style style:name="PluginODTAutoStyle_Text_45" style:family="text">
      <style:text-properties fo:color="#FFFFFF" fo:font-style="normal" fo:font-size="10.5pt" fo:font-family="Garamond" fo:border="0pt none"/>
    </style:style>
    <style:style style:name="PluginODTAutoStyle_Text_46" style:family="text">
      <style:text-properties fo:color="#FFFFFF" fo:font-style="normal" fo:font-size="10.5pt" fo:font-family="Garamond" fo:border="0pt none"/>
    </style:style>
    <style:style style:name="PluginODTAutoStyle_Text_47" style:family="text">
      <style:text-properties fo:color="#FFFFFF" fo:font-style="normal" fo:font-size="10.5pt" fo:font-family="Garamond" fo:border="0pt none"/>
    </style:style>
    <style:style style:name="PluginODTAutoStyle_Text_48" style:family="text">
      <style:text-properties fo:color="#808000" fo:font-style="normal" fo:font-size="10.5pt" fo:font-family="Garamond" fo:border="0pt none"/>
    </style:style>
    <style:style style:name="PluginODTAutoStyle_Text_49" style:family="text">
      <style:text-properties fo:color="#808000" fo:font-style="normal" fo:font-size="10.5pt" fo:font-family="Garamond" fo:border="0pt none"/>
    </style:style>
    <style:style style:name="PluginODTAutoStyle_Text_50" style:family="text">
      <style:text-properties fo:color="#808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0::00:00</meta:creation-date>
    <dc:creator>Generated</dc:creator>
    <dc:date>1970-01-01T00::00:00</dc:date>
    <dc:language>en-US</dc:language>
    <meta:editing-cycles>1</meta:editing-cycles>
    <meta:editing-duration>PT0S</meta:editing-duration>
    <dc:title>odg_assist_5.0:модуль_разработка_документации</dc:title>
  </office:meta>
</office:document-meta>
</file>