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c17bf9e2c350ac04c640396fb85bb7.png"/>
  <manifest:file-entry manifest:media-type="image/png" manifest:full-path="Pictures/4e1380dc06c6ef8b9d60a40cbc00fd76.png"/>
  <manifest:file-entry manifest:media-type="image/png" manifest:full-path="Pictures/c93bcc3f624698608e3e2f1d5f3907b1.png"/>
  <manifest:file-entry manifest:media-type="image/png" manifest:full-path="Pictures/4ab83293b72420b56ead81995032fc74.png"/>
  <manifest:file-entry manifest:media-type="image/png" manifest:full-path="Pictures/c15d97588f365828f4139897d03c119c.png"/>
  <manifest:file-entry manifest:media-type="image/jpeg" manifest:full-path="Pictures/de01e47b20c5988cd9a1a2054b1802f8.jpg"/>
  <manifest:file-entry manifest:media-type="image/png" manifest:full-path="Pictures/9f4dcd05f96e1b534771cf63e8a47f4f.png"/>
  <manifest:file-entry manifest:media-type="image/png" manifest:full-path="Pictures/d70cb83d6dc3079443bc075a6cafb4a8.png"/>
  <manifest:file-entry manifest:media-type="image/png" manifest:full-path="Pictures/bc4dfe8d3f40182e5ea43617d105c1d6.png"/>
  <manifest:file-entry manifest:media-type="image/png" manifest:full-path="Pictures/bab80d74c21ca33c18290c2f19385be8.png"/>
  <manifest:file-entry manifest:media-type="image/jpeg" manifest:full-path="Pictures/cfc4b8d202dcb968f5708aa5c907e4b9.jpg"/>
  <manifest:file-entry manifest:media-type="image/jpeg" manifest:full-path="Pictures/e45898bbcedf4f62a012d495975ac4d6.jpg"/>
  <manifest:file-entry manifest:media-type="image/jpeg" manifest:full-path="Pictures/6dda60f73ec19679ec5a318ce386a9f0.jpg"/>
  <manifest:file-entry manifest:media-type="image/png" manifest:full-path="Pictures/985bcb4c489f66dccf46cc68ce23c420.png"/>
  <manifest:file-entry manifest:media-type="image/jpeg" manifest:full-path="Pictures/37b6feba709063ed121c5b43fb282c45.jpg"/>
  <manifest:file-entry manifest:media-type="image/jpeg" manifest:full-path="Pictures/68ef5ee065690a4133e78fbc2f727000.jpg"/>
  <manifest:file-entry manifest:media-type="image/png" manifest:full-path="Pictures/d9e1f571609f4f05532fe630a8f79a88.png"/>
  <manifest:file-entry manifest:media-type="image/png" manifest:full-path="Pictures/74bf06f87893d3ef62d1b92fcfe33cbc.png"/>
  <manifest:file-entry manifest:media-type="image/png" manifest:full-path="Pictures/431e14dffa2da26d3fce3cb192e9f62e.png"/>
  <manifest:file-entry manifest:media-type="image/png" manifest:full-path="Pictures/23c7f8699ac7a9047c8e29ca363d9e81.png"/>
  <manifest:file-entry manifest:media-type="image/png" manifest:full-path="Pictures/7464cce7e55539cbdc551f0afde9aa9b.png"/>
  <manifest:file-entry manifest:media-type="image/png" manifest:full-path="Pictures/a169721f6e9fe423759de2d27902ebd0.png"/>
  <manifest:file-entry manifest:media-type="image/png" manifest:full-path="Pictures/0b579bcdf58034d9a23da54cacdc4d1a.png"/>
  <manifest:file-entry manifest:media-type="image/png" manifest:full-path="Pictures/adeeee0c327834c5d61b7e6820556388.png"/>
  <manifest:file-entry manifest:media-type="image/png" manifest:full-path="Pictures/a7855f48cdb337e07eae8532800aa29a.png"/>
  <manifest:file-entry manifest:media-type="image/png" manifest:full-path="Pictures/c0c5f17f40d1e7c7eaa985b96534f6b0.png"/>
  <manifest:file-entry manifest:media-type="image/png" manifest:full-path="Pictures/40b51fb6302ca7e842914620dfe707b0.png"/>
  <manifest:file-entry manifest:media-type="image/png" manifest:full-path="Pictures/fbb135eafe2e69ed391ecbbcd8db9ba5.png"/>
  <manifest:file-entry manifest:media-type="image/png" manifest:full-path="Pictures/43e864da0b33b8e03d7f4c7433080aa9.png"/>
  <manifest:file-entry manifest:media-type="image/png" manifest:full-path="Pictures/76a00feb7c666b9b57dfb95fec85df24.png"/>
  <manifest:file-entry manifest:media-type="image/png" manifest:full-path="Pictures/4e7d898608696fcc4703c1c2afd5892d.png"/>
  <manifest:file-entry manifest:media-type="image/png" manifest:full-path="Pictures/d65708b54f7935ed2b2c2048a6600685.png"/>
  <manifest:file-entry manifest:media-type="image/png" manifest:full-path="Pictures/5dbb1c285ebdfacdfc94edab7344b753.png"/>
  <manifest:file-entry manifest:media-type="image/png" manifest:full-path="Pictures/5b8dc2f483f9d63d1feefa4d1cdb1031.png"/>
  <manifest:file-entry manifest:media-type="image/png" manifest:full-path="Pictures/a9af83ef7de3abeb69f14c0442b53735.png"/>
  <manifest:file-entry manifest:media-type="image/png" manifest:full-path="Pictures/5b19633b92cf606b7c6546df2e8c1ca8.png"/>
  <manifest:file-entry manifest:media-type="image/png" manifest:full-path="Pictures/1d50000a18ee4cfe7f285a63aa81312a.png"/>
  <manifest:file-entry manifest:media-type="image/png" manifest:full-path="Pictures/55fe170ff1c6541c293ad36c15b0c9e5.png"/>
  <manifest:file-entry manifest:media-type="image/png" manifest:full-path="Pictures/8f6e588f1e8f1ede2b9e630d7d5af734.png"/>
  <manifest:file-entry manifest:media-type="image/png" manifest:full-path="Pictures/ba04dd6f6bfa7a01af941691e59e8d79.png"/>
  <manifest:file-entry manifest:media-type="image/png" manifest:full-path="Pictures/c0ea112574a317034aadf2160d8a4ebb.png"/>
  <manifest:file-entry manifest:media-type="image/png" manifest:full-path="Pictures/d153e761e7928dd549e94b32ef040d15.png"/>
  <manifest:file-entry manifest:media-type="image/png" manifest:full-path="Pictures/d6d46b335f69f3c88d0eeb52714488b4.png"/>
  <manifest:file-entry manifest:media-type="image/png" manifest:full-path="Pictures/0769c4e67b77db20c86159cfe4b2f412.png"/>
  <manifest:file-entry manifest:media-type="image/png" manifest:full-path="Pictures/a154ccae17bd28d0167dd85d3bb7d97e.png"/>
  <manifest:file-entry manifest:media-type="image/png" manifest:full-path="Pictures/a404d3f1a64b6d6c79bb0e7b0319ae58.png"/>
  <manifest:file-entry manifest:media-type="image/png" manifest:full-path="Pictures/4c1d4248611c1617b2e547a285bcaa1b.png"/>
  <manifest:file-entry manifest:media-type="image/png" manifest:full-path="Pictures/129cfb46dc5380c4ec3ed4815b1883c5.png"/>
  <manifest:file-entry manifest:media-type="image/png" manifest:full-path="Pictures/2cded30a174453ed02dc0c5beaf93082.png"/>
  <manifest:file-entry manifest:media-type="image/png" manifest:full-path="Pictures/d9b2783bd426e9deaae480ad0c8081eb.png"/>
  <manifest:file-entry manifest:media-type="image/png" manifest:full-path="Pictures/1a64f121083246bfabd1069dc12b85d0.png"/>
  <manifest:file-entry manifest:media-type="image/png" manifest:full-path="Pictures/fbda05c82c9f6ab57173f32bc19787ee.png"/>
  <manifest:file-entry manifest:media-type="image/png" manifest:full-path="Pictures/2f49216b5e29f629da4b4b3c3f863ba9.png"/>
  <manifest:file-entry manifest:media-type="image/png" manifest:full-path="Pictures/86bb1a695f470dfa7a9edc0c99738a26.png"/>
  <manifest:file-entry manifest:media-type="image/png" manifest:full-path="Pictures/c8f403810ab1b6f877b5fe0282c3a534.png"/>
  <manifest:file-entry manifest:media-type="image/png" manifest:full-path="Pictures/5f3d07c10af84270e8968cc080a3ebee.png"/>
  <manifest:file-entry manifest:media-type="image/png" manifest:full-path="Pictures/2423cc775ca7beec5bdb95dacb80338e.png"/>
  <manifest:file-entry manifest:media-type="image/png" manifest:full-path="Pictures/4d54dc3b10a17213eda56c86127eafc3.png"/>
  <manifest:file-entry manifest:media-type="image/png" manifest:full-path="Pictures/8f3ea0afcfb4807ac7c4c4b233f5e9a3.png"/>
  <manifest:file-entry manifest:media-type="image/png" manifest:full-path="Pictures/fa0bca47c16c46de4dd21804051137e1.png"/>
  <manifest:file-entry manifest:media-type="image/png" manifest:full-path="Pictures/113ece98f19b5553cb50b759abea195b.png"/>
  <manifest:file-entry manifest:media-type="image/png" manifest:full-path="Pictures/ca272f2c555d040698c8352e8a509355.png"/>
  <manifest:file-entry manifest:media-type="image/png" manifest:full-path="Pictures/ee00e687f3b29e6292741b70a10d9b6e.png"/>
  <manifest:file-entry manifest:media-type="image/png" manifest:full-path="Pictures/2324ff2ba0268f588d764f38a0a476d9.png"/>
  <manifest:file-entry manifest:media-type="image/png" manifest:full-path="Pictures/a603ceb77b3bbd6eedf8d5c1e7b0b34b.png"/>
  <manifest:file-entry manifest:media-type="image/png" manifest:full-path="Pictures/e484fddc7dcdaffdcc8744b026fb0fa2.png"/>
  <manifest:file-entry manifest:media-type="image/png" manifest:full-path="Pictures/da00a65306a0d979124477463e5496fa.png"/>
  <manifest:file-entry manifest:media-type="image/png" manifest:full-path="Pictures/585bcc7f1e3d0f8b30d2896a7c60c1e7.png"/>
  <manifest:file-entry manifest:media-type="image/png" manifest:full-path="Pictures/2079c586edf815bf0b853119c775af58.png"/>
  <manifest:file-entry manifest:media-type="image/jpeg" manifest:full-path="Pictures/e73d71a40856fa0491e06f8dfa8b93ba.jpg"/>
  <manifest:file-entry manifest:media-type="image/jpeg" manifest:full-path="Pictures/3fe4f14b0f461809030f60d08a85e66d.jpg"/>
  <manifest:file-entry manifest:media-type="image/jpeg" manifest:full-path="Pictures/f7657c10fab8b40ba58a85278fc7a960.jpg"/>
  <manifest:file-entry manifest:media-type="image/jpeg" manifest:full-path="Pictures/6ed6a41916ecdd7e3504c26e9ef0c681.jpg"/>
  <manifest:file-entry manifest:media-type="image/jpeg" manifest:full-path="Pictures/2dc633db12479504e0d17f4fca9ae404.jpg"/>
  <manifest:file-entry manifest:media-type="image/jpeg" manifest:full-path="Pictures/14bb6bc96ec9e50f032b751f75a4e6b9.jpg"/>
  <manifest:file-entry manifest:media-type="image/jpeg" manifest:full-path="Pictures/fbed1894e51aef09fd4b13ade06a6ff6.jpg"/>
  <manifest:file-entry manifest:media-type="image/jpeg" manifest:full-path="Pictures/e0e21cbad709a5f058dc249728edb0a5.jpg"/>
  <manifest:file-entry manifest:media-type="image/jpeg" manifest:full-path="Pictures/bbd8e3b6039d144031ad4af204c0a37c.jpg"/>
  <manifest:file-entry manifest:media-type="image/jpeg" manifest:full-path="Pictures/3900624e3c1723bca05dae46675cbbc8.jpg"/>
  <manifest:file-entry manifest:media-type="image/jpeg" manifest:full-path="Pictures/f1a2523c1c0303c3daab55a8b8b55f8e.jpg"/>
  <manifest:file-entry manifest:media-type="image/jpeg" manifest:full-path="Pictures/48049e6b65c911184e81135e231e49d4.jpg"/>
  <manifest:file-entry manifest:media-type="image/jpeg" manifest:full-path="Pictures/abf340a58d4fce908675eefc1e825138.jpg"/>
  <manifest:file-entry manifest:media-type="image/png" manifest:full-path="Pictures/062f08ae777f07e3ea0c9a1d73d818a9.png"/>
  <manifest:file-entry manifest:media-type="image/png" manifest:full-path="Pictures/470e4187983aea9659d8d109641200eb.png"/>
  <manifest:file-entry manifest:media-type="image/png" manifest:full-path="Pictures/d32b76d34ca3418217c8c0b552199c94.png"/>
  <manifest:file-entry manifest:media-type="image/png" manifest:full-path="Pictures/430533e9077f0985c72db8bf3ce5125b.png"/>
  <manifest:file-entry manifest:media-type="image/png" manifest:full-path="Pictures/fbcb0040eb1f1802f1d1d77f92060a6e.png"/>
  <manifest:file-entry manifest:media-type="image/png" manifest:full-path="Pictures/256c63bb83336746cc2d472f629d3d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8000" fo:font-style="normal" fo:font-size="10.5pt" fo:font-family="Garamond" fo:border="0pt none"/>
    </style:style>
    <style:style style:name="PluginODTAutoStyle_Text_2" style:family="text">
      <style:text-properties fo:color="#0000FF" fo:font-style="normal" fo:font-size="10.5pt" fo:font-family="Garamond" fo:border="0pt none"/>
    </style:style>
    <style:style style:name="PluginODTAutoStyle_Text_3" style:family="text">
      <style:text-properties fo:color="#A52A2A" fo:font-style="normal" fo:font-size="10.5pt" fo:font-family="Garamond" fo:border="0pt none"/>
    </style:style>
    <style:style style:name="PluginODTAutoStyle_Text_4" style:family="text">
      <style:text-properties fo:color="#A52A2A" fo:font-style="normal" fo:font-size="10.5pt" fo:font-family="Garamond" fo:border="0pt none"/>
    </style:style>
    <style:style style:name="PluginODTAutoStyle_Text_5" style:family="text">
      <style:text-properties fo:color="#A52A2A" fo:font-style="normal" fo:font-size="10.5pt" fo:font-family="Garamond" fo:border="0pt none"/>
    </style:style>
    <style:style style:name="PluginODTAutoStyle_Text_6" style:family="text">
      <style:text-properties fo:color="#008000" fo:font-style="normal" fo:font-size="10.5pt" fo:font-family="Garamond" fo:border="0pt none"/>
    </style:style>
    <style:style style:name="PluginODTAutoStyle_Text_7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g_assist_5.0:модуль_управление_изменениями"/><text:bookmark-start text:name="__RefHeading___запросы_на_изменения_1"/><text:bookmark-start text:name="запросы_на_изменения"/>Запросы на изменения<text:bookmark-end text:name="__RefHeading___запросы_на_изменения_1"/><text:bookmark-end text:name="запросы_на_изменения"/></text:h>
      <text:h text:style-name="Heading_20_1" text:outline-level="1"><text:bookmark-start text:name="__RefHeading___авторизация_в_системе_2"/><text:bookmark-start text:name="авторизация_в_системе"/>Авторизация в системе<text:bookmark-end text:name="__RefHeading___авторизация_в_системе_2"/><text:bookmark-end text:name="авторизация_в_системе"/></text:h>
      <text:p text:style-name="Text_20_body">Перейдите по ссылке: <text:a xlink:type="simple" xlink:href="http://yourdomain.com/app" text:style-name="Internet_20_link" text:visited-style-name="Visited_20_Internet_20_Link">http://yourdomain.com/app</text:a> <text:line-break/>
Отобразится форма авторизации в системе odgAssist.</text:p>
      <text:p text:style-name="Text_20_body"><draw:frame draw:style-name="media" draw:name="0" text:anchor-type="as-char" draw:z-index="0" svg:width="10.583333333333cm" svg:height="7.6322115384615cm"><draw:image xlink:href="Pictures/2fc17bf9e2c350ac04c640396fb85bb7.png" xlink:type="simple" xlink:show="embed" xlink:actuate="onLoad"/></draw:frame></text:p>
      <text:p text:style-name="Text_20_body">Авторизуйтесь в системе, используя предоставленные вам логин и пароль. </text:p>
      <text:p text:style-name="Text_20_body"><text:span text:style-name="Strong_20_Emphasis">Краткое описание интерфейса приложения.</text:span> <text:line-break/>
Перед вами отобразится интерфейс приложения. <text:line-break/></text:p>
      <text:p text:style-name="Text_20_body">1. Кнопки управления учетными данными и выход из системы <text:line-break/>
2. Пункты основного меню приложения. <text:line-break/>
3. Вкладки (названия вкладок повторяют название реестров, задач или форм) <text:line-break/>
4. Рабочая область приложения <text:line-break/></text:p>
      <text:p text:style-name="Text_20_body"><draw:frame draw:style-name="media" draw:name="1" text:anchor-type="as-char" draw:z-index="1" svg:width="17.197916666667cm" style:rel-width="100%" svg:height="6.3176020408163cm" style:rel-height="scale"><draw:image xlink:href="Pictures/4e1380dc06c6ef8b9d60a40cbc00fd76.png" xlink:type="simple" xlink:show="embed" xlink:actuate="onLoad"/></draw:frame> <text:line-break/></text:p>
      <text:p text:style-name="Text_20_body"><text:span text:style-name="Strong_20_Emphasis">Описание элементов рабочей области вкладки на примере реестра «Запросы на изменения»:</text:span></text:p>
      <text:p text:style-name="Text_20_body"><draw:frame draw:style-name="media" draw:name="2" text:anchor-type="as-char" draw:z-index="2" svg:width="44.079583333333cm" style:rel-width="100%" svg:height="15.001875cm" style:rel-height="scale"><draw:image xlink:href="Pictures/c93bcc3f624698608e3e2f1d5f3907b1.png" xlink:type="simple" xlink:show="embed" xlink:actuate="onLoad"/></draw:frame></text:p>
      <text:p text:style-name="Text_20_body">1 Количество задач <text:line-break/>
2 Название реестра <text:line-break/>
3 Настраиваемый фильтр <text:line-break/>
4 Системный фильтр <text:line-break/>
5 Кнопки управления записями реестра  <text:line-break/>
6 Записи реестра</text:p>
      <text:p text:style-name="Text_20_body">Статусы события качества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Статус</text:p>
          </table:table-cell>
          <table:table-cell office:value-type="string" table:style-name="tableheader">
            <text:p text:style-name="Table_20_Heading"> Описание</text:p>
          </table:table-cell>
        </table:table-row>
        <table:table-row>
          <table:table-cell office:value-type="string" table:style-name="tablecell">
            <text:p text:style-name="tablealignleft">Черновик </text:p>
          </table:table-cell>
          <table:table-cell office:value-type="string" table:style-name="tablecell">
            <text:p text:style-name="tablealignleft"> Заполнение карточки события (пока идет регистрация события)   </text:p>
          </table:table-cell>
        </table:table-row>
        <table:table-row>
          <table:table-cell office:value-type="string" table:style-name="tablecell">
            <text:p text:style-name="tablealignleft">Согласование</text:p>
          </table:table-cell>
          <table:table-cell office:value-type="string" table:style-name="tablecell">
            <text:p text:style-name="tablealignleft"> Согласование карточки руководителем  </text:p>
          </table:table-cell>
        </table:table-row>
        <table:table-row>
          <table:table-cell office:value-type="string" table:style-name="tablecell">
            <text:p text:style-name="tablealignleft">Первичная оценка изменения инженером ООК</text:p>
          </table:table-cell>
          <table:table-cell office:value-type="string" table:style-name="tablecell">
            <text:p text:style-name="tablealignleft"> Оценка изменения инженером ООК, выбор исполнителей  </text:p>
          </table:table-cell>
        </table:table-row>
        <table:table-row>
          <table:table-cell office:value-type="string" table:style-name="tablecell">
            <text:p text:style-name="tablealignleft">Оценка изменения</text:p>
          </table:table-cell>
          <table:table-cell office:value-type="string" table:style-name="tablecell">
            <text:p text:style-name="tablealignleft"> Оценка исполнителями, назначенными на "Первичной оценке изменения ООК"        </text:p>
          </table:table-cell>
        </table:table-row>
        <table:table-row>
          <table:table-cell office:value-type="string" table:style-name="tablecell">
            <text:p text:style-name="tablealignleft">Вторичная оценка инженера ООК</text:p>
          </table:table-cell>
          <table:table-cell office:value-type="string" table:style-name="tablecell">
            <text:p text:style-name="tablealignleft"> Принятие итогового решения и выбор команды разработки плана     </text:p>
          </table:table-cell>
        </table:table-row>
        <table:table-row>
          <table:table-cell office:value-type="string" table:style-name="tablecell">
            <text:p text:style-name="tablealignleft">Разработка плана действий</text:p>
          </table:table-cell>
          <table:table-cell office:value-type="string" table:style-name="tablecell">
            <text:p text:style-name="tablealignleft"> Разработка плана участниками </text:p>
          </table:table-cell>
        </table:table-row>
        <table:table-row>
          <table:table-cell office:value-type="string" table:style-name="tablecell">
            <text:p text:style-name="tablealignleft">Выполнение плана</text:p>
          </table:table-cell>
          <table:table-cell office:value-type="string" table:style-name="tablecell">
            <text:p text:style-name="tablealignleft"> Выполнение действий, обработка действий    </text:p>
          </table:table-cell>
        </table:table-row>
        <table:table-row>
          <table:table-cell office:value-type="string" table:style-name="tablecell">
            <text:p text:style-name="tablealignleft">План выполнен</text:p>
          </table:table-cell>
          <table:table-cell office:value-type="string" table:style-name="tablecell">
            <text:p text:style-name="tablealignleft"> План выполнен, но оценка эффективности плана еще не проведена         </text:p>
          </table:table-cell>
        </table:table-row>
        <table:table-row>
          <table:table-cell office:value-type="string" table:style-name="tablecell">
            <text:p text:style-name="tablealignleft">Отклонен</text:p>
          </table:table-cell>
          <table:table-cell office:value-type="string" table:style-name="tablecell">
            <text:p text:style-name="tablealignleft"> План отклонен           </text:p>
          </table:table-cell>
        </table:table-row>
        <table:table-row>
          <table:table-cell office:value-type="string" table:style-name="tablecell">
            <text:p text:style-name="tablealignleft">Исполнен</text:p>
          </table:table-cell>
          <table:table-cell office:value-type="string" table:style-name="tablecell">
            <text:p text:style-name="tablealignleft"> Оценка плана проведена, установлена эффективность плана           </text:p>
          </table:table-cell>
        </table:table-row>
        <table:table-row>
          <table:table-cell office:value-type="string" table:style-name="tablecell">
            <text:p text:style-name="tablealignleft">Корректировка</text:p>
          </table:table-cell>
          <table:table-cell office:value-type="string" table:style-name="tablecell">
            <text:p text:style-name="tablealignleft"> Корректировка запроса на изменение     </text:p>
          </table:table-cell>
        </table:table-row>
      </table:table>
      <text:h text:style-name="Heading_20_1" text:outline-level="1"><text:bookmark-start text:name="__RefHeading___заполнение_карточки_запроса_на_изменение_3"/><text:bookmark-start text:name="заполнение_карточки_запроса_на_изменение"/>Заполнение карточки «Запроса на изменение».<text:bookmark-end text:name="__RefHeading___заполнение_карточки_запроса_на_изменение_3"/><text:bookmark-end text:name="заполнение_карточки_запроса_на_изменение"/></text:h>
      <text:p text:style-name="Text_20_body"><draw:frame draw:style-name="media" draw:name="3" text:anchor-type="as-char" draw:z-index="3" svg:width="19.790833333333cm" style:rel-width="100%" svg:height="11.90625cm" style:rel-height="scale"><draw:image xlink:href="Pictures/4ab83293b72420b56ead81995032fc74.png" xlink:type="simple" xlink:show="embed" xlink:actuate="onLoad"/></draw:frame></text:p>
      <text:p text:style-name="Text_20_body">Перейдите в пункт меню "Управление изменениями", подпункт "Запросы на изменения". <text:line-break/>
В отобразившейся вкладке «Запросы на изменения» нажмите кнопку «Создать».</text:p>
      <text:p text:style-name="Text_20_body"><draw:frame draw:style-name="media" draw:name="4" text:anchor-type="as-char" draw:z-index="4" svg:width="24.765cm" style:rel-width="100%" svg:height="12.435416666667cm" style:rel-height="scale"><draw:image xlink:href="Pictures/c15d97588f365828f4139897d03c119c.png" xlink:type="simple" xlink:show="embed" xlink:actuate="onLoad"/></draw:frame></text:p>
      <text:p text:style-name="Text_20_body">В открывшемся окне «Редактор запроса на изменение», необходимо заполнить параметры. <text:line-break/>Параметры выделенные красным цветом обязательны к заполнению.</text:p>
      <text:p text:style-name="Text_20_body"><draw:frame draw:style-name="media" draw:name="5" text:anchor-type="as-char" draw:z-index="5" svg:width="15.875cm" svg:height="14.499166666667cm"><draw:image xlink:href="Pictures/de01e47b20c5988cd9a1a2054b1802f8.jpg" xlink:type="simple" xlink:show="embed" xlink:actuate="onLoad"/></draw:frame></text:p>
      <text:p text:style-name="Text_20_body">Описание параметров карточки:</text:p>
      <text:p text:style-name="Text_20_body">-<text:span text:style-name="Emphasis">Номер</text:span>- Введите номер изменения.(в зависимости от настройки системы, параметр может заполняться автоматически).</text:p>
      <text:p text:style-name="Text_20_body">-<text:span text:style-name="Emphasis">Тип объекта изменения.</text:span> Параметр содержит список объектов. Для выбора объекта необходимо нажать на кнопку «обзор» (иконка в виде трех точек). </text:p>
      <text:p text:style-name="Text_20_body">- <text:span text:style-name="Emphasis">Крайний срок.</text:span> Используя виджет календарь необходимо указать дату.</text:p>
      <text:p text:style-name="Text_20_body">- <text:span text:style-name="Emphasis">Ответственный</text:span> Пользователь, ответственный за разработку плана, а также за вторичную оценку.</text:p>
      <text:p text:style-name="Text_20_body">- <text:span text:style-name="Emphasis">Производственная площадка.</text:span> Параметр содержит список площадок. Для выбора площадки необходимо нажать на кнопку «обзор» (иконка в виде трех точек).</text:p>
      <text:p text:style-name="Text_20_body">- <text:span text:style-name="Emphasis">Описание изменения.</text:span> Текстовое поле для краткого описания изменения.</text:p>
      <text:p text:style-name="Text_20_body">- <text:span text:style-name="Emphasis">Причина изменения.</text:span>  Текстовое поле для краткого описания причины изменения.</text:p>
      <text:p text:style-name="Text_20_body">- <text:span text:style-name="Emphasis">Объекты изменения.</text:span> Для выбора необходимо нажать кнопку обзор (пиктограмма в виде лупы). <text:line-break/>
По нажатию отобразится «Редактор связанных объектов», который содержит параметры: </text:p>
      <text:p text:style-name="Text_20_body">•	 «Документы»
•	«Оборудование»
•	«Пользователи»
•	«Подразделения» </text:p>
      <text:p text:style-name="Text_20_body">Для заполнения каждого параметра воспользуйтесь кнопкой «Добавить». В случае ошибочного добавления выберите добавленный объект и нажмите кнопку «Исключить».</text:p>
      <text:p text:style-name="Text_20_body"><draw:frame draw:style-name="media" draw:name="6" text:anchor-type="as-char" draw:z-index="6" svg:width="11.138958333333cm" svg:height="11.58875cm"><draw:image xlink:href="Pictures/9f4dcd05f96e1b534771cf63e8a47f4f.png" xlink:type="simple" xlink:show="embed" xlink:actuate="onLoad"/></draw:frame></text:p>
      <text:p text:style-name="Text_20_body">- <text:span text:style-name="Emphasis">Предложить действия</text:span>. Параметр отметка. При заполнении активирует скрытый параметр «Предлагаемые действия». </text:p>
      <text:p text:style-name="Text_20_body"><draw:frame draw:style-name="media" draw:name="7" text:anchor-type="as-char" draw:z-index="7" svg:width="14.155208333333cm" svg:height="4.048125cm"><draw:image xlink:href="Pictures/d70cb83d6dc3079443bc075a6cafb4a8.png" xlink:type="simple" xlink:show="embed" xlink:actuate="onLoad"/></draw:frame></text:p>
      <text:p text:style-name="Text_20_body">- <text:span text:style-name="Emphasis">Предлагаемые действия.</text:span>  Параметр позволяет добавить действие еще на стадии заполнения карточки. Далее эти действия можно скорректировать при разработке плана действий. Для заполнения параметра воспользуйтесь кнопкой «Создать». Откроется окно «Редактор действия». </text:p>
      <text:p text:style-name="Text_20_body"><draw:frame draw:style-name="media" draw:name="8" text:anchor-type="as-char" draw:z-index="8" svg:width="15.71625cm" svg:height="10.768541666667cm"><draw:image xlink:href="Pictures/bc4dfe8d3f40182e5ea43617d105c1d6.png" xlink:type="simple" xlink:show="embed" xlink:actuate="onLoad"/></draw:frame></text:p>
      <text:p text:style-name="Text_20_body">В открывшемся окне "Редактор действия" заполните параметры:</text:p>
      <text:p text:style-name="Text_20_body">-<text:span text:style-name="Emphasis">Описание</text:span> - описание действия. <text:line-break/>
-<text:span text:style-name="Emphasis">Срок исполнения</text:span> - крайний срок завершения действия. <text:line-break/>
-<text:span text:style-name="Emphasis">Ответственный</text:span> - выберите исполнителя действия. <text:line-break/></text:p>
      <text:p text:style-name="Text_20_body"> При необходимости добавьте файл и комментарий.  Нажмите кнопку "Ок", для сохранения действия.</text:p>
      <text:p text:style-name="Text_20_body">- <text:span text:style-name="Emphasis">Подразделения вовлеченные в изменение</text:span>.  Параметр для добавления дополнительных подразделений.
- <text:span text:style-name="Emphasis">Приложения</text:span>. Параметр для добавления файлов.
После заполнения всех обязательных параметров карточки нажмите кнопку «Зарегистрировать». Запустится процесс по обработке карточки запроса на изменение.</text:p>
      <text:p text:style-name="Text_20_body">В случае нажатия кнопки «Отмена» карточка не сохранится.</text:p>
      <text:h text:style-name="Heading_20_1" text:outline-level="1"><text:bookmark-start text:name="__RefHeading___согласование_карточки_на_изменение_4"/><text:bookmark-start text:name="согласование_карточки_на_изменение"/>Согласование карточки на изменение<text:bookmark-end text:name="__RefHeading___согласование_карточки_на_изменение_4"/><text:bookmark-end text:name="согласование_карточки_на_изменение"/></text:h>
      <text:p text:style-name="Text_20_body"><draw:frame draw:style-name="media" draw:name="9" text:anchor-type="as-char" draw:z-index="9" svg:width="25.373541666667cm" style:rel-width="100%" svg:height="14.155208333333cm" style:rel-height="scale"><draw:image xlink:href="Pictures/bab80d74c21ca33c18290c2f19385be8.png" xlink:type="simple" xlink:show="embed" xlink:actuate="onLoad"/></draw:frame></text:p>
      <text:h text:style-name="Heading_20_2" text:outline-level="2"><text:bookmark-start text:name="__RefHeading___задача_согласование_запроса_руководителем_5"/><text:bookmark-start text:name="задача_согласование_запроса_руководителем"/>Задача «Согласование запроса руководителем»<text:bookmark-end text:name="__RefHeading___задача_согласование_запроса_руководителем_5"/><text:bookmark-end text:name="задача_согласование_запроса_руководителем"/></text:h>
      <text:p text:style-name="Text_20_body"><draw:frame draw:style-name="media" draw:name="10" text:anchor-type="as-char" draw:z-index="10" svg:width="18.044583333333cm" style:rel-width="100%" svg:height="11.668125cm" style:rel-height="scale"><draw:image xlink:href="Pictures/cfc4b8d202dcb968f5708aa5c907e4b9.jpg" xlink:type="simple" xlink:show="embed" xlink:actuate="onLoad"/></draw:frame></text:p>
      <text:p text:style-name="Text_20_body"><text:span text:style-name="Emphasis">Исполнитель задачи:</text:span> Руководитель подразделения, сотрудник которого зарегистрировал карточку изменения. <text:line-break/></text:p>
      <text:p text:style-name="Text_20_body"><text:span text:style-name="Emphasis">Выполнение задачи.</text:span></text:p>
      <text:p text:style-name="Text_20_body">Перейдите в пункт меню "Управление изменениями", подпункт "Запросы на изменения ". <text:line-break/>
В открывшемся реестре на вкладке «Запросы на изменения» найдите запрос, требующий обработки и откройте его. <text:line-break/>
<draw:frame draw:style-name="media" draw:name="11" text:anchor-type="as-char" draw:z-index="11" svg:width="25.849791666667cm" style:rel-width="100%" svg:height="14.208125cm" style:rel-height="scale"><draw:image xlink:href="Pictures/e45898bbcedf4f62a012d495975ac4d6.jpg" xlink:type="simple" xlink:show="embed" xlink:actuate="onLoad"/></draw:frame></text:p>
      <text:p text:style-name="Text_20_body">Отобразится вкладка «Запрос на изменения» с заполненной карточкой запроса. <text:line-break/></text:p>
      <text:p text:style-name="Text_20_body"><draw:frame draw:style-name="media" draw:name="12" text:anchor-type="as-char" draw:z-index="12" svg:width="13.361458333333cm" svg:height="16.8275cm"><draw:image xlink:href="Pictures/6dda60f73ec19679ec5a318ce386a9f0.jpg" xlink:type="simple" xlink:show="embed" xlink:actuate="onLoad"/></draw:frame></text:p>
      <text:p text:style-name="Text_20_body">Вы можете произвести корректировку заполненных параметров карточки самостоятельно или отправить карточку на доработку инициатору.<text:line-break/>
 В случае отправки на корректировку обязательно добавьте комментарий с указанием причины. По завершению работы над карточкой требуется принять решение. Принятие решения осуществляется кнопками. <text:line-break/>
Описание кнопок: <text:line-break/></text:p>
      <text:p text:style-name="Text_20_body"><text:span text:style-name="PluginODTAutoStyle_Text_1"> «Завершить». </text:span> продвинет процесс дальше. <text:line-break/>
«Отклонить»  – закроет событие качества. <text:line-break/>
«Отмена» - выход из задачи без сохранения. <text:line-break/>
"Отправить на корректировку" - вернет процесс на этап редактирования карточки запроса. <text:line-break/>
<text:span text:style-name="PluginODTAutoStyle_Text_2"> «Сохранить как черновик» </text:span> - позволит отложить принятие решения, сохранит выбранное в параметрах карточки. <text:line-break/></text:p>
      <text:h text:style-name="Heading_20_2" text:outline-level="2"><text:bookmark-start text:name="__RefHeading___задача_корректировка_инициатором_6"/><text:bookmark-start text:name="задача_корректировка_инициатором"/>Задача «Корректировка инициатором».<text:bookmark-end text:name="__RefHeading___задача_корректировка_инициатором_6"/><text:bookmark-end text:name="задача_корректировка_инициатором"/></text:h>
      <text:p text:style-name="Text_20_body"><draw:frame draw:style-name="media" draw:name="13" text:anchor-type="as-char" draw:z-index="13" svg:width="20.32cm" style:rel-width="100%" svg:height="11.562291666667cm" style:rel-height="scale"><draw:image xlink:href="Pictures/985bcb4c489f66dccf46cc68ce23c420.png" xlink:type="simple" xlink:show="embed" xlink:actuate="onLoad"/></draw:frame></text:p>
      <text:p text:style-name="Text_20_body"><text:span text:style-name="Emphasis">Исполнитель задачи:</text:span> инициатор изменения.</text:p>
      <text:p text:style-name="Text_20_body">Задача доступна к выполнению при условии, что на этапе «Согласования» выбрали «Отправить на корректировку».</text:p>
      <text:p text:style-name="Text_20_body"><text:span text:style-name="Emphasis">Выполнение задачи.</text:span></text:p>
      <text:p text:style-name="Text_20_body">Перейдите в пункт меню "Управление изменениями", подпункт "Запросы на изменения ". В открывшемся реестре на вкладке «Запросы на изменения» найдите запрос  и откройте его. <text:line-break/>
Проверьте параметр «Комментарий». В этом параметре должна быть указана причина возврата карточки на доработку. <text:line-break/>
Отредактируйте карточку в соответствии с указанными замечаниями в комментариях. <text:line-break/>
 </text:p>
      <text:h text:style-name="Heading_20_2" text:outline-level="2"><text:bookmark-start text:name="__RefHeading___задача_выбор_ответственного_исполнителя_оок_7"/><text:bookmark-start text:name="задача_выбор_ответственного_исполнителя_оок"/>Задача «Выбор ответственного исполнителя ООК»<text:bookmark-end text:name="__RefHeading___задача_выбор_ответственного_исполнителя_оок_7"/><text:bookmark-end text:name="задача_выбор_ответственного_исполнителя_оок"/></text:h>
      <text:p text:style-name="Text_20_body"><draw:frame draw:style-name="media" draw:name="14" text:anchor-type="as-char" draw:z-index="14" svg:width="17.885833333333cm" style:rel-width="100%" svg:height="11.7475cm" style:rel-height="scale"><draw:image xlink:href="Pictures/37b6feba709063ed121c5b43fb282c45.jpg" xlink:type="simple" xlink:show="embed" xlink:actuate="onLoad"/></draw:frame></text:p>
      <text:p text:style-name="Text_20_body"><text:span text:style-name="Emphasis">Исполнитель задачи:</text:span> пользователь с ролью «Начальник ООК». <text:line-break/>
Если такого пользователя нет, то пользователь зарегистрировавший изменение качества.</text:p>
      <text:p text:style-name="Text_20_body"><text:span text:style-name="Emphasis">Выполнение задачи.</text:span></text:p>
      <text:p text:style-name="Text_20_body">Перейдите в пункт меню "Управление изменениями", подпункт "Запросы на изменения ". В открывшемся реестре на вкладке «Запросы на изменения» найдите запрос, требующий обработки и откройте его. Отобразится вкладка «Запрос на изменения» с заполненной карточкой запроса. <text:line-break/>
В карточке необходимо заполнить параметр «Ответственный инженер». </text:p>
      <text:p text:style-name="Text_20_body"><draw:frame draw:style-name="media" draw:name="15" text:anchor-type="as-char" draw:z-index="15" svg:width="14.155208333333cm" svg:height="18.018125cm"><draw:image xlink:href="Pictures/68ef5ee065690a4133e78fbc2f727000.jpg" xlink:type="simple" xlink:show="embed" xlink:actuate="onLoad"/></draw:frame></text:p>
      <text:p text:style-name="Text_20_body">Для заполнения нажмите на иконку в  параметре в виде трех точек. <text:line-break/>
Откроется реестр «Пользователи». Выберите пользователя и нажмите кнопку "Выбрать". <text:line-break/>
Карточка доступна к редактированию. Вы можете самостоятельно при необходимости откорректировать параметры карточки или отправить инициатору на доработку. Решение в задаче принимается кнопками.</text:p>
      <text:p text:style-name="Text_20_body"><text:span text:style-name="Emphasis">Описание кнопок управления задачей.</text:span></text:p>
      <text:p text:style-name="Text_20_body">«Сохранить как черновик» - позволит отложить принятие решения, сохранит выбранное/скорректированное в параметрах карточки. <text:line-break/>
«Согласовать». Продвинет процесс дальше. <text:line-break/>
«Отправить на корректировку» - вернуть задачу на доработку инициатору или разработчику. <text:line-break/>
«Отмена» - выход из задачи без сохранения.</text:p>
      <text:h text:style-name="Heading_20_2" text:outline-level="2"><text:bookmark-start text:name="__RefHeading___задача_проверка_запроса_ответственным_инженером_оок_8"/><text:bookmark-start text:name="задача_проверка_запроса_ответственным_инженером_оок"/>Задача «Проверка запроса ответственным инженером ООК»<text:bookmark-end text:name="__RefHeading___задача_проверка_запроса_ответственным_инженером_оок_8"/><text:bookmark-end text:name="задача_проверка_запроса_ответственным_инженером_оок"/></text:h>
      <text:p text:style-name="Text_20_body"><draw:frame draw:style-name="media" draw:name="16" text:anchor-type="as-char" draw:z-index="16" svg:width="15.875cm" svg:height="11.124087591241cm"><draw:image xlink:href="Pictures/d9e1f571609f4f05532fe630a8f79a88.png" xlink:type="simple" xlink:show="embed" xlink:actuate="onLoad"/></draw:frame></text:p>
      <text:p text:style-name="Text_20_body"><text:span text:style-name="Emphasis">Исполнитель задачи:</text:span> пользователь, выбранный в задаче «Выбор ответственного исполнителя ООК». <text:line-break/>
<text:span text:style-name="Emphasis">Выполнение задачи.</text:span>
Перейдите в пункт меню "Управление изменениями", подпункт "Запросы на изменения ". <text:line-break/>
В открывшемся реестре на вкладке «Запросы на изменения» найдите запрос, требующий обработки и откройте его. <text:line-break/></text:p>
      <text:p text:style-name="Text_20_body"><draw:frame draw:style-name="media" draw:name="17" text:anchor-type="as-char" draw:z-index="17" svg:width="13.229166666667cm" svg:height="20.219934834123cm"><draw:image xlink:href="Pictures/74bf06f87893d3ef62d1b92fcfe33cbc.png" xlink:type="simple" xlink:show="embed" xlink:actuate="onLoad"/></draw:frame>
Вы можете провести корректировку параметров самостоятельно. После проверки заполнения карточки запроса необходимо принять решение по запросу. </text:p>
      <text:p text:style-name="Text_20_body"><text:span text:style-name="Emphasis">Описание кнопок управления задачей.</text:span></text:p>
      <text:p text:style-name="Text_20_body">«Сохранить как черновик» - позволит отложить принятие решения, сохранит выбранное/скорректированное в параметрах карточки. <text:line-break/>
«Согласовать». Продвинет процесс дальше. <text:line-break/>
«Отправить на корректировку» - вернуть задачу на доработку инициатору или разработчику. <text:line-break/>
«Отмена» - выход из задачи без сохранения.</text:p>
      <text:h text:style-name="Heading_20_1" text:outline-level="1"><text:bookmark-start text:name="__RefHeading___первичная_оценка_изменения_9"/><text:bookmark-start text:name="первичная_оценка_изменения"/>Первичная оценка изменения<text:bookmark-end text:name="__RefHeading___первичная_оценка_изменения_9"/><text:bookmark-end text:name="первичная_оценка_изменения"/></text:h>
      <text:p text:style-name="Text_20_body"><draw:frame draw:style-name="media" draw:name="18" text:anchor-type="as-char" draw:z-index="18" svg:width="24.659166666667cm" style:rel-width="100%" svg:height="13.758333333333cm" style:rel-height="scale"><draw:image xlink:href="Pictures/431e14dffa2da26d3fce3cb192e9f62e.png" xlink:type="simple" xlink:show="embed" xlink:actuate="onLoad"/></draw:frame></text:p>
      <text:h text:style-name="Heading_20_2" text:outline-level="2"><text:bookmark-start text:name="__RefHeading___заполнение_карточки._задача_первичная_оценка_изменения_инженером_оок_10"/><text:bookmark-start text:name="заполнение_карточки._задача_первичная_оценка_изменения_инженером_оок"/>Заполнение карточки. Задача «Первичная оценка изменения инженером ООК»<text:bookmark-end text:name="__RefHeading___заполнение_карточки._задача_первичная_оценка_изменения_инженером_оок_10"/><text:bookmark-end text:name="заполнение_карточки._задача_первичная_оценка_изменения_инженером_оок"/></text:h>
      <text:p text:style-name="Text_20_body"><text:span text:style-name="Emphasis">Исполнитель задачи</text:span>: инженер ООК, выбранный начальником ООК в задаче «Выбор ответственного исполнителя ООК».</text:p>
      <text:p text:style-name="Text_20_body"><draw:frame draw:style-name="media" draw:name="19" text:anchor-type="as-char" draw:z-index="19" svg:width="18.520833333333cm" style:rel-width="100%" svg:height="17.618007195915cm" style:rel-height="scale"><draw:image xlink:href="Pictures/23c7f8699ac7a9047c8e29ca363d9e81.png" xlink:type="simple" xlink:show="embed" xlink:actuate="onLoad"/></draw:frame></text:p>
      <text:p text:style-name="Text_20_body"><text:span text:style-name="Emphasis">Выполнение задачи</text:span></text:p>
      <text:p text:style-name="Text_20_body">Перейдите в пункт меню «Управление изменениями», подпункт «Первичная оценка изменения QA». <text:line-break/>
Найдите запрос в реестре, на вкладке «Первичная оценка изменения QA» и откройте его. <text:line-break/>
В карточке уже есть предзаполненные системой параметры. Вам необходимо заполнить оставшиеся.</text:p>
      <text:p text:style-name="Text_20_body"><text:span text:style-name="Emphasis">Описание параметров к заполнению</text:span>. <text:line-break/>
<text:span text:style-name="Emphasis">"Критичность"</text:span> – параметр с вариантами выбора: «Критическое», «Существенное», «Прочее». </text:p>
      <text:p text:style-name="Text_20_body"><text:span text:style-name="Emphasis">"Ответственный"</text:span> – параметр позволяет сменить ответственного инженера ООК. Для выбора нажмите на пиктограмму в виде трех точек в параметре. В открывшемся окне «Пользователи» выберите нового ответственного.</text:p>
      <text:p text:style-name="Text_20_body"><text:span text:style-name="Emphasis">"Начальник ООК"</text:span> – параметр может содержать выбранного системой пользователя. При необходимости пользователя можно изменить. Этот параметр заполнятся системой по следующему правилу: при регистрации запроса на изменение, в карточке указывается производственная площадка. В настройках производственной площадки в параметре «Начальник ООК» указывается определенная роль. Система выбирает любого пользователя из списка чья учетная запись включает эту роль. 
Выбранный в параметре «Начальник ООК» пользователь будет задействован для выполнения последующих задач согласования или утверждения.</text:p>
      <text:p text:style-name="Text_20_body"><text:span text:style-name="Emphasis">"Исполнитель технической оценки"</text:span>. <text:line-break/>
<text:span text:style-name="Emphasis">"Исполнитель оценки ООК"</text:span> <text:line-break/>
<text:span text:style-name="Emphasis">"Исполнитель валидационной оценки"</text:span> <text:line-break/>
<text:span text:style-name="Emphasis">"Участники оценки по регистрационному досье"</text:span> <text:line-break/>
<text:span text:style-name="Emphasis">"Исполнители производственной оценки"</text:span> <text:line-break/>
В случае установки отметки в перечисленных параметрах, откроется список, позволяющий добавить ответственных за выбранную оценку. </text:p>
      <text:p text:style-name="Text_20_body"><draw:frame draw:style-name="media" draw:name="20" text:anchor-type="as-char" draw:z-index="20" svg:width="12.567708333333cm" svg:height="4.7889583333333cm"><draw:image xlink:href="Pictures/7464cce7e55539cbdc551f0afde9aa9b.png" xlink:type="simple" xlink:show="embed" xlink:actuate="onLoad"/></draw:frame></text:p>
      <text:p text:style-name="Text_20_body">Для добавления исполнителя в список нажмите «Добавить». В открывшемся окне «Пользователи» выберите исполнителя двойным кликом мыши. Для исключения пользователя из списка параметра, выберите его и нажмите кнопку «Исключить».</text:p>
      <text:p text:style-name="Text_20_body">"<text:span text:style-name="Emphasis">Дополнительные оценщики</text:span>"- Добавление исполнителя аналогично заполнению параметров, описанных выше. </text:p>
      <text:p text:style-name="Text_20_body">"<text:span text:style-name="Emphasis">Похожие изменения</text:span>" Параметр позволяет связать текущее изменение с другими изменениями. <text:line-break/></text:p>
      <text:p text:style-name="Text_20_body">После заполнения карточки необходимо принять дальнейшее решение.</text:p>
      <text:p text:style-name="Text_20_body">Выбор осуществляется кнопками: <text:line-break/>
«Сохранить как черновик» - позволит отложить принятие решения, сохранит выбранное в параметрах карточки. <text:line-break/>
«Согласовать». Продвинет макропроцесс дальше. <text:line-break/>
«Отклонить» – закроет событие качества. <text:line-break/>
«Отмена» - сбросит заполненные параметры. <text:line-break/></text:p>
      <text:h text:style-name="Heading_20_1" text:outline-level="1"><text:bookmark-start text:name="__RefHeading___оценка_изменения_специалистами_11"/><text:bookmark-start text:name="оценка_изменения_специалистами"/>Оценка изменения специалистами<text:bookmark-end text:name="__RefHeading___оценка_изменения_специалистами_11"/><text:bookmark-end text:name="оценка_изменения_специалистами"/></text:h>
      <text:p text:style-name="Text_20_body"><draw:frame draw:style-name="media" draw:name="21" text:anchor-type="as-char" draw:z-index="21" svg:width="24.659166666667cm" style:rel-width="100%" svg:height="13.758333333333cm" style:rel-height="scale"><draw:image xlink:href="Pictures/a169721f6e9fe423759de2d27902ebd0.png" xlink:type="simple" xlink:show="embed" xlink:actuate="onLoad"/></draw:frame></text:p>
      <text:h text:style-name="Heading_20_2" text:outline-level="2"><text:bookmark-start text:name="__RefHeading___задача_общая_оценка_изменения_12"/><text:bookmark-start text:name="задача_общая_оценка_изменения"/>Задача «Общая оценка изменения»<text:bookmark-end text:name="__RefHeading___задача_общая_оценка_изменения_12"/><text:bookmark-end text:name="задача_общая_оценка_изменения"/></text:h>
      <text:p text:style-name="Text_20_body"><draw:frame draw:style-name="media" draw:name="22" text:anchor-type="as-char" draw:z-index="22" svg:width="16.51cm" svg:height="9.2604166666667cm"><draw:image xlink:href="Pictures/0b579bcdf58034d9a23da54cacdc4d1a.png" xlink:type="simple" xlink:show="embed" xlink:actuate="onLoad"/></draw:frame></text:p>
      <text:p text:style-name="Text_20_body"><text:span text:style-name="Emphasis">Исполнители:</text:span> исполнители назначаются согласно сделанному выбору в задаче «Первичная оценка изменения инженером ООК». Каждый параметр оценки заполняется выбранным исполнителем оценки. </text:p>
      <text:p text:style-name="Text_20_body"><text:span text:style-name="Emphasis">Выполнение задачи:</text:span>
«Общая оценка изменения» на примере «Технической оценки». <text:line-break/>
Нажмите пункт меню «Управление изменениями», подпункт «Оценка изменения». Выберите запись и нажмите кнопку «Открыть».<text:line-break/>
В параметре «Технологическая оценка» нажмите на кнопку «Обзор».</text:p>
      <text:p text:style-name="Text_20_body"><draw:frame draw:style-name="media" draw:name="23" text:anchor-type="as-char" draw:z-index="23" svg:width="12.805833333333cm" svg:height="6.6410416666667cm"><draw:image xlink:href="Pictures/adeeee0c327834c5d61b7e6820556388.png" xlink:type="simple" xlink:show="embed" xlink:actuate="onLoad"/></draw:frame></text:p>
      <text:p text:style-name="Text_20_body">Отобразится окно «Редактор технологической оценки». Установите отметки в необходимых параметрах. </text:p>
      <text:p text:style-name="Text_20_body"><draw:frame draw:style-name="media" draw:name="24" text:anchor-type="as-char" draw:z-index="24" svg:width="14.419791666667cm" svg:height="10.742083333333cm"><draw:image xlink:href="Pictures/a7855f48cdb337e07eae8532800aa29a.png" xlink:type="simple" xlink:show="embed" xlink:actuate="onLoad"/></draw:frame></text:p>
      <text:p text:style-name="Text_20_body">При необходимости добавьте предварительное действие. Для этого в параметре «Предлагаемые действия» нажмите кнопку «Создать». Заполните параметры действия в окне «Редактор действия» и нажмите «Ок». Добавленное действие отобразится в списке параметра «Предлагаемые действия». <text:line-break/>
По заполнению параметров нажмите кнопку «Продолжить» для сохранения оценки. В случае выбора «Отклонить», оценка будет отклонена. Если отклонить нажато по ошибке, нажмите на пиктограмму в виде креста, для сброса сделанного выбора.</text:p>
      <text:p text:style-name="Text_20_body"><draw:frame draw:style-name="media" draw:name="25" text:anchor-type="as-char" draw:z-index="25" svg:width="14.181666666667cm" svg:height="11.456458333333cm"><draw:image xlink:href="Pictures/c0c5f17f40d1e7c7eaa985b96534f6b0.png" xlink:type="simple" xlink:show="embed" xlink:actuate="onLoad"/></draw:frame></text:p>
      <text:p text:style-name="Text_20_body">По заполнению назначенных на вас параметров нажмите кнопку «Завершить»/ «Согласовать». Процесс согласования оценки запустится после заполнения всех параметров задачи всеми исполнителями.</text:p>
      <text:p text:style-name="Text_20_body">Кнопка "Отправить на дооценку" - В оценке изменения на этапе согласования инженером ООК появилась кнопка отправить на дооценку. После нажатия и подтверждения оценка переходит на этап выбора "дооценщиков". На этом этапе открывается карточка первичной оценки и в ней можно добавить оценки, которые ранее не были выбраны, а также добавить или удалить дополнительных оценщиков. После завершения выбора, оценка переходит на этап оценки доп оценщиками. Задачи падают только на новых добавленных оценщиков.</text:p>
      <text:h text:style-name="Heading_20_1" text:outline-level="1"><text:bookmark-start text:name="__RefHeading___согласование_оценки_специалистов_13"/><text:bookmark-start text:name="согласование_оценки_специалистов"/>Согласование оценки специалистов<text:bookmark-end text:name="__RefHeading___согласование_оценки_специалистов_13"/><text:bookmark-end text:name="согласование_оценки_специалистов"/></text:h>
      <text:p text:style-name="Text_20_body"><draw:frame draw:style-name="media" draw:name="26" text:anchor-type="as-char" draw:z-index="26" svg:width="24.659166666667cm" style:rel-width="100%" svg:height="13.864166666667cm" style:rel-height="scale"><draw:image xlink:href="Pictures/40b51fb6302ca7e842914620dfe707b0.png" xlink:type="simple" xlink:show="embed" xlink:actuate="onLoad"/></draw:frame></text:p>
      <text:h text:style-name="Heading_20_2" text:outline-level="2"><text:bookmark-start text:name="__RefHeading___задача_согласование_оценки_инженером_оок_14"/><text:bookmark-start text:name="задача_согласование_оценки_инженером_оок"/>Задача «Согласование оценки инженером ООК»<text:bookmark-end text:name="__RefHeading___задача_согласование_оценки_инженером_оок_14"/><text:bookmark-end text:name="задача_согласование_оценки_инженером_оок"/></text:h>
      <text:p text:style-name="Text_20_body"><draw:frame draw:style-name="media" draw:name="27" text:anchor-type="as-char" draw:z-index="27" svg:width="18.89125cm" style:rel-width="100%" svg:height="10.63625cm" style:rel-height="scale"><draw:image xlink:href="Pictures/fbb135eafe2e69ed391ecbbcd8db9ba5.png" xlink:type="simple" xlink:show="embed" xlink:actuate="onLoad"/></draw:frame></text:p>
      <text:p text:style-name="Text_20_body"><text:span text:style-name="Emphasis">Исполнитель:</text:span> инженер ООК. </text:p>
      <text:p text:style-name="Text_20_body"><text:span text:style-name="Emphasis">Выполнение задачи.</text:span> <text:line-break/>
Перейдите в пункт меню «Управление изменениями», подпункт «Оценка изменения». Выберите запись в реестре и откройте ее. Для просмотра заполненного параметра оценки нажмите на пиктограмму «лупа». </text:p>
      <text:p text:style-name="Text_20_body"><draw:frame draw:style-name="media" draw:name="28" text:anchor-type="as-char" draw:z-index="28" svg:width="18.970625cm" style:rel-width="100%" svg:height="10.768541666667cm" style:rel-height="scale"><draw:image xlink:href="Pictures/43e864da0b33b8e03d7f4c7433080aa9.png" xlink:type="simple" xlink:show="embed" xlink:actuate="onLoad"/></draw:frame></text:p>
      <text:p text:style-name="Text_20_body">В случае необходимости корректировки оценки  нажмите на пиктограмму «Вернуть оценку» </text:p>
      <text:p text:style-name="Text_20_body"><draw:frame draw:style-name="media" draw:name="29" text:anchor-type="as-char" draw:z-index="29" svg:width="12.991041666667cm" svg:height="4.7889583333333cm"><draw:image xlink:href="Pictures/76a00feb7c666b9b57dfb95fec85df24.png" xlink:type="simple" xlink:show="embed" xlink:actuate="onLoad"/></draw:frame></text:p>
      <text:p text:style-name="Text_20_body">Отобразится окно «Укажите причину отмены возврата». </text:p>
      <text:p text:style-name="Text_20_body"><draw:frame draw:style-name="media" draw:name="30" text:anchor-type="as-char" draw:z-index="30" svg:width="9.6308333333333cm" svg:height="2.8575cm"><draw:image xlink:href="Pictures/4e7d898608696fcc4703c1c2afd5892d.png" xlink:type="simple" xlink:show="embed" xlink:actuate="onLoad"/></draw:frame></text:p>
      <text:p text:style-name="Text_20_body">В текстовом поле укажите причину возврата. Если кнопка «Вернуть оценку» нажата случайно, нажмите кнопку «Отмена».
После подтверждения возврата оценки, параметр изменит статус на «Ожидает решения».</text:p>
      <text:p text:style-name="Text_20_body"><draw:frame draw:style-name="media" draw:name="31" text:anchor-type="as-char" draw:z-index="31" svg:width="11.1125cm" svg:height="0.97895833333333cm"><draw:image xlink:href="Pictures/d65708b54f7935ed2b2c2048a6600685.png" xlink:type="simple" xlink:show="embed" xlink:actuate="onLoad"/></draw:frame></text:p>
      <text:p text:style-name="Text_20_body"><draw:frame draw:style-name="media" draw:name="32" text:anchor-type="as-char" draw:z-index="32" svg:width="15.319375cm" svg:height="13.282083333333cm"><draw:image xlink:href="Pictures/5dbb1c285ebdfacdfc94edab7344b753.png" xlink:type="simple" xlink:show="embed" xlink:actuate="onLoad"/></draw:frame></text:p>
      <text:p text:style-name="Text_20_body">Для завершения задачи воспользуйтесь кнопками: <text:line-break/>
«Согласовать» - продвинет процесс дальше. <text:line-break/>
«Отправить на корректировку» - вернет процесс на предыдущий этап. <text:line-break/>
«Ок/Отмена» - временно прекратить выполнение задачи, все сделанные изменения сохраняться.</text:p>
      <text:h text:style-name="Heading_20_2" text:outline-level="2"><text:bookmark-start text:name="__RefHeading___задача_корректировка_оценки_15"/><text:bookmark-start text:name="задача_корректировка_оценки"/>Задача «Корректировка оценки»<text:bookmark-end text:name="__RefHeading___задача_корректировка_оценки_15"/><text:bookmark-end text:name="задача_корректировка_оценки"/></text:h>
      <text:p text:style-name="Text_20_body"><draw:frame draw:style-name="media" draw:name="33" text:anchor-type="as-char" draw:z-index="33" svg:width="18.653125cm" style:rel-width="100%" svg:height="10.503958333333cm" style:rel-height="scale"><draw:image xlink:href="Pictures/5b8dc2f483f9d63d1feefa4d1cdb1031.png" xlink:type="simple" xlink:show="embed" xlink:actuate="onLoad"/></draw:frame></text:p>
      <text:p text:style-name="Text_20_body"><text:span text:style-name="Emphasis">Исполнители:</text:span> пользователи чью оценку вернул на исполнение инженер ООК.</text:p>
      <text:p text:style-name="Text_20_body"><text:span text:style-name="Emphasis">Выполнение задачи</text:span>
В точности как  «Общая оценка изменения».<text:line-break/>
Нажмите пункт меню «Управление изменениями», подпункт «Оценка изменения».<text:line-break/>
Нажмите на кнопку «Лупа» в параметр с оценкой со статусом «Ожидает решения». <text:line-break/></text:p>
      <text:p text:style-name="Text_20_body"><draw:frame draw:style-name="media" draw:name="34" text:anchor-type="as-char" draw:z-index="34" svg:width="17.30375cm" style:rel-width="100%" svg:height="15.636875cm" style:rel-height="scale"><draw:image xlink:href="Pictures/a9af83ef7de3abeb69f14c0442b53735.png" xlink:type="simple" xlink:show="embed" xlink:actuate="onLoad"/></draw:frame></text:p>
      <text:p text:style-name="Text_20_body">В открывшемся окне «Редактор оценки изменения» раскройте поле «Комментарии», для ознакомления с причиной возврата. После корректировки оценки нажмите кнопку «Продолжить».<text:line-break/>
После завершите задачу кнопкой «Согласовать».</text:p>
      <text:h text:style-name="Heading_20_1" text:outline-level="1"><text:bookmark-start text:name="__RefHeading___задача_согласование_начальником_оок_16"/><text:bookmark-start text:name="задача_согласование_начальником_оок"/>Задача «Согласование начальником ООК»<text:bookmark-end text:name="__RefHeading___задача_согласование_начальником_оок_16"/><text:bookmark-end text:name="задача_согласование_начальником_оок"/></text:h>
      <text:p text:style-name="Text_20_body"><draw:frame draw:style-name="media" draw:name="35" text:anchor-type="as-char" draw:z-index="35" svg:width="19.076458333333cm" style:rel-width="100%" svg:height="10.451041666667cm" style:rel-height="scale"><draw:image xlink:href="Pictures/5b19633b92cf606b7c6546df2e8c1ca8.png" xlink:type="simple" xlink:show="embed" xlink:actuate="onLoad"/></draw:frame></text:p>
      <text:p text:style-name="Text_20_body"><text:span text:style-name="Emphasis">Исполнители:</text:span> пользователь, указанный в параметре «Начальник ООК», в задаче «Первичная оценка изменения инженером ООК»</text:p>
      <text:p text:style-name="Text_20_body"><text:span text:style-name="Emphasis">Выполнение задачи</text:span> аналогично выполнению задачи «Согласование инженером ООК»</text:p>
      <text:p text:style-name="Text_20_body">Решение принимается кнопками: <text:line-break/>
«Согласовать» - продвинуть процесс на этап вторичной оценки QA <text:line-break/>
«Отправить на корректировку» - вернуть процесс на задачу «Корректировка оценки»</text:p>
      <text:h text:style-name="Heading_20_1" text:outline-level="1"><text:bookmark-start text:name="__RefHeading___заполнение_карточки_вторичная_оценка_qa_17"/><text:bookmark-start text:name="заполнение_карточки_вторичная_оценка_qa"/>Заполнение карточки «Вторичная оценка QA»<text:bookmark-end text:name="__RefHeading___заполнение_карточки_вторичная_оценка_qa_17"/><text:bookmark-end text:name="заполнение_карточки_вторичная_оценка_qa"/></text:h>
      <text:p text:style-name="Text_20_body"><draw:frame draw:style-name="media" draw:name="36" text:anchor-type="as-char" draw:z-index="36" svg:width="24.817916666667cm" style:rel-width="100%" svg:height="13.890625cm" style:rel-height="scale"><draw:image xlink:href="Pictures/1d50000a18ee4cfe7f285a63aa81312a.png" xlink:type="simple" xlink:show="embed" xlink:actuate="onLoad"/></draw:frame></text:p>
      <text:p text:style-name="Text_20_body"><text:span text:style-name="Emphasis">Исполнитель:</text:span> сотрудник ООК, инициировавший процесс "Управление изменениями" (заполнитель карточки).</text:p>
      <text:p text:style-name="Text_20_body"><text:span text:style-name="Emphasis">Выполнение задачи.</text:span> <text:line-break/>
Перейдите в пункт меню "Управление изменениями", подпункт "Вторичная оценка изменения инженером ООК". <text:line-break/>
В открывшемся реестре на вкладке «Вторичная оценка изменения инженером ООК» найдите запрос, требующий обработки и откройте его. Отобразится вкладка «Редактор вторичной оценки» с заполненной карточкой запроса. </text:p>
      <text:p text:style-name="Text_20_body"><draw:frame draw:style-name="media" draw:name="37" text:anchor-type="as-char" draw:z-index="37" svg:width="17.4625cm" style:rel-width="100%" svg:height="12.276666666667cm" style:rel-height="scale"><draw:image xlink:href="Pictures/55fe170ff1c6541c293ad36c15b0c9e5.png" xlink:type="simple" xlink:show="embed" xlink:actuate="onLoad"/></draw:frame></text:p>
      <text:p text:style-name="Text_20_body">-<text:span text:style-name="Emphasis">Ответственный за разработку</text:span>  - параметр позволяет сменить ответственного инженера  за разработку плана. <text:line-break/>
-<text:span text:style-name="Emphasis">Команда разработки плана</text:span> - параметр для добавления разработчиков плана. Для добавления разработчика нажмите кнопку <text:line-break/>«Добавить». В открывшемся реестре «Пользователи» выберите разработчика и нажмите кнопку «Выбрать». </text:p>
      <text:p text:style-name="Text_20_body">Принятие решения в задаче осуществляется кнопками:<text:line-break/>
Описание кнопок:</text:p>
      <text:p text:style-name="Text_20_body">«Сохранить как черновик» - позволит отложить принятие решения, сохранит выбранное в параметрах карточки.<text:line-break/>
«Продолжить». Продвинет процесс дальше.<text:line-break/>
«Отклонить» – закроет событие качества.<text:line-break/>
«Отмена» - сбросит заполненные параметры.<text:line-break/></text:p>
      <text:h text:style-name="Heading_20_1" text:outline-level="1"><text:bookmark-start text:name="__RefHeading___разработка_плана_внедрения_пви_18"/><text:bookmark-start text:name="разработка_плана_внедрения_пви"/>Разработка Плана внедрения ПВИ<text:bookmark-end text:name="__RefHeading___разработка_плана_внедрения_пви_18"/><text:bookmark-end text:name="разработка_плана_внедрения_пви"/></text:h>
      <text:p text:style-name="Text_20_body"><draw:frame draw:style-name="media" draw:name="38" text:anchor-type="as-char" draw:z-index="38" svg:width="24.765cm" style:rel-width="100%" svg:height="13.758333333333cm" style:rel-height="scale"><draw:image xlink:href="Pictures/8f6e588f1e8f1ede2b9e630d7d5af734.png" xlink:type="simple" xlink:show="embed" xlink:actuate="onLoad"/></draw:frame></text:p>
      <text:h text:style-name="Heading_20_2" text:outline-level="2"><text:bookmark-start text:name="__RefHeading___заполнение_карточки_плана_19"/><text:bookmark-start text:name="заполнение_карточки_плана"/>Заполнение карточки плана<text:bookmark-end text:name="__RefHeading___заполнение_карточки_плана_19"/><text:bookmark-end text:name="заполнение_карточки_плана"/></text:h>
      <text:p text:style-name="Text_20_body"><text:span text:style-name="Emphasis">Исполнитель:</text:span> инженер ООК, указанный в задаче «Вторичная оценка QA» <text:line-break/>
<text:span text:style-name="Emphasis">Заполнение карточки.</text:span>
Перейдите в пункт меню «CAPA и планы действий», подпункт «CAPA и ПВИ». В реестре на вкладке «CAPA и ПВИ» найдите запись <text:line-break/>события качества по дате создания или коду плана и откройте его. <text:line-break/>
Также для поиска события качества без номера плана (номер плана вводится вручную) можно найти через пункт меню «Управление изменениями», подпункт «Запросы на изменения». В реестре найдите запись требуемого изменения и нажмите кнопку «Где задача?». Отобразится окно текущего состояния макропроцесса. Нажмите кнопку открыть в параметре «Планы действий».</text:p>
      <text:p text:style-name="Text_20_body"><draw:frame draw:style-name="media" draw:name="39" text:anchor-type="as-char" draw:z-index="39" svg:width="12.805833333333cm" svg:height="4.841875cm"><draw:image xlink:href="Pictures/ba04dd6f6bfa7a01af941691e59e8d79.png" xlink:type="simple" xlink:show="embed" xlink:actuate="onLoad"/></draw:frame></text:p>
      <text:p text:style-name="Text_20_body">Выполнение задачи, заполнение параметров:
-<text:span text:style-name="Emphasis">Номер</text:span> – параметр может быть пустым, если установлена настройка ручного ввода номера плана. Необходимо ввести номер плана. <text:line-break/>
-<text:span text:style-name="Emphasis">Действия</text:span> -  В списке этого параметра уже могут быть действия, добавленные на ранних этапах. Просмотрите эти действия и проведите корректировку при необходимости.  <text:line-break/>
- <text:span text:style-name="Emphasis">Участники разработки плана</text:span> – параметр для добавления участников разработки плана. Для добавления нажмите кнопку «Добавить участника». Выберите разработчика в открывшемся реестре пользователей. </text:p>
      <text:p text:style-name="Text_20_body"> По завершению работы над карточкой требуется принять решение. Принятие решения осуществляется кнопками. <text:line-break/>
Описание кнопок: <text:line-break/>
«Завершить разработку». Запустит процесс разработки и согласования плана действий. <text:line-break/>
«Отмена» - сбросит заполненные параметры. <text:line-break/>
«Сохранить  черновик» - позволит отложить принятие решения, сохранит выбранное в параметрах карточки. <text:line-break/></text:p>
      <text:p text:style-name="Text_20_body"><draw:frame draw:style-name="media" draw:name="40" text:anchor-type="as-char" draw:z-index="40" svg:width="22.489583333333cm" style:rel-width="100%" svg:height="16.536458333333cm" style:rel-height="scale"><draw:image xlink:href="Pictures/c0ea112574a317034aadf2160d8a4ebb.png" xlink:type="simple" xlink:show="embed" xlink:actuate="onLoad"/></draw:frame></text:p>
      <text:h text:style-name="Heading_20_2" text:outline-level="2"><text:bookmark-start text:name="__RefHeading___задача_разработка_действий_участниками_20"/><text:bookmark-start text:name="задача_разработка_действий_участниками"/>Задача «Разработка действий участниками»<text:bookmark-end text:name="__RefHeading___задача_разработка_действий_участниками_20"/><text:bookmark-end text:name="задача_разработка_действий_участниками"/></text:h>
      <text:p text:style-name="Text_20_body"><draw:frame draw:style-name="media" draw:name="41" text:anchor-type="as-char" draw:z-index="41" svg:width="19.155833333333cm" style:rel-width="100%" svg:height="12.488333333333cm" style:rel-height="scale"><draw:image xlink:href="Pictures/d153e761e7928dd549e94b32ef040d15.png" xlink:type="simple" xlink:show="embed" xlink:actuate="onLoad"/></draw:frame></text:p>
      <text:p text:style-name="Text_20_body"><text:span text:style-name="Emphasis">Исполнители:</text:span> пользователи выбранные в параметре «Участники разработки плана», карточки плана. <text:line-break/>
<text:span text:style-name="Emphasis">Выполнение задачи:</text:span>  <text:line-break/>
Разработчик плана входит в систему, нажимает пункт меню «CAPA и планы действий», подпункт «CAPA и ПВИ». В реестре в фильтре выбирает статус черновик. Из отсортированного списка выбирает задачу и открывает ее. 
Отобразится окно «Разработка действий участниками»</text:p>
      <text:p text:style-name="Text_20_body"><draw:frame draw:style-name="media" draw:name="42" text:anchor-type="as-char" draw:z-index="42" svg:width="9.8954166666667cm" svg:height="3.413125cm"><draw:image xlink:href="Pictures/d6d46b335f69f3c88d0eeb52714488b4.png" xlink:type="simple" xlink:show="embed" xlink:actuate="onLoad"/></draw:frame></text:p>
      <text:p text:style-name="Text_20_body">Пользователь нажимает на кнопку «Обзор» в параметре «План действий». <text:line-break/>
Откроется окно «Редактор планов»</text:p>
      <text:h text:style-name="Heading_20_3" text:outline-level="3"><text:bookmark-start text:name="__RefHeading___добавление_действий_21"/><text:bookmark-start text:name="добавление_действий"/>Добавление действий<text:bookmark-end text:name="__RefHeading___добавление_действий_21"/><text:bookmark-end text:name="добавление_действий"/></text:h>
      <text:p text:style-name="Text_20_body">Для добавления действий пользователь нажимает конку «Создать» в параметре «Действия», окна «Редактор планов».</text:p>
      <text:p text:style-name="Text_20_body"><draw:frame draw:style-name="media" draw:name="43" text:anchor-type="as-char" draw:z-index="43" svg:width="18.441458333333cm" style:rel-width="100%" svg:height="11.244791666667cm" style:rel-height="scale"><draw:image xlink:href="Pictures/0769c4e67b77db20c86159cfe4b2f412.png" xlink:type="simple" xlink:show="embed" xlink:actuate="onLoad"/></draw:frame></text:p>
      <text:p text:style-name="Text_20_body">Откроется форма «Редактор действия». Параметры отмеченные красным цветом являются обязательными к заполнению.</text:p>
      <text:p text:style-name="Text_20_body"><draw:frame draw:style-name="media" draw:name="44" text:anchor-type="as-char" draw:z-index="44" svg:width="15.663333333333cm" svg:height="16.66875cm"><draw:image xlink:href="Pictures/a154ccae17bd28d0167dd85d3bb7d97e.png" xlink:type="simple" xlink:show="embed" xlink:actuate="onLoad"/></draw:frame></text:p>
      <text:p text:style-name="Text_20_body"><text:span text:style-name="Emphasis">Описание параметров окна «Редактор действий»</text:span></text:p>
      <text:p text:style-name="Text_20_body">-<text:span text:style-name="Emphasis">Статус</text:span> – статус действия. При добавлении действия устанавливается автоматически статус «Черновик». После согласования действия статус изменится на «Согласовано».</text:p>
      <text:p text:style-name="Text_20_body">-<text:span text:style-name="Emphasis">План действий</text:span> – заполняется системой автоматически. </text:p>
      <text:p text:style-name="Text_20_body">-<text:span text:style-name="Emphasis">Создатель</text:span> – пользователь добавивший действие. Заполняется автоматически.</text:p>
      <text:p text:style-name="Text_20_body">-<text:span text:style-name="Emphasis">Тип действия</text:span> – параметр с типом единичный выбор. Три варианта выбора «Простое», «Изменение документа» и «Новый документ». В зависимости от выбора отобразится скрытый параметр. При выборе «Изменение документа» отобразится параметр выбора документа на изменение. </text:p>
      <text:p text:style-name="Text_20_body">-<text:span text:style-name="Emphasis">Описание</text:span> – параметр текстовое поле, для описание действия.</text:p>
      <text:p text:style-name="Text_20_body">-<text:span text:style-name="Emphasis">Срок исполнения</text:span> – параметр даты. Здесь указывается крайний срок исполнения действия. </text:p>
      <text:p text:style-name="Text_20_body">- <text:span text:style-name="Emphasis">Зависит от элементов</text:span> – параметр отметка. В случае заполнения отобразятся скрытые параметры <text:span text:style-name="Emphasis">«Действие будет выполняться после»</text:span> - параметр типа список. В нем необходимо добавить действия после выполнения которых будет возможно выполнение добавляемого действия. Параметр «<text:span text:style-name="Emphasis">Длительность в днях</text:span>» -в параметре указывается количество дней на выполнение добавляемого действия. При этом параметр «<text:span text:style-name="Emphasis">Срок исполнения</text:span>» больше не отображается.
-<text:span text:style-name="Emphasis">Ответственный</text:span> – параметр выбора из реестра. Указанный в параметр пользователь будет исполнителем добавляемого действия.
-<text:span text:style-name="Emphasis">Приложения</text:span> – параметр с типом список файлов. Позволяет приложить файл. 
Поле «Комментарии» - при необходимости внесения дополнительной информации нажмите на пиктограмму “+” для раскрытия. Введите необходимый текст и нажмите кнопку «Добавить».
После заполнения параметров действия нажмите кнопку «ОК». Окно «Редактор действия закроется». 
В случае нажатия кнопки «Отмена» отобразится окно с подтверждением. Если не требуется сохранять действие нажмите «Не сохранять». Если сохранение требуется и вы нажали отмена по ошибке нажмите «Сохранить».</text:p>
      <text:p text:style-name="Text_20_body"><draw:frame draw:style-name="media" draw:name="45" text:anchor-type="as-char" draw:z-index="45" svg:width="12.22375cm" svg:height="3.4660416666667cm"><draw:image xlink:href="Pictures/a404d3f1a64b6d6c79bb0e7b0319ae58.png" xlink:type="simple" xlink:show="embed" xlink:actuate="onLoad"/></draw:frame></text:p>
      <text:p text:style-name="Text_20_body">В окне «Редактор планов», после завершения добавления действий, нажмите кнопку «Сохранить как черновик».</text:p>
      <text:p text:style-name="Text_20_body"><draw:frame draw:style-name="media" draw:name="46" text:anchor-type="as-char" draw:z-index="46" svg:width="20.558125cm" style:rel-width="100%" svg:height="11.959166666667cm" style:rel-height="scale"><draw:image xlink:href="Pictures/4c1d4248611c1617b2e547a285bcaa1b.png" xlink:type="simple" xlink:show="embed" xlink:actuate="onLoad"/></draw:frame></text:p>
      <text:p text:style-name="Text_20_body">Окно закроется. В форме «Разработка действий участниками» нажмите кнопку «Завершить». После завершения система будет дожидаться выполнения задачи всеми участниками разработки. По окончании добавления действий всеми участниками будет активирована задача «Согласование плана инженером ООК». </text:p>
      <text:h text:style-name="Heading_20_1" text:outline-level="1"><text:bookmark-start text:name="__RefHeading___согласование_пви_22"/><text:bookmark-start text:name="согласование_пви"/>Согласование ПВИ<text:bookmark-end text:name="__RefHeading___согласование_пви_22"/><text:bookmark-end text:name="согласование_пви"/></text:h>
      <text:p text:style-name="Text_20_body"><draw:frame draw:style-name="media" draw:name="47" text:anchor-type="as-char" draw:z-index="47" svg:width="24.738541666667cm" style:rel-width="100%" svg:height="13.784791666667cm" style:rel-height="scale"><draw:image xlink:href="Pictures/129cfb46dc5380c4ec3ed4815b1883c5.png" xlink:type="simple" xlink:show="embed" xlink:actuate="onLoad"/></draw:frame></text:p>
      <text:h text:style-name="Heading_20_2" text:outline-level="2"><text:bookmark-start text:name="__RefHeading___задача_согласование_плана_qa_23"/><text:bookmark-start text:name="задача_согласование_плана_qa"/>Задача «Согласование плана QA»<text:bookmark-end text:name="__RefHeading___задача_согласование_плана_qa_23"/><text:bookmark-end text:name="задача_согласование_плана_qa"/></text:h>
      <text:p text:style-name="Text_20_body"><draw:frame draw:style-name="media" draw:name="48" text:anchor-type="as-char" draw:z-index="48" svg:width="19.129375cm" style:rel-width="100%" svg:height="12.461875cm" style:rel-height="scale"><draw:image xlink:href="Pictures/2cded30a174453ed02dc0c5beaf93082.png" xlink:type="simple" xlink:show="embed" xlink:actuate="onLoad"/></draw:frame></text:p>
      <text:p text:style-name="Text_20_body"><text:span text:style-name="Emphasis">Исполнитель:</text:span> инженер службы качества ответственный за разработку плана. <text:line-break/>
<text:span text:style-name="Emphasis">Выполнение задачи.</text:span> <text:line-break/>
Перейдите в пункт меню «CAPA и планы действий», подпункт «Capa и Пви». <text:line-break/>
Найдите запись в реестре на вкладке «CAPA и ПВИ» и откройте ее.  Для ознакомления с планом нажмите на пиктограмму «лупа» в <text:line-break/>параметре «План действий». После ознакомления с планом необходимо принять решение. Принятие решения осуществляется кнопками.</text:p>
      <text:p text:style-name="Text_20_body"><draw:frame draw:style-name="media" draw:name="49" text:anchor-type="as-char" draw:z-index="49" svg:width="10.768541666667cm" svg:height="3.7041666666667cm"><draw:image xlink:href="Pictures/d9b2783bd426e9deaae480ad0c8081eb.png" xlink:type="simple" xlink:show="embed" xlink:actuate="onLoad"/></draw:frame></text:p>
      <text:p text:style-name="Text_20_body">Описание кнопок: <text:line-break/>
«Согласовать». Продвинет макропроцесс дальше. <text:line-break/>
«Отправить на доработку» – активирует карточку плана для редактирования и добавления действий.</text:p>
      <text:h text:style-name="Heading_20_2" text:outline-level="2"><text:bookmark-start text:name="__RefHeading___задача_утверждение_плана_24"/><text:bookmark-start text:name="задача_утверждение_плана"/>Задача «Утверждение» плана.<text:bookmark-end text:name="__RefHeading___задача_утверждение_плана_24"/><text:bookmark-end text:name="задача_утверждение_плана"/></text:h>
      <text:p text:style-name="Text_20_body"><draw:frame draw:style-name="media" draw:name="50" text:anchor-type="as-char" draw:z-index="50" svg:width="19.182291666667cm" style:rel-width="100%" svg:height="12.514791666667cm" style:rel-height="scale"><draw:image xlink:href="Pictures/1a64f121083246bfabd1069dc12b85d0.png" xlink:type="simple" xlink:show="embed" xlink:actuate="onLoad"/></draw:frame></text:p>
      <text:p text:style-name="Text_20_body"><text:span text:style-name="Emphasis">Исполнитель:</text:span> пользователь с ролью "Начальник ООК" выбранной площадки. <text:line-break/>
В настройках площадки указаны роли для начальника ООК и для директора по качеству. <text:line-break/>
Если пользователей с указанной ролью нет, то задача будет назначена на регистратора изменения.</text:p>
      <text:p text:style-name="Text_20_body"><text:span text:style-name="Emphasis">Выполнение задачи.</text:span> <text:line-break/>
Перейдите в пункт меню «CAPA и планы действий», подпункт «Capa и ПВИ».  <text:line-break/>
Найдите запись в реестре на вкладке «CAPA и ПВИ» и откройте ее.  <text:line-break/>
Для ознакомления с планом нажмите на пиктограмму «лупа» в параметре «План действий». </text:p>
      <text:p text:style-name="Text_20_body"><draw:frame draw:style-name="media" draw:name="51" text:anchor-type="as-char" draw:z-index="51" svg:width="10.63625cm" svg:height="3.6247916666667cm"><draw:image xlink:href="Pictures/fbda05c82c9f6ab57173f32bc19787ee.png" xlink:type="simple" xlink:show="embed" xlink:actuate="onLoad"/></draw:frame></text:p>
      <text:p text:style-name="Text_20_body">После ознакомления с планом необходимо принять решение. Принятие решения осуществляется кнопками.</text:p>
      <text:p text:style-name="Text_20_body"><text:span text:style-name="Emphasis">Описание кнопок:</text:span> <text:line-break/>
«Согласовать». Продвинет макропроцесс дальше. У плана действий появится код. <text:line-break/>
«Отправить на доработку» – активирует карточку плана для редактирования и добавления действий. </text:p>
      <text:h text:style-name="Heading_20_1" text:outline-level="1"><text:bookmark-start text:name="__RefHeading___выполнение_действий_плана_25"/><text:bookmark-start text:name="выполнение_действий_плана"/>Выполнение действий плана<text:bookmark-end text:name="__RefHeading___выполнение_действий_плана_25"/><text:bookmark-end text:name="выполнение_действий_плана"/></text:h>
      <text:p text:style-name="Text_20_body"><draw:frame draw:style-name="media" draw:name="52" text:anchor-type="as-char" draw:z-index="52" svg:width="24.791458333333cm" style:rel-width="100%" svg:height="13.943541666667cm" style:rel-height="scale"><draw:image xlink:href="Pictures/2f49216b5e29f629da4b4b3c3f863ba9.png" xlink:type="simple" xlink:show="embed" xlink:actuate="onLoad"/></draw:frame></text:p>
      <text:h text:style-name="Heading_20_2" text:outline-level="2"><text:bookmark-start text:name="__RefHeading___выполнение_действия_26"/><text:bookmark-start text:name="выполнение_действия"/>Выполнение действия<text:bookmark-end text:name="__RefHeading___выполнение_действия_26"/><text:bookmark-end text:name="выполнение_действия"/></text:h>
      <text:p text:style-name="Text_20_body"><text:span text:style-name="Emphasis">Исполнитель:</text:span> пользователь, назначенный ответственным при добавлении действия. <text:line-break/>
<text:span text:style-name="Emphasis">Выполнение задачи.</text:span>
Пользователь переходит в пункт меню «CAPA и планы действий», подпункт «Действия к выполнению». <text:line-break/>
Выбирает действие в списке и нажимает кнопку «Открыть». <text:line-break/>
Откроется вкладка «Отчет о выполнении действия». Во вкладке необходимо написать отчёт по выполненному действию и нажать кнопку «Завершить», если действие выполнено. В противном случае нажмите сохранить как черновик, чтобы дописать отчет позже.</text:p>
      <text:p text:style-name="Text_20_body"><draw:frame draw:style-name="media" draw:name="53" text:anchor-type="as-char" draw:z-index="53" svg:width="13.096875cm" svg:height="12.356041666667cm"><draw:image xlink:href="Pictures/86bb1a695f470dfa7a9edc0c99738a26.png" xlink:type="simple" xlink:show="embed" xlink:actuate="onLoad"/></draw:frame></text:p>
      <text:p text:style-name="Text_20_body">Описание параметров окна «Действия к выполнению». </text:p>
      <text:p text:style-name="Text_20_body"><text:span text:style-name="Emphasis">Статус</text:span> – статус «В работе» устанавливается автоматически, после завершения действия статус изменится на «Ожидает проверки». <text:line-break/>
<text:span text:style-name="Emphasis">Срок исполнения</text:span> – срок исполнения был установлен создателем действия, не редактируется исполнителем. <text:line-break/>
<text:span text:style-name="Emphasis">Действие</text:span> – параметр содержит детальное описание действия к выполнению, а также файлы необходимые для его выполнения. Для просмотра необходимо нажать на пиктограмму «Лупа». Отобразится форма «редактор действия». </text:p>
      <text:p text:style-name="Text_20_body"><draw:frame draw:style-name="media" draw:name="54" text:anchor-type="as-char" draw:z-index="54" svg:width="14.790208333333cm" svg:height="14.049375cm"><draw:image xlink:href="Pictures/c8f403810ab1b6f877b5fe0282c3a534.png" xlink:type="simple" xlink:show="embed" xlink:actuate="onLoad"/></draw:frame></text:p>
      <text:p text:style-name="Text_20_body"><text:span text:style-name="Emphasis">План действий</text:span> – по нажатию на кнопку "Лупа" в параметре отобразится карточка плана со всеми действиями и статусом их выполнения.</text:p>
      <text:p text:style-name="Text_20_body"><draw:frame draw:style-name="media" draw:name="55" text:anchor-type="as-char" draw:z-index="55" svg:width="20.240625cm" style:rel-width="100%" svg:height="13.0175cm" style:rel-height="scale"><draw:image xlink:href="Pictures/5f3d07c10af84270e8968cc080a3ebee.png" xlink:type="simple" xlink:show="embed" xlink:actuate="onLoad"/></draw:frame></text:p>
      <text:p text:style-name="Text_20_body"><text:span text:style-name="Emphasis">Отчёт</text:span> – В параметре пишется сам отчет о проделанной работе. <text:line-break/>
<text:span text:style-name="Emphasis">Приложения</text:span> – параметр для добавления файла (фотоотчет или документ). <text:line-break/>
<text:span text:style-name="Emphasis">Комментарии</text:span> – при необходимости можно оставить комментарий по ходу выполнения действия. <text:line-break/></text:p>
      <text:p text:style-name="Text_20_body">По завершению написания отчета в системе запуститься процесс обработки действия.</text:p>
      <text:h text:style-name="Heading_20_3" text:outline-level="3"><text:bookmark-start text:name="__RefHeading___процесс_обработка_действия_27"/><text:bookmark-start text:name="процесс_обработка_действия"/>Процесс «Обработка действия»<text:bookmark-end text:name="__RefHeading___процесс_обработка_действия_27"/><text:bookmark-end text:name="процесс_обработка_действия"/></text:h>
      <text:h text:style-name="Heading_20_4" text:outline-level="4"><text:bookmark-start text:name="__RefHeading___задача_проверка_руководителем_28"/><text:bookmark-start text:name="задача_проверка_руководителем"/>Задача «Проверка руководителем»<text:bookmark-end text:name="__RefHeading___задача_проверка_руководителем_28"/><text:bookmark-end text:name="задача_проверка_руководителем"/></text:h>
      <text:p text:style-name="Text_20_body"><draw:frame draw:style-name="media" draw:name="56" text:anchor-type="as-char" draw:z-index="56" svg:width="12.620625cm" svg:height="6.429375cm"><draw:image xlink:href="Pictures/2423cc775ca7beec5bdb95dacb80338e.png" xlink:type="simple" xlink:show="embed" xlink:actuate="onLoad"/></draw:frame></text:p>
      <text:p text:style-name="Text_20_body"><text:span text:style-name="Emphasis">Исполнитель задачи:</text:span> руководитель исполнителя действия. <text:line-break/>
<text:span text:style-name="Emphasis">Выполнение задачи.</text:span> <text:line-break/>
Перейдите в пункт меню «CAPA и планы действий», подпункт «Действия к выполнению». <text:line-break/>
Найдите запись в реестре и откройте действие. <text:line-break/>
В окне «Проверка руководителем» необходимо ознакомится с отчетом. Для этого в параметре «Отчет о действии» требуется нажать на кнопку обзора (пиктограмма «Лупа»).</text:p>
      <text:p text:style-name="Text_20_body"><draw:frame draw:style-name="media" draw:name="57" text:anchor-type="as-char" draw:z-index="57" svg:width="8.5989583333333cm" svg:height="2.9633333333333cm"><draw:image xlink:href="Pictures/4d54dc3b10a17213eda56c86127eafc3.png" xlink:type="simple" xlink:show="embed" xlink:actuate="onLoad"/></draw:frame></text:p>
      <text:p text:style-name="Text_20_body">Далее по выполненному действию и написанному отчету требуется принять решение. <text:line-break/>
Принятие решения осуществляется кнопками: <text:line-break/>
«Согласовать» – продвинет процесс далее к задаче «Проверка отделом качества». <text:line-break/>
«Отправить на доработку» – вернет действий на исполнение. Обязательно требуется добавить комментарий с указанием причины возврата действия на исполнение, в окне «Редактор действий».</text:p>
      <text:p text:style-name="Text_20_body"><draw:frame draw:style-name="media" draw:name="58" text:anchor-type="as-char" draw:z-index="58" svg:width="16.139583333333cm" svg:height="9.763125cm"><draw:image xlink:href="Pictures/8f3ea0afcfb4807ac7c4c4b233f5e9a3.png" xlink:type="simple" xlink:show="embed" xlink:actuate="onLoad"/></draw:frame></text:p>
      <text:h text:style-name="Heading_20_4" text:outline-level="4"><text:bookmark-start text:name="__RefHeading___задача_проверка_отделом_качества_29"/><text:bookmark-start text:name="задача_проверка_отделом_качества"/>Задача «Проверка отделом качества».<text:bookmark-end text:name="__RefHeading___задача_проверка_отделом_качества_29"/><text:bookmark-end text:name="задача_проверка_отделом_качества"/></text:h>
      <text:p text:style-name="Text_20_body"><draw:frame draw:style-name="media" draw:name="59" text:anchor-type="as-char" draw:z-index="59" svg:width="14.975416666667cm" svg:height="8.1227083333333cm"><draw:image xlink:href="Pictures/fa0bca47c16c46de4dd21804051137e1.png" xlink:type="simple" xlink:show="embed" xlink:actuate="onLoad"/></draw:frame></text:p>
      <text:p text:style-name="Text_20_body"><text:span text:style-name="Emphasis">Исполнитель</text:span>: сотрудник отдела качества. <text:line-break/>
<text:span text:style-name="Emphasis">Выполнение задачи.</text:span> <text:line-break/>
Перейдите в пункт меню «CAPA и планы действий», подпункт «Действия к выполнению». <text:line-break/>
Откройте запись в реестре по обрабатываемому действию. В окне «Проверка отделом качества» необходимо ознакомится с отчетом. Для этого в параметре «Отчет о действии» требуется нажать на кнопку обзора (пиктограмма «Лупа»). </text:p>
      <text:p text:style-name="Text_20_body"><draw:frame draw:style-name="media" draw:name="60" text:anchor-type="as-char" draw:z-index="60" svg:width="8.6254166666667cm" svg:height="2.9897916666667cm"><draw:image xlink:href="Pictures/113ece98f19b5553cb50b759abea195b.png" xlink:type="simple" xlink:show="embed" xlink:actuate="onLoad"/></draw:frame></text:p>
      <text:p text:style-name="Text_20_body">Далее по выполненному действию и написанному отчету требуется принять решение. <text:line-break/>
Принятие решения осуществляется кнопками: <text:line-break/>
«Согласовать» – изменит статус действия на «Выполнено». <text:line-break/>
«Отправить на доработку» – вернет действий на исполнение. Обязательно требуется добавить комментарий с указанием причины возврата действия на исполнение, в окне «Редактор действий».</text:p>
      <text:p text:style-name="Text_20_body"><draw:frame draw:style-name="media" draw:name="61" text:anchor-type="as-char" draw:z-index="61" svg:width="16.139583333333cm" svg:height="9.763125cm"><draw:image xlink:href="Pictures/8f3ea0afcfb4807ac7c4c4b233f5e9a3.png" xlink:type="simple" xlink:show="embed" xlink:actuate="onLoad"/></draw:frame></text:p>
      <text:p text:style-name="Text_20_body">По завершению процесса в случае выбора «Согласовать» действие сменит статус с «В работе» на «Выполнен».</text:p>
      <text:h text:style-name="Heading_20_4" text:outline-level="4"><text:bookmark-start text:name="__RefHeading___выполнения_корректировки_действия_30"/><text:bookmark-start text:name="выполнения_корректировки_действия"/>Выполнения корректировки действия<text:bookmark-end text:name="__RefHeading___выполнения_корректировки_действия_30"/><text:bookmark-end text:name="выполнения_корректировки_действия"/></text:h>
      <text:p text:style-name="Text_20_body">Выполнение корректировки аналогично выполнению действия. Для выполнения корректировки требуется ознакомится с комментарием причины возврата действия исполнителю. <text:line-break/>
 Ознакомится с комментарием можно двумя способами: <text:line-break/>
- выделить действие в реестре и нажать кнопку «Комментарии» <text:line-break/>
- открыть форму написания отчета и нажать на параметр «Комментарии»</text:p>
      <text:p text:style-name="Text_20_body"><draw:frame draw:style-name="media" draw:name="62" text:anchor-type="as-char" draw:z-index="62" svg:width="16.880416666667cm" svg:height="7.064375cm"><draw:image xlink:href="Pictures/ca272f2c555d040698c8352e8a509355.png" xlink:type="simple" xlink:show="embed" xlink:actuate="onLoad"/></draw:frame></text:p>
      <text:h text:style-name="Heading_20_1" text:outline-level="1"><text:bookmark-start text:name="__RefHeading___оценка_эффективности_плана_31"/><text:bookmark-start text:name="оценка_эффективности_плана"/>Оценка эффективности плана<text:bookmark-end text:name="__RefHeading___оценка_эффективности_плана_31"/><text:bookmark-end text:name="оценка_эффективности_плана"/></text:h>
      <text:p text:style-name="Text_20_body"><draw:frame draw:style-name="media" draw:name="63" text:anchor-type="as-char" draw:z-index="63" svg:width="24.791458333333cm" style:rel-width="100%" svg:height="13.837708333333cm" style:rel-height="scale"><draw:image xlink:href="Pictures/ee00e687f3b29e6292741b70a10d9b6e.png" xlink:type="simple" xlink:show="embed" xlink:actuate="onLoad"/></draw:frame></text:p>
      <text:h text:style-name="Heading_20_2" text:outline-level="2"><text:bookmark-start text:name="__RefHeading___заполнение_карточки_оценки_эффективности_плана_32"/><text:bookmark-start text:name="заполнение_карточки_оценки_эффективности_плана"/>Заполнение карточки оценки эффективности плана<text:bookmark-end text:name="__RefHeading___заполнение_карточки_оценки_эффективности_плана_32"/><text:bookmark-end text:name="заполнение_карточки_оценки_эффективности_плана"/></text:h>
      <text:p text:style-name="Text_20_body"><text:span text:style-name="Emphasis">Исполнитель:</text:span> инженер ООК. <text:line-break/></text:p>
      <text:p text:style-name="Text_20_body"><text:span text:style-name="Emphasis">Выполнение задачи.</text:span></text:p>
      <text:p text:style-name="Text_20_body">Перейдите в пункт меню «CAPA и планы ПВИ», подпункт «Оценка эффективности плана». <text:line-break/>
В реестре найдите запись по плану, требующему проведение оценки эффективности и откройте ее. <text:line-break/>
Пример отображения вкладки «Редактор оценки эффективности». </text:p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64" text:anchor-type="as-char" draw:z-index="64" svg:width="14.816666666667cm" svg:height="13.758333333333cm"><draw:image xlink:href="Pictures/2324ff2ba0268f588d764f38a0a476d9.png" xlink:type="simple" xlink:show="embed" xlink:actuate="onLoad"/></draw:frame></text:p>
          </table:table-cell>
        </table:table-row>
      </table:table>
      <text:p text:style-name="Text_20_body">В карточке необходимо заполнить параметры: <text:line-break/></text:p>
      <text:p text:style-name="Text_20_body">- <text:span text:style-name="Emphasis">Дата завершения оценки</text:span> - заполняется либо автоматически при завершении процесса
либо вручную (поле без валидаторов).</text:p>
      <text:p text:style-name="Text_20_body">- <text:span text:style-name="Emphasis">Оценка эффективности</text:span>. Здесь можно сделать предварительный выбор. <text:line-break/></text:p>
      <text:p text:style-name="Text_20_body">-<text:span text:style-name="Emphasis">Производственная площадка</text:span>. Заполняется автоматически, берется из карточки «Управление изменениями». <text:line-break/>
Если параметр не заполнен, то необходимо указать площадку. Для указания площадки нажмите на пиктограмму в виде трех точек. В открывшемся окне выберите из списка площадку Для выполнения задач начальником ООК будет браться начальник выбранной площадки.</text:p>
      <text:p text:style-name="Text_20_body">- <text:span text:style-name="Emphasis">Ответственный</text:span> -  позволяет переназначить инженера ответственного за оценку эффективности.</text:p>
      <text:p text:style-name="Text_20_body">- <text:span text:style-name="Emphasis">Запланированная дата запуска</text:span> - запуск процесса оценки эффективности плана может происходить не сразу, а в запланированную дату (автоматически) или досрочно (вручную). Для настройки этого функционала необходимо внести соответствующие настройки в "Свойствах приложения". <text:line-break/></text:p>
      <text:p text:style-name="Text_20_body">- <text:span text:style-name="Emphasis">Похожие события</text:span>. Параметр позволяет добавить связанные события.</text:p>
      <text:p text:style-name="Text_20_body">- <text:span text:style-name="Emphasis"> Отчеты о выполненных действиях</text:span> – параметр позволяет ознакомиться с отчетами по выполненным действиям.</text:p>
      <text:p text:style-name="Text_20_body">По завершению работы над карточкой требуется принять решение. Принятие решения осуществляется кнопками.</text:p>
      <text:p text:style-name="Text_20_body">Описание кнопок: <text:line-break/>
«Начать оценку». Запустится процесс по оценке эффективности плана.<text:line-break/>
«Отмена» - сбросит заполненные параметры. Процесс не будет запущен.<text:line-break/>
«Сохранить как черновик» - позволит отложить принятие решения, сохранит выбранное в параметрах карточки.</text:p>
      <text:h text:style-name="Heading_20_2" text:outline-level="2"><text:bookmark-start text:name="__RefHeading___задача_проведение_оценки_эффективности_33"/><text:bookmark-start text:name="задача_проведение_оценки_эффективности"/>Задача «Проведение оценки эффективности»<text:bookmark-end text:name="__RefHeading___задача_проведение_оценки_эффективности_33"/><text:bookmark-end text:name="задача_проведение_оценки_эффективности"/></text:h>
      <text:p text:style-name="Text_20_body"><draw:frame draw:style-name="media" draw:name="65" text:anchor-type="as-char" draw:z-index="65" svg:width="16.03375cm" svg:height="14.843125cm"><draw:image xlink:href="Pictures/a603ceb77b3bbd6eedf8d5c1e7b0b34b.png" xlink:type="simple" xlink:show="embed" xlink:actuate="onLoad"/></draw:frame></text:p>
      <text:p text:style-name="Text_20_body"><text:span text:style-name="Emphasis">Исполнитель:</text:span> сотрудник отдела качества (инженер ООК).</text:p>
      <text:p text:style-name="Text_20_body"><text:span text:style-name="Emphasis">Выполнение задачи</text:span>.
Перейдите в пункт меню «CAPA  и планы действий», подпункт «Оценка эффективности плана». Заполните следующие параметры:<text:line-break/>
- <text:span text:style-name="Emphasis">Оценка эффективности.</text:span> В параметре есть несколько вариантов выбора:<text:line-break/>
•	План исполнен<text:line-break/>
•	Ожидает оценки эффективности – это изначальный вариант выбора. С ним нельзя завершить задачу.<text:line-break/>
•	Эффективен<text:line-break/>
•	Неэффективен – в случае выбора отобразится дополнительный параметр «Отклонение из-за неэффективности», где требуется выбрать событие качества.</text:p>
      <text:p text:style-name="Text_20_body">- <text:span text:style-name="Emphasis">Производственная площадка</text:span> - заполненный параметр в задаче «Карточка эффективности плана».<text:line-break/>
- <text:span text:style-name="Emphasis">Ответственный</text:span> – изменение параметра в текущей задаче не влияет на дальнейшую смену инженера.<text:line-break/>
- <text:span text:style-name="Emphasis">Похожие события качества</text:span> -для добавления связанного события нажмите «Добавить». <text:line-break/>
 Далее после заполнения карточки нажимает «Завершить задачу». <text:line-break/>
<draw:frame draw:style-name="media" draw:name="66" text:anchor-type="as-char" draw:z-index="66" svg:width="15.742708333333cm" svg:height="13.546666666667cm"><draw:image xlink:href="Pictures/e484fddc7dcdaffdcc8744b026fb0fa2.png" xlink:type="simple" xlink:show="embed" xlink:actuate="onLoad"/></draw:frame></text:p>
      <text:h text:style-name="Heading_20_2" text:outline-level="2"><text:bookmark-start text:name="__RefHeading___задача_согласование_оценки_начальником_оок_34"/><text:bookmark-start text:name="задача_согласование_оценки_начальником_оок"/>Задача «Согласование оценки начальником ООК»<text:bookmark-end text:name="__RefHeading___задача_согласование_оценки_начальником_оок_34"/><text:bookmark-end text:name="задача_согласование_оценки_начальником_оок"/></text:h>
      <text:p text:style-name="Text_20_body"><draw:frame draw:style-name="media" draw:name="67" text:anchor-type="as-char" draw:z-index="67" svg:width="19.764375cm" style:rel-width="100%" svg:height="17.991666666667cm" style:rel-height="scale"><draw:image xlink:href="Pictures/da00a65306a0d979124477463e5496fa.png" xlink:type="simple" xlink:show="embed" xlink:actuate="onLoad"/></draw:frame></text:p>
      <text:p text:style-name="Text_20_body"><text:span text:style-name="Emphasis">Исполнитель:</text:span> начальник ООК, выбранной площадки.</text:p>
      <text:p text:style-name="Text_20_body"><text:span text:style-name="Emphasis">Выполнение задачи.</text:span>
 Аналогично предыдущей задаче исполнителю доступны к заполнению параметры. <text:line-break/>
В задаче необходимо сделать выбор. Выбор осуществляется кнопками:<text:line-break/>
- «Согласовать». Продвинет процесс далее к задаче утверждения оценки эффективности плана. <text:line-break/>
-«Отправить на доработку». Вернет процесс на этап проведения оценки эффективности плана.</text:p>
      <text:h text:style-name="Heading_20_2" text:outline-level="2"><text:bookmark-start text:name="__RefHeading___задача_утверждение_директором_по_качеству_35"/><text:bookmark-start text:name="задача_утверждение_директором_по_качеству"/>Задача «Утверждение директором по качеству»<text:bookmark-end text:name="__RefHeading___задача_утверждение_директором_по_качеству_35"/><text:bookmark-end text:name="задача_утверждение_директором_по_качеству"/></text:h>
      <text:p text:style-name="Text_20_body"><draw:frame draw:style-name="media" draw:name="68" text:anchor-type="as-char" draw:z-index="68" svg:width="18.838333333333cm" style:rel-width="100%" svg:height="17.4625cm" style:rel-height="scale"><draw:image xlink:href="Pictures/585bcc7f1e3d0f8b30d2896a7c60c1e7.png" xlink:type="simple" xlink:show="embed" xlink:actuate="onLoad"/></draw:frame></text:p>
      <text:p text:style-name="Text_20_body"><text:span text:style-name="Emphasis">Исполнитель:</text:span> начальник или директор по качеству.</text:p>
      <text:p text:style-name="Text_20_body"><text:span text:style-name="Emphasis">Выполнение задачи.</text:span>
Перейдите в пункт меню «CAPA и планы действий», подпункт «Оценка эффективности плана». <text:line-break/>
Выберите необходимую запись и откройте ее.
<draw:frame draw:style-name="media" draw:name="69" text:anchor-type="as-char" draw:z-index="69" svg:width="18.494375cm" style:rel-width="100%" svg:height="11.535833333333cm" style:rel-height="scale"><draw:image xlink:href="Pictures/2079c586edf815bf0b853119c775af58.png" xlink:type="simple" xlink:show="embed" xlink:actuate="onLoad"/></draw:frame></text:p>
      <text:p text:style-name="Text_20_body">Сделайте выбор в параметре «<text:span text:style-name="Emphasis">Оценка эффективности</text:span>» 
Варианты выбора: <text:line-break/>
•	Выбор Эффективен. Процесс завершается. <text:line-break/>
•	Выбор План исполнен. <text:line-break/>
•	Выбор Неэффективен. При согласовании с таким выбором в системе будет запущен новый процесс «Управление отклонениями». <text:line-break/>
В «Отклонения и события качества», подпункт «Отклонения и ск» появится новая запись. 
Ответственным за заполнение карточки отклонения будет сотрудник, ответственный за оценку эффективности плана.</text:p>
      <text:p text:style-name="Text_20_body">Как в задаче «Проведение оценки эффективности. В задаче необходимо сделать выбор. 
Выбор осуществляется кнопками: <text:line-break/>
-«Отправить на доработку». Вернет процесс на предыдущий этап. <text:line-break/>
- «Согласовать». Завершит текущий процесс. <text:line-break/></text:p>
      <text:h text:style-name="Heading_20_1" text:outline-level="1"><text:bookmark-start text:name="__RefHeading___запрос_на_корректировку_плана_изменения_36"/><text:bookmark-start text:name="запрос_на_корректировку_плана_изменения"/>Запрос на корректировку плана изменения<text:bookmark-end text:name="__RefHeading___запрос_на_корректировку_плана_изменения_36"/><text:bookmark-end text:name="запрос_на_корректировку_плана_изменения"/></text:h>
      <text:p text:style-name="Text_20_body">Для внесения корректировок в согласованный план сотруднику ООК необходимо заполнить карточку процесса корректировки. В карточке можно выбрать действия для корректировки, добавить новые действия, изменить срок исполнения и ответственного согласованных действий. После заполнения карточки будет запущен процесс согласования карточки. В случае утверждения карточки, указанные корректировки будут применены в выбранном плане.  </text:p>
      <text:h text:style-name="Heading_20_2" text:outline-level="2"><text:bookmark-start text:name="__RefHeading___задача_заполнение_карточки_корректировки_плана_37"/><text:bookmark-start text:name="задача_заполнение_карточки_корректировки_плана"/>Задача заполнение карточки корректировки плана.<text:bookmark-end text:name="__RefHeading___задача_заполнение_карточки_корректировки_плана_37"/><text:bookmark-end text:name="задача_заполнение_карточки_корректировки_плана"/></text:h>
      <text:p text:style-name="Text_20_body"><text:span text:style-name="Emphasis">Исполнитель:</text:span> пользователь с соответствующими правами (роль Инженер ООК)</text:p>
      <text:p text:style-name="Text_20_body"><text:span text:style-name="Emphasis">Выполнение:</text:span> <text:line-break/>
Нажмите пункт меню «CAPA и ПВИ», затем подпункт «Запросы на изменение плана». Нажмите кнопку "Создать".</text:p>
      <text:p text:style-name="Text_20_body"><draw:frame draw:style-name="media" draw:name="70" text:anchor-type="as-char" draw:z-index="70" svg:width="18.706041666667cm" style:rel-width="100%" svg:height="14.181666666667cm" style:rel-height="scale"><draw:image xlink:href="Pictures/e73d71a40856fa0491e06f8dfa8b93ba.jpg" xlink:type="simple" xlink:show="embed" xlink:actuate="onLoad"/></draw:frame></text:p>
      <text:p text:style-name="Text_20_body">В открывшейся вкладке "Редактор запросов на изменение плана" необходимо выбрать план для редактирования в параметре "План действий".</text:p>
      <text:p text:style-name="Text_20_body"><draw:frame draw:style-name="media" draw:name="71" text:anchor-type="as-char" draw:z-index="71" svg:width="20.875625cm" style:rel-width="100%" svg:height="23.1775cm" style:rel-height="scale"><draw:image xlink:href="Pictures/3fe4f14b0f461809030f60d08a85e66d.jpg" xlink:type="simple" xlink:show="embed" xlink:actuate="onLoad"/></draw:frame></text:p>
      <text:p text:style-name="Text_20_body">После выбора плана можно приступить к корректировке. <text:line-break/></text:p>
      <text:p text:style-name="Text_20_body"><text:span text:style-name="Emphasis">Описание параметров карточки "Запроса на изменение плана"</text:span>  <text:line-break/></text:p>
      <text:p text:style-name="Text_20_body">В параметре <text:span text:style-name="PluginODTAutoStyle_Text_3"> "Изменены" </text:span> нажмите кнопку "Добавить". <text:line-break/></text:p>
      <text:p text:style-name="Text_20_body">Откроется форма <text:span text:style-name="Emphasis">"Запрос на изменение действия"</text:span>.</text:p>
      <text:p text:style-name="Text_20_body">Описание параметров формы "Запрос на изменение действия" </text:p>
      <text:p text:style-name="Text_20_body">Выберите действие из выпадающего списка в параметре "Действие".  <text:line-break/></text:p>
      <text:p text:style-name="Text_20_body"><draw:frame draw:style-name="media" draw:name="72" text:anchor-type="as-char" draw:z-index="72" svg:width="16.271875cm" svg:height="13.546666666667cm"><draw:image xlink:href="Pictures/f7657c10fab8b40ba58a85278fc7a960.jpg" xlink:type="simple" xlink:show="embed" xlink:actuate="onLoad"/></draw:frame></text:p>
      <text:p text:style-name="Text_20_body">Если требуется изменить срок исполнения действия, установите отметку в параметре <text:span text:style-name="Emphasis">"Изменить дату/срок исполнения"</text:span>.  <text:line-break/>
В отобразившемся параметре <text:span text:style-name="Emphasis">"Крайний срок исполнения"</text:span> измените дату используя виджет "Календарь".</text:p>
      <text:p text:style-name="Text_20_body">При необходимости смены исполнителя действия установите отметку в параметре <text:span text:style-name="Emphasis">"Ответственный"</text:span>.  <text:line-break/>
Отобразится скрытый параметр <text:span text:style-name="Emphasis">"Ответственный"</text:span>, в котором необходимо нажать на кнопку обзор (иконка "троеточие"). <text:line-break/>
Откроется вкладка реестр пользователей. Выберите пользователя и нажмите кнопку "Выбрать".</text:p>
      <text:p text:style-name="Text_20_body"><draw:frame draw:style-name="media" draw:name="73" text:anchor-type="as-char" draw:z-index="73" svg:width="21.484166666667cm" style:rel-width="100%" svg:height="12.356041666667cm" style:rel-height="scale"><draw:image xlink:href="Pictures/6ed6a41916ecdd7e3504c26e9ef0c681.jpg" xlink:type="simple" xlink:show="embed" xlink:actuate="onLoad"/></draw:frame></text:p>
      <text:p text:style-name="Text_20_body">Для изменения описания установите отметку в параметре <text:span text:style-name="Emphasis">"Изменить описание"</text:span>. Отобразится скрытый параметр <text:span text:style-name="Emphasis">"Описание"</text:span>, в котором можно отредактировать описание действия.</text:p>
      <text:p text:style-name="Text_20_body">Параметр <text:span text:style-name="Emphasis">"Причина изменения"</text:span>, является обязательным к заполнению. </text:p>
      <text:p text:style-name="Text_20_body">По завершению редактирования формы нажмите кнопку "Ок". Выбранное для корректировки действие отобразится в списке параметра <text:span text:style-name="Emphasis">"Изменены"</text:span>.</text:p>
      <text:p text:style-name="Text_20_body">Параметр <text:span text:style-name="PluginODTAutoStyle_Text_4">"Добавить к удалению"</text:span>. <text:line-break/></text:p>
      <text:p text:style-name="Text_20_body">Параметр для формирования списка действий для удаления из плана. Для выбора действия к удалению нажмите кнопку "Добавить".  
Отобразится окно выбора действий из плана, доступных к удалению (действия, которые не выбраны на корректировку). <text:line-break/>
Выберите действие и нажмите кнопку "Выбрать". <text:line-break/>
<draw:frame draw:style-name="media" draw:name="74" text:anchor-type="as-char" draw:z-index="74" svg:width="19.632083333333cm" style:rel-width="100%" svg:height="10.107083333333cm" style:rel-height="scale"><draw:image xlink:href="Pictures/2dc633db12479504e0d17f4fca9ae404.jpg" xlink:type="simple" xlink:show="embed" xlink:actuate="onLoad"/></draw:frame></text:p>
      <text:p text:style-name="Text_20_body">Выбранное действие отобразится в списке параметра "Добавить к удалению". <text:line-break/>
Если действие было выбрано по ошибке, выберите его в списке параметра  и нажмите кнопку "Исключить".</text:p>
      <text:p text:style-name="Text_20_body"><draw:frame draw:style-name="media" draw:name="75" text:anchor-type="as-char" draw:z-index="75" svg:width="19.023541666667cm" style:rel-width="100%" svg:height="5.1858333333333cm" style:rel-height="scale"><draw:image xlink:href="Pictures/14bb6bc96ec9e50f032b751f75a4e6b9.jpg" xlink:type="simple" xlink:show="embed" xlink:actuate="onLoad"/></draw:frame></text:p>
      <text:p text:style-name="Text_20_body">Параметр <text:span text:style-name="PluginODTAutoStyle_Text_5">"Действия к добавлению" </text:span>.
Параметр со списком действий к добавлению в план. Для добавления действия в список нажмите кнопку "Добавить". Откроется форма "Редактор действия". Заполните параметры формы и нажмите кнопку "ОК". Действие добавится в список парамтра <text:span text:style-name="Emphasis">"Действия к добавлению"</text:span>. В случае ошибочного добавления действия в список параметра, выберите его и нажмите кнопку "Исключить".</text:p>
      <text:p text:style-name="Text_20_body">Описание параметров формы <text:span text:style-name="Emphasis">"Редактор действия"</text:span>. <text:line-break/></text:p>
      <text:p text:style-name="Text_20_body"><draw:frame draw:style-name="media" draw:name="76" text:anchor-type="as-char" draw:z-index="76" svg:width="15.345833333333cm" svg:height="13.864166666667cm"><draw:image xlink:href="Pictures/fbed1894e51aef09fd4b13ade06a6ff6.jpg" xlink:type="simple" xlink:show="embed" xlink:actuate="onLoad"/></draw:frame></text:p>
      <text:p text:style-name="Text_20_body">Параметры, выделенные красным цветом являются обязательными к заполнению.</text:p>
      <text:p text:style-name="Text_20_body">-<text:span text:style-name="Emphasis">Статус</text:span> – статус действия. При добавлении действия устанавливается автоматически статус «Черновик». После согласования действия статус изменится на «Согласовано».</text:p>
      <text:p text:style-name="Text_20_body">-<text:span text:style-name="Emphasis">План действий</text:span> – параметр не заполняется, т.к. действие добавляется в карточку "Запрос на изменение плана", а не в сам план. </text:p>
      <text:p text:style-name="Text_20_body">-<text:span text:style-name="Emphasis">Создатель</text:span> – пользователь добавляющий действие. Заполняется автоматически.</text:p>
      <text:p text:style-name="Text_20_body">-<text:span text:style-name="Emphasis">Тип действия</text:span> – параметр с типом единичный выбор. Три варианта выбора «Простое», «Изменение документа» и «Новый документ». <text:line-break/>
В зависимости от выбора отобразится скрытый параметр. При выборе «Изменение документа» отобразится параметр выбора документа на изменение. </text:p>
      <text:p text:style-name="Text_20_body">-<text:span text:style-name="Emphasis">Описание</text:span> – параметр текстовое поле, для описание действия.</text:p>
      <text:p text:style-name="Text_20_body">-<text:span text:style-name="Emphasis">Срок исполнения</text:span> – параметр даты. Здесь указывается крайний срок исполнения действия (параметр скрывается в случае если действие будет зависеть от другого действия).</text:p>
      <text:p text:style-name="Text_20_body">- <text:span text:style-name="Emphasis">Зависит от элементов</text:span> – параметр отметка. В случае заполнения отобразятся скрытые параметры <text:span text:style-name="Emphasis">«Действие будет выполняться после»</text:span> - параметр типа список. В нем необходимо добавить действия после выполнения которых будет возможно выполнение добавляемого действия. Параметр «<text:span text:style-name="Emphasis">Длительность в днях</text:span>» -в параметре указывается количество дней на выполнение добавляемого действия. При этом параметр «<text:span text:style-name="Emphasis">Срок исполнения</text:span>» больше не отображается. </text:p>
      <text:p text:style-name="Text_20_body">-<text:span text:style-name="Emphasis">Ответственный</text:span> – параметр выбора из реестра. Указанный в параметр пользователь будет исполнителем добавляемого действия.</text:p>
      <text:p text:style-name="Text_20_body">-<text:span text:style-name="Emphasis">Приложения</text:span> – параметр с типом список файлов. Позволяет приложить файл. 
Поле «Комментарии» - при необходимости внесения дополнительной информации нажмите на пиктограмму “+” для раскрытия. Введите необходимый текст и нажмите кнопку «Добавить». <text:line-break/>
После заполнения параметров действия нажмите кнопку «ОК». Окно «Редактор действия закроется». 
В случае нажатия кнопки «Отмена» отобразится окно с подтверждением. Если не требуется сохранять действие нажмите «Не сохранять». Если сохранение требуется и вы нажали отмена по ошибке нажмите «Сохранить».</text:p>
      <text:p text:style-name="Text_20_body">По завершению заполнения карточки нажмите кнопку <text:span text:style-name="PluginODTAutoStyle_Text_6">"Создание запроса завершено". </text:span> <text:line-break/>
Если требуется прервать работу над карточкой нажмите кнопку <text:span text:style-name="PluginODTAutoStyle_Text_7">"Сохранить как черновик". </text:span> <text:line-break/>
Для отмены запуска редактора карточки запроса нажмите "Отмена".</text:p>
      <text:h text:style-name="Heading_20_2" text:outline-level="2"><text:bookmark-start text:name="__RefHeading___задача_согласование_руководителем_38"/><text:bookmark-start text:name="задача_согласование_руководителем"/>Задача "Согласование руководителем"<text:bookmark-end text:name="__RefHeading___задача_согласование_руководителем_38"/><text:bookmark-end text:name="задача_согласование_руководителем"/></text:h>
      <text:p text:style-name="Text_20_body"><draw:frame draw:style-name="media" draw:name="77" text:anchor-type="as-char" draw:z-index="77" svg:width="17.568333333333cm" style:rel-width="100%" svg:height="12.3825cm" style:rel-height="scale"><draw:image xlink:href="Pictures/e0e21cbad709a5f058dc249728edb0a5.jpg" xlink:type="simple" xlink:show="embed" xlink:actuate="onLoad"/></draw:frame></text:p>
      <text:p text:style-name="Text_20_body"><text:span text:style-name="Emphasis">Исполнитель задачи:</text:span> руководитель инициатора.</text:p>
      <text:p text:style-name="Text_20_body"><text:span text:style-name="Emphasis">Выполнение задачи:</text:span>  <text:line-break/>
Нажмите пункт меню "CAPA и планы действий", подпункт "Запросы на изменение планов". <text:line-break/>
В реестре выберите запрос (будет выделен жирным шрифтом) и откройте его. <text:line-break/>
Для ознакомления с предложенными изменениями нажмите на иконку "Лупа" для ознакомления с карточкой. <text:line-break/>
<draw:frame draw:style-name="media" draw:name="78" text:anchor-type="as-char" draw:z-index="78" svg:width="20.79625cm" style:rel-width="100%" svg:height="14.022916666667cm" style:rel-height="scale"><draw:image xlink:href="Pictures/bbd8e3b6039d144031ad4af204c0a37c.jpg" xlink:type="simple" xlink:show="embed" xlink:actuate="onLoad"/></draw:frame></text:p>
      <text:p text:style-name="Text_20_body">После ознакомления примите решение: <text:line-break/>
Согласовать - продвинет процесс дальше <text:line-break/>
Отклонить - завершит процесс.</text:p>
      <text:h text:style-name="Heading_20_2" text:outline-level="2"><text:bookmark-start text:name="__RefHeading___задача_согласование_ответственным_39"/><text:bookmark-start text:name="задача_согласование_ответственным"/>Задача "Согласование ответственным"<text:bookmark-end text:name="__RefHeading___задача_согласование_ответственным_39"/><text:bookmark-end text:name="задача_согласование_ответственным"/></text:h>
      <text:p text:style-name="Text_20_body"><draw:frame draw:style-name="media" draw:name="79" text:anchor-type="as-char" draw:z-index="79" svg:width="17.674166666667cm" style:rel-width="100%" svg:height="12.991041666667cm" style:rel-height="scale"><draw:image xlink:href="Pictures/3900624e3c1723bca05dae46675cbbc8.jpg" xlink:type="simple" xlink:show="embed" xlink:actuate="onLoad"/></draw:frame></text:p>
      <text:p text:style-name="Text_20_body"><text:span text:style-name="Emphasis">Исполнитель задачи:</text:span> инженер, ответственный за разработку плана изменения.</text:p>
      <text:p text:style-name="Text_20_body"><text:span text:style-name="Emphasis">Выполнение задачи:</text:span>  <text:line-break/>
Нажмите пункт меню "CAPA и планы действий", подпункт "Запросы на изменение планов". <text:line-break/>
В реестре выберите запрос (будет выделен жирным шрифтом) и откройте его. <text:line-break/>
Для ознакомления с предложенными изменениями нажмите на иконку "Лупа" для ознакомления с карточкой. <text:line-break/></text:p>
      <text:p text:style-name="Text_20_body"><draw:frame draw:style-name="media" draw:name="80" text:anchor-type="as-char" draw:z-index="80" svg:width="18.997083333333cm" style:rel-width="100%" svg:height="11.879791666667cm" style:rel-height="scale"><draw:image xlink:href="Pictures/f1a2523c1c0303c3daab55a8b8b55f8e.jpg" xlink:type="simple" xlink:show="embed" xlink:actuate="onLoad"/></draw:frame></text:p>
      <text:p text:style-name="Text_20_body">После ознакомления примите решение: <text:line-break/>
Согласовать - продвинет процесс дальше <text:line-break/>
Отклонить - завершит процесс.</text:p>
      <text:h text:style-name="Heading_20_2" text:outline-level="2"><text:bookmark-start text:name="__RefHeading___задача_утверждение_40"/><text:bookmark-start text:name="задача_утверждение"/>Задача "Утверждение"<text:bookmark-end text:name="__RefHeading___задача_утверждение_40"/><text:bookmark-end text:name="задача_утверждение"/></text:h>
      <text:p text:style-name="Text_20_body"><draw:frame draw:style-name="media" draw:name="81" text:anchor-type="as-char" draw:z-index="81" svg:width="17.674166666667cm" style:rel-width="100%" svg:height="13.043958333333cm" style:rel-height="scale"><draw:image xlink:href="Pictures/48049e6b65c911184e81135e231e49d4.jpg" xlink:type="simple" xlink:show="embed" xlink:actuate="onLoad"/></draw:frame></text:p>
      <text:p text:style-name="Text_20_body"><text:span text:style-name="Emphasis">Исполнитель задачи:</text:span> пользователь выбранный ответственным за разработку плана в процессе "Управление изменениями".</text:p>
      <text:p text:style-name="Text_20_body"><text:span text:style-name="Emphasis">Выполнение задачи:</text:span>  <text:line-break/>
<text:span text:style-name="Emphasis">Выполнение задачи:</text:span>  <text:line-break/>
Нажмите пункт меню "CAPA и планы действий", подпункт "Запросы на изменение планов". <text:line-break/>
В реестре выберите запрос (будет выделен жирным шрифтом) и откройте его. <text:line-break/>
Для ознакомления с предложенными изменениями нажмите на иконку "Лупа" для ознакомления с карточкой. <text:line-break/></text:p>
      <text:p text:style-name="Text_20_body"><draw:frame draw:style-name="media" draw:name="82" text:anchor-type="as-char" draw:z-index="82" svg:width="20.981458333333cm" style:rel-width="100%" svg:height="11.985625cm" style:rel-height="scale"><draw:image xlink:href="Pictures/abf340a58d4fce908675eefc1e825138.jpg" xlink:type="simple" xlink:show="embed" xlink:actuate="onLoad"/></draw:frame></text:p>
      <text:p text:style-name="Text_20_body">После ознакомления примите решение: <text:line-break/>
Утвердить - все корректировки будут внесены в план изменения <text:line-break/>
Отклонить - завершит процесс.</text:p>
      <text:h text:style-name="Heading_20_1" text:outline-level="1"><text:bookmark-start text:name="__RefHeading___заполнение_справочников_41"/><text:bookmark-start text:name="заполнение_справочников"/>Заполнение справочников<text:bookmark-end text:name="__RefHeading___заполнение_справочников_41"/><text:bookmark-end text:name="заполнение_справочников"/></text:h>
      <text:h text:style-name="Heading_20_2" text:outline-level="2"><text:bookmark-start text:name="__RefHeading___должности_42"/><text:bookmark-start text:name="должности"/>Должности<text:bookmark-end text:name="__RefHeading___должности_42"/><text:bookmark-end text:name="должности"/></text:h>
      <text:p text:style-name="Text_20_body">Войдите в систему и нажмите пункт меню «odgassist”, подпункт «Должности». <text:line-break/>
В открывшемся окне «Просмотр должностей» нажмите кнопку «Создать». <text:line-break/>
В правой части экрана активируется вкладка «Главная». Введите название должности. <text:line-break/></text:p>
      <text:p text:style-name="Text_20_body"><draw:frame draw:style-name="media" draw:name="83" text:anchor-type="as-char" draw:z-index="83" svg:width="29.633333333333cm" style:rel-width="100%" svg:height="12.7cm" style:rel-height="scale"><draw:image xlink:href="Pictures/062f08ae777f07e3ea0c9a1d73d818a9.png" xlink:type="simple" xlink:show="embed" xlink:actuate="onLoad"/></draw:frame></text:p>
      <text:p text:style-name="Text_20_body">Затем перейдите на вкладку «Сотрудники». Нажмите кнопку «Добавить».</text:p>
      <text:p text:style-name="Text_20_body"><draw:frame draw:style-name="media" draw:name="84" text:anchor-type="as-char" draw:z-index="84" svg:width="13.043958333333cm" svg:height="6.8791666666667cm"><draw:image xlink:href="Pictures/470e4187983aea9659d8d109641200eb.png" xlink:type="simple" xlink:show="embed" xlink:actuate="onLoad"/></draw:frame></text:p>
      <text:p text:style-name="Text_20_body">Откроется реестр пользователей. Выберите пользователя и нажмите кнопку «Выбрать».</text:p>
      <text:p text:style-name="Text_20_body"><draw:frame draw:style-name="media" draw:name="85" text:anchor-type="as-char" draw:z-index="85" svg:width="16.562916666667cm" svg:height="11.90625cm"><draw:image xlink:href="Pictures/d32b76d34ca3418217c8c0b552199c94.png" xlink:type="simple" xlink:show="embed" xlink:actuate="onLoad"/></draw:frame></text:p>
      <text:p text:style-name="Text_20_body">Пользователь добавится в список. 
Если пользователь добавлен в список по ошибке, выделите его и нажмите «Исключить». После добавления пользователей в список нажмите кнопку «ОК».</text:p>
      <text:p text:style-name="Text_20_body"><draw:frame draw:style-name="media" draw:name="86" text:anchor-type="as-char" draw:z-index="86" svg:width="13.81125cm" svg:height="8.4666666666667cm"><draw:image xlink:href="Pictures/430533e9077f0985c72db8bf3ce5125b.png" xlink:type="simple" xlink:show="embed" xlink:actuate="onLoad"/></draw:frame></text:p>
      <text:p text:style-name="Text_20_body">Добавляемая должность отобразится в списке ролей окна «Просмотр должностей».</text:p>
      <text:h text:style-name="Heading_20_2" text:outline-level="2"><text:bookmark-start text:name="__RefHeading___подразделения_43"/><text:bookmark-start text:name="подразделения"/>Подразделения<text:bookmark-end text:name="__RefHeading___подразделения_43"/><text:bookmark-end text:name="подразделения"/></text:h>
      <text:p text:style-name="Text_20_body">Войдите в систему и нажмите пункт меню «odgassist», подпункт «Подразделения». <text:line-break/>
В реестре «Подразделения» нажмите кнопку «Создать».</text:p>
      <text:p text:style-name="Text_20_body"><draw:frame draw:style-name="media" draw:name="87" text:anchor-type="as-char" draw:z-index="87" svg:width="19.102916666667cm" style:rel-width="100%" svg:height="12.964583333333cm" style:rel-height="scale"><draw:image xlink:href="Pictures/fbcb0040eb1f1802f1d1d77f92060a6e.png" xlink:type="simple" xlink:show="embed" xlink:actuate="onLoad"/></draw:frame></text:p>
      <text:p text:style-name="Text_20_body">В открывшемся окне «Редактор подразделений» заполните следующие параметры: <text:line-break/>
<text:span text:style-name="Emphasis">Название</text:span> – введите название подразделения <text:line-break/>
<text:span text:style-name="Emphasis">Входит в подразделение</text:span> – если не требуется можно не заполнять. <text:line-break/>
<text:span text:style-name="Emphasis">Руководитель подразделения</text:span> – необходимо выбрать пользователя из реестра пользователей. <text:line-break/>
<text:span text:style-name="Emphasis">Сотрудники подразделения</text:span> -  необходимо выбрать пользователей из реестра пользователей. <text:line-break/>
После завершения заполнения параметров нажмите кнопку «Ок».</text:p>
      <text:p text:style-name="Text_20_body"><draw:frame draw:style-name="media" draw:name="88" text:anchor-type="as-char" draw:z-index="88" svg:width="15.08125cm" svg:height="9.3927083333333cm"><draw:image xlink:href="Pictures/256c63bb83336746cc2d472f629d3d65.png" xlink:type="simple" xlink:show="embed" xlink:actuate="onLoad"/></draw:frame></text:p>
      <text:h text:style-name="Heading_20_1" text:outline-level="1"><text:bookmark-start text:name="__RefHeading___роли_для_импортирования_json_44"/><text:bookmark-start text:name="роли_для_импортирования_json"/>Роли для импортирования (json)<text:bookmark-end text:name="__RefHeading___роли_для_импортирования_json_44"/><text:bookmark-end text:name="роли_для_импортирования_json"/></text:h>
      <text:p text:style-name="Text_20_body"><text:a xlink:type="simple" xlink:href="https://wiki.odgassist.ru/doku.php/odg_assist_5.0:%D0%B8%D0%BD%D0%B6%D0%B5%D0%BD%D0%B5%D1%80_%D0%BE%D0%BE%D0%BA_eqms_.zip" text:style-name="Internet_20_link" text:visited-style-name="Visited_20_Internet_20_Link">инженер_оок_eqms_.zip</text:a></text:p>
      <text:p text:style-name="Text_20_body"><text:a xlink:type="simple" xlink:href="https://wiki.odgassist.ru/doku.php/odg_assist_5.0:%D0%B1%D0%B0%D0%B7%D0%BE%D0%B2%D0%B0%D1%8F_eqms_.zip" text:style-name="Internet_20_link" text:visited-style-name="Visited_20_Internet_20_Link">базовая_eqms_.zip</text:a></text:p>
      <text:h text:style-name="Heading_20_3" text:outline-level="3"><text:bookmark-start text:name="__RefHeading___роли_системные_45"/><text:bookmark-start text:name="роли_системные"/>Роли системные<text:bookmark-end text:name="__RefHeading___роли_системные_45"/><text:bookmark-end text:name="роли_системные"/></text:h>
      <text:p text:style-name="Text_20_body">ChangeAllExcludeDeleteRole - Полный доступ к модулю управления изменениями за исключением возможности удаления <text:line-break/></text:p>
      <text:p text:style-name="Text_20_body">ChangeReadOnlyRole - Только чтение в модуле управления изменениями</text:p>
      <text:h text:style-name="Heading_20_3" text:outline-level="3"><text:bookmark-start text:name="__RefHeading___настройка_номера_кода_процесса_46"/><text:bookmark-start text:name="настройка_номера_кода_процесса"/>Настройка номера (кода) процесса<text:bookmark-end text:name="__RefHeading___настройка_номера_кода_процесса_46"/><text:bookmark-end text:name="настройка_номера_кода_процесса"/></text:h>
      <text:p text:style-name="Horizontal_20_Line"/>
      <text:p text:style-name="Text_20_body">Кодировка может присваиваться вручную или автоматически. <text:line-break/>
При регистрации события в карточке можно ввести код события, указав в соответствующем поле "Номер". <text:line-break/>
Для ввода номера вручную необходимо настроить свойство приложения: "ru.od.qms.allow_change_request_manual_code" установить значение "true".</text:p>
      <text:p text:style-name="Text_20_body">Для автоматического ввода нет необходимости производить настройки. Номер присваивается автоматически, увеличиваясь на 1-цу при регистрации каждого нового события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8000" fo:font-style="normal" fo:font-size="10.5pt" fo:font-family="Garamond" fo:border="0pt none"/>
    </style:style>
    <style:style style:name="PluginODTAutoStyle_Text_2" style:family="text">
      <style:text-properties fo:color="#0000FF" fo:font-style="normal" fo:font-size="10.5pt" fo:font-family="Garamond" fo:border="0pt none"/>
    </style:style>
    <style:style style:name="PluginODTAutoStyle_Text_3" style:family="text">
      <style:text-properties fo:color="#A52A2A" fo:font-style="normal" fo:font-size="10.5pt" fo:font-family="Garamond" fo:border="0pt none"/>
    </style:style>
    <style:style style:name="PluginODTAutoStyle_Text_4" style:family="text">
      <style:text-properties fo:color="#A52A2A" fo:font-style="normal" fo:font-size="10.5pt" fo:font-family="Garamond" fo:border="0pt none"/>
    </style:style>
    <style:style style:name="PluginODTAutoStyle_Text_5" style:family="text">
      <style:text-properties fo:color="#A52A2A" fo:font-style="normal" fo:font-size="10.5pt" fo:font-family="Garamond" fo:border="0pt none"/>
    </style:style>
    <style:style style:name="PluginODTAutoStyle_Text_6" style:family="text">
      <style:text-properties fo:color="#008000" fo:font-style="normal" fo:font-size="10.5pt" fo:font-family="Garamond" fo:border="0pt none"/>
    </style:style>
    <style:style style:name="PluginODTAutoStyle_Text_7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dg_assist_5.0:модуль_управление_изменениями</dc:title>
  </office:meta>
</office:document-meta>
</file>