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236eee5028cca6c576c56f25b600e1.png"/>
  <manifest:file-entry manifest:media-type="image/png" manifest:full-path="Pictures/a23305b75227ff343b12d105cda02e5b.png"/>
  <manifest:file-entry manifest:media-type="image/png" manifest:full-path="Pictures/17a73ac6de0bab1478d5a14e27a82156.png"/>
  <manifest:file-entry manifest:media-type="image/png" manifest:full-path="Pictures/801b163c49ce5a2837656df1525736fe.png"/>
  <manifest:file-entry manifest:media-type="image/png" manifest:full-path="Pictures/fd076e0e0e6b6f201e6fd2995a4821f1.png"/>
  <manifest:file-entry manifest:media-type="image/png" manifest:full-path="Pictures/33c95c18949a05ee799b733a2996c725.png"/>
  <manifest:file-entry manifest:media-type="image/png" manifest:full-path="Pictures/6afe4183371717a93e3bfc73a8dc1f81.png"/>
  <manifest:file-entry manifest:media-type="image/png" manifest:full-path="Pictures/4f2fd784cd39a2b5ff015c18545e0d14.png"/>
  <manifest:file-entry manifest:media-type="image/png" manifest:full-path="Pictures/1755fe5cfbc403e39a6e54da25c8e388.png"/>
  <manifest:file-entry manifest:media-type="image/png" manifest:full-path="Pictures/5fa6f60eb955a32a112044ce80e4cf4a.png"/>
  <manifest:file-entry manifest:media-type="image/png" manifest:full-path="Pictures/6813b0eb6f743c1b2e3aec84f7ae92e0.png"/>
  <manifest:file-entry manifest:media-type="image/png" manifest:full-path="Pictures/6489123fe913dbbcdcb22f1823796ce4.png"/>
  <manifest:file-entry manifest:media-type="image/png" manifest:full-path="Pictures/622146658d3ff2229b1c67325ceea26b.png"/>
  <manifest:file-entry manifest:media-type="image/png" manifest:full-path="Pictures/e5e4a2be462cee879be2c672c636b693.png"/>
  <manifest:file-entry manifest:media-type="image/png" manifest:full-path="Pictures/507bd144ea2ff04696c6ca3d2ec17302.png"/>
  <manifest:file-entry manifest:media-type="image/png" manifest:full-path="Pictures/35bd0f0f1376884fffe7e3ef7094f36d.png"/>
  <manifest:file-entry manifest:media-type="image/png" manifest:full-path="Pictures/e4a9356327866cbb9b648ca088bcfdc1.png"/>
  <manifest:file-entry manifest:media-type="image/png" manifest:full-path="Pictures/a7318ebb0870145251560707acd45676.png"/>
  <manifest:file-entry manifest:media-type="image/png" manifest:full-path="Pictures/b8ee161cf6eac2c3402b57467b168cee.png"/>
  <manifest:file-entry manifest:media-type="image/png" manifest:full-path="Pictures/dc185feb6c07ea7dec8e7e36ada1e2f8.png"/>
  <manifest:file-entry manifest:media-type="image/png" manifest:full-path="Pictures/ec9d6e3c239101002c409ea8542f8476.png"/>
  <manifest:file-entry manifest:media-type="image/png" manifest:full-path="Pictures/cca001934726c5b03e4d33daf3285e3d.png"/>
  <manifest:file-entry manifest:media-type="image/png" manifest:full-path="Pictures/781c4be3ac329cff42ee67b3fb067471.png"/>
  <manifest:file-entry manifest:media-type="image/png" manifest:full-path="Pictures/d21cfb0aba38a1a6f02b02863feb61ed.png"/>
  <manifest:file-entry manifest:media-type="image/png" manifest:full-path="Pictures/65ebe41b53bca3a6dc24c97dccceb04d.png"/>
  <manifest:file-entry manifest:media-type="image/png" manifest:full-path="Pictures/ed260552b86e1fa7952b47fb37357f0a.png"/>
  <manifest:file-entry manifest:media-type="image/png" manifest:full-path="Pictures/60c5c0d652cca355fe97686fb219e15d.png"/>
  <manifest:file-entry manifest:media-type="image/png" manifest:full-path="Pictures/09b6459d1eccf976af9fe15db982d46e.png"/>
  <manifest:file-entry manifest:media-type="image/png" manifest:full-path="Pictures/5f0b2c9a6116c48df5d50a4182178336.png"/>
  <manifest:file-entry manifest:media-type="image/png" manifest:full-path="Pictures/25af18e8ca45e3289751e587239a0d78.png"/>
  <manifest:file-entry manifest:media-type="image/png" manifest:full-path="Pictures/7f1bb89da87dae8ed5820938be64b8c4.png"/>
  <manifest:file-entry manifest:media-type="image/png" manifest:full-path="Pictures/e75ef410f42f25a7a4b26beea11f5b47.png"/>
  <manifest:file-entry manifest:media-type="image/png" manifest:full-path="Pictures/cf391e3cc4a912e6b42052d3274ac8ed.png"/>
  <manifest:file-entry manifest:media-type="image/png" manifest:full-path="Pictures/6d133c03e95992c2faf042cb42ed2337.png"/>
  <manifest:file-entry manifest:media-type="image/png" manifest:full-path="Pictures/ae262953b75ae32e48420d2d87ea0a66.png"/>
  <manifest:file-entry manifest:media-type="image/png" manifest:full-path="Pictures/52c1f087aa08f0ddc0d0bc3339015514.png"/>
  <manifest:file-entry manifest:media-type="image/png" manifest:full-path="Pictures/25b65e859f0fbf4ad0b0264ecec477c5.png"/>
  <manifest:file-entry manifest:media-type="image/png" manifest:full-path="Pictures/7d7706c525321a0bb11b553c35055815.png"/>
  <manifest:file-entry manifest:media-type="image/png" manifest:full-path="Pictures/79c50b13aedd319a089da0a1522423c8.png"/>
  <manifest:file-entry manifest:media-type="image/png" manifest:full-path="Pictures/e4cc46528bb9c00c59d49bb250b14848.png"/>
  <manifest:file-entry manifest:media-type="image/png" manifest:full-path="Pictures/1ac1ac40fe1b54255c997403ed6639fb.png"/>
  <manifest:file-entry manifest:media-type="image/png" manifest:full-path="Pictures/8541ff3a1358890ce4d1f3d54c54d2ea.png"/>
  <manifest:file-entry manifest:media-type="image/png" manifest:full-path="Pictures/9bcaa4d9f831ce1bf4bc760c0c4c5925.png"/>
  <manifest:file-entry manifest:media-type="image/png" manifest:full-path="Pictures/d983cfb1689c7cd75f25fcf20a30d807.png"/>
  <manifest:file-entry manifest:media-type="image/png" manifest:full-path="Pictures/6a85de8cf786671243f92d22f772a6af.png"/>
  <manifest:file-entry manifest:media-type="image/png" manifest:full-path="Pictures/22940b7e540834d56b215ca4dc7612d5.png"/>
  <manifest:file-entry manifest:media-type="image/png" manifest:full-path="Pictures/1be3b3a625e51135ea42661dfb110581.png"/>
  <manifest:file-entry manifest:media-type="image/png" manifest:full-path="Pictures/d315a7c7c495d7a0d83b7f2ae837f2bd.png"/>
  <manifest:file-entry manifest:media-type="image/png" manifest:full-path="Pictures/d8cc546ed1b7a45205ccfe2ab700e9da.png"/>
  <manifest:file-entry manifest:media-type="image/png" manifest:full-path="Pictures/080ce4e38067a78357615f0d828f173f.png"/>
  <manifest:file-entry manifest:media-type="image/png" manifest:full-path="Pictures/e7426ea4bbc26c1c238fb8a2be442e0d.png"/>
  <manifest:file-entry manifest:media-type="image/png" manifest:full-path="Pictures/5f72488198db18f6d7312754b6859dff.png"/>
  <manifest:file-entry manifest:media-type="image/png" manifest:full-path="Pictures/4af2c2faf72aa28f2b81b6678fab90a6.png"/>
  <manifest:file-entry manifest:media-type="image/png" manifest:full-path="Pictures/cfb00438c42d683090d5b29c580210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FFFF" fo:font-style="normal" fo:font-size="10.5pt" fo:font-family="Garamond" fo:border="0pt none"/>
    </style:style>
    <style:style style:name="PluginODTAutoStyle_Text_2" style:family="text">
      <style:text-properties fo:color="#FFFFFF" fo:font-style="normal" fo:font-size="10.5pt" fo:font-family="Garamond" fo:border="0pt none"/>
    </style:style>
    <style:style style:name="PluginODTAutoStyle_Text_3" style:family="text">
      <style:text-properties fo:color="#808000" fo:font-style="normal" fo:font-size="10.5pt" fo:font-family="Garamond" fo:border="0pt none"/>
    </style:style>
    <style:style style:name="PluginODTAutoStyle_Text_4" style:family="text">
      <style:text-properties fo:color="#FFFFFF" fo:font-style="normal" fo:font-size="10.5pt" fo:font-family="Garamond" fo:border="0pt none"/>
    </style:style>
    <style:style style:name="PluginODTAutoStyle_Text_5" style:family="text">
      <style:text-properties fo:color="#FFFF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g_assist_5.0:модуль_управление_отклонениями"/><text:bookmark-start text:name="__RefHeading___управление_отклонениями_1"/><text:bookmark-start text:name="управление_отклонениями"/>Управление отклонениями<text:bookmark-end text:name="__RefHeading___управление_отклонениями_1"/><text:bookmark-end text:name="управление_отклонениями"/></text:h>
      <text:h text:style-name="Heading_20_1" text:outline-level="1"><text:bookmark-start text:name="__RefHeading___авторизация_в_программе_2"/><text:bookmark-start text:name="авторизация_в_программе"/>Авторизация в программе<text:bookmark-end text:name="__RefHeading___авторизация_в_программе_2"/><text:bookmark-end text:name="авторизация_в_программе"/></text:h>
      <text:p text:style-name="Text_20_body">Краткое описание интерфейса программы<text:line-break/> Перейдите по ссылке: <text:a xlink:type="simple" xlink:href="http://yourdomain.com/app" text:style-name="Internet_20_link" text:visited-style-name="Visited_20_Internet_20_Link">http://yourdomain.com/app</text:a><text:line-break/> Отобразится форма авторизации в системе odgAssist.<text:line-break/> <draw:frame draw:style-name="media" draw:name="0" text:anchor-type="as-char" draw:z-index="0" svg:width="9.6308333333333cm" svg:height="7.0114583333333cm"><draw:image xlink:href="Pictures/a6236eee5028cca6c576c56f25b600e1.png" xlink:type="simple" xlink:show="embed" xlink:actuate="onLoad"/></draw:frame><text:line-break/></text:p>
      <text:p text:style-name="Text_20_body">Авторизуйтесь в системе, используя предоставленные вам логин и пароль.<text:line-break/></text:p>
      <text:p text:style-name="Text_20_body">Перед вами отобразится интерфейс приложения. Слева вверху кнопки управления учетными данными и выход из системы (1), ниже отображается основное меню (2), справа рабочая область с кнопками быстрого запуска (3).<text:line-break/> <draw:frame draw:style-name="media" draw:name="1" text:anchor-type="as-char" draw:z-index="1" svg:width="20.505208333333cm" style:rel-width="100%" svg:height="8.4666666666667cm" style:rel-height="scale"><draw:image xlink:href="Pictures/a23305b75227ff343b12d105cda02e5b.png" xlink:type="simple" xlink:show="embed" xlink:actuate="onLoad"/></draw:frame><text:line-break/> При выборе определенного пункта основного меню или нажатия кнопки быстрого запуска, в рабочей области приложения будет открываться соответствующая вкладка.<text:line-break/> Пример: вкладка «Просмотр отклонений и СК» <text:line-break/> При отображении информации в виде таблицы интерфейс рабочей области имеет следующие элементы:<text:line-break/>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2" text:anchor-type="as-char" draw:z-index="2" svg:width="30.982708333333cm" style:rel-width="100%" svg:height="16.536458333333cm" style:rel-height="scale"><draw:image xlink:href="Pictures/17a73ac6de0bab1478d5a14e27a82156.png" xlink:type="simple" xlink:show="embed" xlink:actuate="onLoad"/></draw:frame> </text:p>
          </table:table-cell>
        </table:table-row>
      </table:table>
      <text:p text:style-name="Text_20_body">Описание элементов рабочей области:<text:line-break/> 1 Заголовок вкладки<text:line-break/> 2 Список фильтров для быстрого поиска необходимой записи<text:line-break/> 3 Органы управления записями<text:line-break/> 4 Пиктограмма наличия комментариев<text:line-break/> 5 Количество задач пользователя <text:line-break/></text:p>
      <text:h text:style-name="Heading_20_5" text:outline-level="5"><text:bookmark-start text:name="__RefHeading___органы_управления_записями_3"/><text:bookmark-start text:name="органы_управления_записями"/>Органы управления записями<text:bookmark-end text:name="__RefHeading___органы_управления_записями_3"/><text:bookmark-end text:name="органы_управления_записями"/></text:h>
      <text:p text:style-name="Text_20_body"><draw:frame draw:style-name="media" draw:name="3" text:anchor-type="as-char" draw:z-index="3" svg:width="36.565416666667cm" style:rel-width="100%" svg:height="18.89125cm" style:rel-height="scale"><draw:image xlink:href="Pictures/801b163c49ce5a2837656df1525736fe.png" xlink:type="simple" xlink:show="embed" xlink:actuate="onLoad"/></draw:frame><text:line-break/></text:p>
      <text:p text:style-name="Text_20_body">1. <text:span text:style-name="Emphasis">Удалить</text:span> - скрыть запись из отображаемой таблицы.<text:line-break/> 2. <text:span text:style-name="Emphasis">Excel</text:span> – экспортировать текущую фильтрацию записей в excel документ.<text:line-break/> 3. <text:span text:style-name="Emphasis">Где задача?</text:span> – по нажатию отобразится диаграмма процесса, легко понять, где находится карточка в рамках предпроцесса "Согласования карточки".<text:line-break/> 4. <text:span text:style-name="Emphasis">Запустить отчет</text:span> – сгенерировать отчет по выбранной записи. Отчет может быть настроен согласно требованиям заказчика.<text:line-break/> 5. <text:span text:style-name="Emphasis">История изменений</text:span>.<text:line-break/> 6. <text:span text:style-name="Emphasis">Остановить процесс</text:span>.<text:line-break/> 7. <text:span text:style-name="Emphasis">История изменения записи</text:span>.<text:line-break/> 8. <text:span text:style-name="Emphasis">Фильтрация по выбранному продукту</text:span>.<text:line-break/></text:p>
      <text:p text:style-name="Text_20_body"><draw:frame draw:style-name="media" draw:name="4" text:anchor-type="as-char" draw:z-index="4" svg:width="17.647708333333cm" style:rel-width="100%" svg:height="9.8689583333333cm" style:rel-height="scale"><draw:image xlink:href="Pictures/fd076e0e0e6b6f201e6fd2995a4821f1.png" xlink:type="simple" xlink:show="embed" xlink:actuate="onLoad"/></draw:frame><text:line-break/></text:p>
      <text:h text:style-name="Heading_20_1" text:outline-level="1"><text:bookmark-start text:name="__RefHeading___регистрация_отклонения_или_инцидента_4"/><text:bookmark-start text:name="регистрация_отклонения_или_инцидента"/>"Регистрация отклонения или инцидента."<text:bookmark-end text:name="__RefHeading___регистрация_отклонения_или_инцидента_4"/><text:bookmark-end text:name="регистрация_отклонения_или_инцидента"/></text:h>
      <text:p text:style-name="Horizontal_20_Line"/>
      <text:p text:style-name="Text_20_body"><text:span text:style-name="PluginODTAutoStyle_Text_1"> end page </text:span></text:p>
      <text:h text:style-name="Heading_20_3" text:outline-level="3"><text:bookmark-start text:name="__RefHeading___этап_процесса_заполнение_карточки_события_и_его_согласование_5"/><text:bookmark-start text:name="этап_процесса_заполнение_карточки_события_и_его_согласование"/>Этап процесса «Заполнение карточки события и его согласование»<text:bookmark-end text:name="__RefHeading___этап_процесса_заполнение_карточки_события_и_его_согласование_5"/><text:bookmark-end text:name="этап_процесса_заполнение_карточки_события_и_его_согласование"/></text:h>
      <text:p text:style-name="Text_20_body"><draw:frame draw:style-name="media" draw:name="5" text:anchor-type="as-char" draw:z-index="5" svg:width="16.271875cm" svg:height="8.9429166666667cm"><draw:image xlink:href="Pictures/33c95c18949a05ee799b733a2996c725.png" xlink:type="simple" xlink:show="embed" xlink:actuate="onLoad"/></draw:frame><text:line-break/></text:p>
      <text:h text:style-name="Heading_20_4" text:outline-level="4"><text:bookmark-start text:name="__RefHeading___задача_заполнение_карточки_события_6"/><text:bookmark-start text:name="задача_заполнение_карточки_события"/>Задача «Заполнение карточки события»<text:bookmark-end text:name="__RefHeading___задача_заполнение_карточки_события_6"/><text:bookmark-end text:name="задача_заполнение_карточки_события"/></text:h>
      <text:p text:style-name="Horizontal_20_Line"/>
      <text:p text:style-name="Text_20_body">Нажмите кнопку быстрого запуска «Зарегистрировать отклонение или инцидент» Заполните все параметры карточки и нажмите кнопку «Сохранить».<text:line-break/> <draw:frame draw:style-name="media" draw:name="6" text:anchor-type="as-char" draw:z-index="6" svg:width="17.991666666667cm" style:rel-width="100%" svg:height="9.7895833333333cm" style:rel-height="scale"><draw:image xlink:href="Pictures/6afe4183371717a93e3bfc73a8dc1f81.png" xlink:type="simple" xlink:show="embed" xlink:actuate="onLoad"/></draw:frame><text:line-break/></text:p>
      <text:p text:style-name="Text_20_body"><text:span text:style-name="PluginODTAutoStyle_Text_2">  end page </text:span> <text:span text:style-name="PluginODTAutoStyle_Text_3"> <text:span text:style-name="Strong_20_Emphasis">Краткое описание параметров карточки</text:span> </text:span></text:p>
      <text:p text:style-name="Text_20_body"><text:span text:style-name="Emphasis"><text:span text:style-name="Strong_20_Emphasis">Статус</text:span></text:span> – по умолчанию автоматически устанавливается "Черновик".<text:line-break/> <text:span text:style-name="Emphasis"><text:span text:style-name="Strong_20_Emphasis">Код</text:span></text:span> – настройка по умолчанию предусматривает автоматическое указание даты и времени запуска процесса.<text:line-break/> <text:span text:style-name="Emphasis"><text:span text:style-name="Strong_20_Emphasis">Зарегистрировал</text:span></text:span> – параметр заполняется системой автоматически.<text:line-break/> <text:span text:style-name="Emphasis"><text:span text:style-name="Strong_20_Emphasis">Подразделение</text:span></text:span> - параметр заполняется автоматически системой и указывает подразделение регистратора события. Чтобы подразделение в карточке совпадало с тем, где произошло отклонение, регистратором события должен быть руководитель этого подразделения.  <text:line-break/> <text:span text:style-name="Emphasis"><text:span text:style-name="Strong_20_Emphasis">Выявил событие</text:span></text:span> – здесь указывается выявивший событие сотрудник. Параметр является обязательным к заполнению.<text:line-break/> <text:span text:style-name="Emphasis"><text:span text:style-name="Strong_20_Emphasis">Дата и время и выявления</text:span></text:span> – необходимо указать дату и время возникновения события. Параметр является обязательным к заполнению.<text:line-break/> <text:span text:style-name="Emphasis"><text:span text:style-name="Strong_20_Emphasis">Описание события</text:span></text:span> – текстовое поле для краткого описания события. Параметр является обязательным к заполнению.<text:line-break/> <text:span text:style-name="Emphasis"><text:span text:style-name="Strong_20_Emphasis">Причина была определена</text:span></text:span> – в случае выбора данного пункта, отобразится текстовое «Требования, которые были нарушены», поле для указания причины. При выборе данного пункта текстовое поле обязательно к заполнению.<text:line-break/> <text:span text:style-name="Emphasis"><text:span text:style-name="Strong_20_Emphasis">Коррекция проведена</text:span></text:span> - в случае выбора данного пункта, отобразится текстовое поле для указания проведенной коррекции. При выборе данного пункта текстовое поле обязательно к заполнению.<text:line-break/> <text:span text:style-name="Emphasis"><text:span text:style-name="Strong_20_Emphasis">Условия выявления</text:span></text:span> – для выбора нажмите иконку "Выпадающий список" и выберите условие.<text:line-break/> <text:span text:style-name="Emphasis"><text:span text:style-name="Strong_20_Emphasis">Производственная площадка</text:span></text:span> – для выбора производственной площадки необходимо нажать на пиктограмму «троеточие».  Производственная площадка берется из предварительно настроенного справочника.<text:line-break/></text:p>
      <text:p text:style-name="Text_20_body"><draw:frame draw:style-name="media" draw:name="7" text:anchor-type="as-char" draw:z-index="7" svg:width="6.7733333333333cm" svg:height="1.666875cm"><draw:image xlink:href="Pictures/4f2fd784cd39a2b5ff015c18545e0d14.png" xlink:type="simple" xlink:show="embed" xlink:actuate="onLoad"/></draw:frame><text:line-break/></text:p>
      <text:p text:style-name="Text_20_body">В открывшейся вкладке необходимо выбрать площадку (параметр является обязательным к заполнению) и нажать кнопку «Выбрать».<text:line-break/> <draw:frame draw:style-name="media" draw:name="8" text:anchor-type="as-char" draw:z-index="8" svg:width="13.202708333333cm" svg:height="6.9585416666667cm"><draw:image xlink:href="Pictures/1755fe5cfbc403e39a6e54da25c8e388.png" xlink:type="simple" xlink:show="embed" xlink:actuate="onLoad"/></draw:frame><text:line-break/></text:p>
      <text:p text:style-name="Text_20_body">В случае неверного выбора нажать на пиктограмму «крест».<text:line-break/> <draw:frame draw:style-name="media" draw:name="9" text:anchor-type="as-char" draw:z-index="9" svg:width="6.3764583333333cm" svg:height="1.3229166666667cm"><draw:image xlink:href="Pictures/5fa6f60eb955a32a112044ce80e4cf4a.png" xlink:type="simple" xlink:show="embed" xlink:actuate="onLoad"/></draw:frame><text:line-break/></text:p>
      <text:p text:style-name="Text_20_body"><text:span text:style-name="Emphasis"><text:span text:style-name="Strong_20_Emphasis">Считать инцидентом</text:span></text:span> - в случае выбора данного пункта, отобразится текстовое поле для указания причины. В текстовом поле необходимо указать причину, почему сотрудник считает это событие инцидентом. При выборе данного пункта текстовое поле обязательно к заполнению. При проверке карточки инженером по качеству и его согласии, что событие является инцидентом, согласование карточки приведет к завершению процесса.<text:line-break/></text:p>
      <text:p text:style-name="Text_20_body"><text:span text:style-name="Emphasis"><text:span text:style-name="Strong_20_Emphasis">Возникла ли задержка производства</text:span></text:span> – необходимо выбрать вариант из выпадающего списка. В зависимости от выбора потребуется указать дату и время. При выборе данного пункта текстовое поле обязательно к заполнению.<text:line-break/></text:p>
      <text:p text:style-name="Text_20_body"><draw:frame draw:style-name="media" draw:name="10" text:anchor-type="as-char" draw:z-index="10" svg:width="16.245416666667cm" svg:height="4.9477083333333cm"><draw:image xlink:href="Pictures/6813b0eb6f743c1b2e3aec84f7ae92e0.png" xlink:type="simple" xlink:show="embed" xlink:actuate="onLoad"/></draw:frame><text:line-break/></text:p>
      <text:p text:style-name="Text_20_body"><text:span text:style-name="Emphasis"><text:span text:style-name="Strong_20_Emphasis">Связанный объект</text:span></text:span> – параметр позволяет указать дополнительную информацию из справочника. По нажатию откроется форма выбора, позволяющая указать связанные документы, оборудование, пользователей и подразделения.<text:line-break/></text:p>
      <text:p text:style-name="Text_20_body"><draw:frame draw:style-name="media" draw:name="11" text:anchor-type="as-char" draw:z-index="11" svg:width="11.959166666667cm" svg:height="11.43cm"><draw:image xlink:href="Pictures/6489123fe913dbbcdcb22f1823796ce4.png" xlink:type="simple" xlink:show="embed" xlink:actuate="onLoad"/></draw:frame><text:line-break/></text:p>
      <text:p text:style-name="Text_20_body"><text:span text:style-name="Emphasis"><text:span text:style-name="Strong_20_Emphasis">Продукты</text:span></text:span> – в параметре указывается для какой серии и наименования действует регистрируемое событие. Через кнопку «Добавить», можно выбрать необходимый продукт и серию. Выбрать можно несколько продуктов и серий.<text:line-break/>В таблицу выводится информация о статусе продукта, этапе добавления, дате создания/изменения, а также причина исключения (добавляется при исключении продукта).</text:p>
      <text:p text:style-name="Text_20_body"><draw:frame draw:style-name="media" draw:name="12" text:anchor-type="as-char" draw:z-index="12" svg:width="21.166666666667cm" style:rel-width="100%" svg:height="2.9337386018237cm" style:rel-height="scale"><draw:image xlink:href="Pictures/622146658d3ff2229b1c67325ceea26b.png" xlink:type="simple" xlink:show="embed" xlink:actuate="onLoad"/></draw:frame></text:p>
      <text:p text:style-name="Text_20_body">Система позволяет исключить продукт из таблицы(перевести статус продукта из «Активен» в «Исключен») по кнопке «Исключить». При исключении всплывает модальное окно для указания причины исключения.</text:p>
      <text:p text:style-name="Text_20_body"><draw:frame draw:style-name="media" draw:name="13" text:anchor-type="as-char" draw:z-index="13" svg:width="10.583333333333cm" svg:height="1.8225075528701cm"><draw:image xlink:href="Pictures/e5e4a2be462cee879be2c672c636b693.png" xlink:type="simple" xlink:show="embed" xlink:actuate="onLoad"/></draw:frame></text:p>
      <text:p text:style-name="Text_20_body">Исключенный продукт отображается в таблице со статусом Исключен и причиной исключения.<text:line-break/><draw:frame draw:style-name="media" draw:name="14" text:anchor-type="as-char" draw:z-index="14" svg:width="21.166666666667cm" style:rel-width="100%" svg:height="2.9177750906892cm" style:rel-height="scale"><draw:image xlink:href="Pictures/507bd144ea2ff04696c6ca3d2ec17302.png" xlink:type="simple" xlink:show="embed" xlink:actuate="onLoad"/></draw:frame></text:p>
      <text:p text:style-name="Text_20_body"><text:span text:style-name="Emphasis"><text:span text:style-name="Strong_20_Emphasis">Приложения</text:span></text:span> – параметр позволяет добавить файлы. Для добавления необходимо нажать кнопку «Загрузить файлы» и выбрать необходимое. Загруженный файл отобразится в списке.<text:line-break/></text:p>
      <text:p text:style-name="Text_20_body"><draw:frame draw:style-name="media" draw:name="15" text:anchor-type="as-char" draw:z-index="15" svg:width="11.562291666667cm" svg:height="3.2279166666667cm"><draw:image xlink:href="Pictures/35bd0f0f1376884fffe7e3ef7094f36d.png" xlink:type="simple" xlink:show="embed" xlink:actuate="onLoad"/></draw:frame><text:line-break/></text:p>
      <text:p text:style-name="Text_20_body">По завершению заполнения карточки необходимо нажать «Сохранить». Задача будет завершена. Если не заполнен какой-либо обязательный параметр, задача не завершится. Система отобразит сообщение с информацией о незаполненном параметре.</text:p>
      <text:h text:style-name="Heading_20_3" text:outline-level="3"><text:bookmark-start text:name="__RefHeading___задача_согласование_карточки_руководителем_инициатора_7"/><text:bookmark-start text:name="задача_согласование_карточки_руководителем_инициатора"/>Задача "Согласование карточки руководителем инициатора"<text:bookmark-end text:name="__RefHeading___задача_согласование_карточки_руководителем_инициатора_7"/><text:bookmark-end text:name="задача_согласование_карточки_руководителем_инициатора"/></text:h>
      <text:p text:style-name="Text_20_body"><text:span text:style-name="Emphasis">Назначение исполнителя на задачу: </text:span> <text:line-break/> Исполнителем задачи назначается пользователь, являющейся руководителем подразделения, зарегистрировавшего событие качества. <text:line-break/> Если пользователь, зарегистрировавший событие качества не принадлежит никакому подразделению (в учетных данных пользователя не указано подразделение), то он сам назначяется исполнителем этой задачи. <text:line-break/></text:p>
      <text:p text:style-name="Text_20_body">В задаче руководитель инициатора может внести корректировки параметров самостоятельно или отправить на доработку. <text:line-break/></text:p>
      <text:p text:style-name="Text_20_body"><draw:frame draw:style-name="media" draw:name="16" text:anchor-type="as-char" draw:z-index="16" svg:width="22.304375cm" style:rel-width="100%" svg:height="12.752916666667cm" style:rel-height="scale"><draw:image xlink:href="Pictures/e4a9356327866cbb9b648ca088bcfdc1.png" xlink:type="simple" xlink:show="embed" xlink:actuate="onLoad"/></draw:frame><text:line-break/> В случае согласования карточки, будет активирована задача «Выбор ответственного исполнителя ООК».<text:line-break/></text:p>
      <text:h text:style-name="Heading_20_3" text:outline-level="3"><text:bookmark-start text:name="__RefHeading___задача_выбор_ответственного_исполнителя_оок_8"/><text:bookmark-start text:name="задача_выбор_ответственного_исполнителя_оок"/>Задача «Выбор ответственного исполнителя ООК»<text:bookmark-end text:name="__RefHeading___задача_выбор_ответственного_исполнителя_оок_8"/><text:bookmark-end text:name="задача_выбор_ответственного_исполнителя_оок"/></text:h>
      <text:p text:style-name="Text_20_body"><draw:frame draw:style-name="media" draw:name="17" text:anchor-type="as-char" draw:z-index="17" svg:width="24.103541666667cm" style:rel-width="100%" svg:height="13.626041666667cm" style:rel-height="scale"><draw:image xlink:href="Pictures/a7318ebb0870145251560707acd45676.png" xlink:type="simple" xlink:show="embed" xlink:actuate="onLoad"/></draw:frame><text:line-break/></text:p>
      <text:p text:style-name="Text_20_body">Задача приходит на исполнение начальнику ООК указанной производственной площадки. <text:line-break/> Если у выбранной производственной площадки в поле  "Начальник ООК" указана роль, которой нет ни у одного пользователя, то исполнителем задачи будет зарегистрировавший событие качества. <text:line-break/> У исполнителя задачи отобразится карточка события. В верхней части рабочей области будет отображен блок «Информация», содержащий описание по выполнению задачи. Также в карточке добавится еще один параметр «Оценщик отклонения». В этом параметре требуется указать сотрудника качества (инженера ООК), отвечающего за оценку карточки регистрируемого события. Остальные параметры карточки также доступны исполнителю для самостоятельной корректировки.<text:line-break/></text:p>
      <text:p text:style-name="Text_20_body"><draw:frame draw:style-name="media" draw:name="18" text:anchor-type="as-char" draw:z-index="18" svg:width="24.024166666667cm" style:rel-width="100%" svg:height="13.520208333333cm" style:rel-height="scale"><draw:image xlink:href="Pictures/b8ee161cf6eac2c3402b57467b168cee.png" xlink:type="simple" xlink:show="embed" xlink:actuate="onLoad"/></draw:frame><text:line-break/></text:p>
      <text:p text:style-name="Text_20_body">После внесения корректировок и выбора исполнителя для задачи «Проверка отклонения ответственным инженером ООК», необходимо нажать кнопку «Сохранить» и «Согласовать». В случае выбора «Отправить на корректировку», активируется задача «Доработка инициатором».<text:line-break/></text:p>
      <text:h text:style-name="Heading_20_3" text:outline-level="3"><text:bookmark-start text:name="__RefHeading___задача_проверка_отклонения_ответственным_инженером_оок_9"/><text:bookmark-start text:name="задача_проверка_отклонения_ответственным_инженером_оок"/>Задача «Проверка отклонения ответственным инженером ООК»<text:bookmark-end text:name="__RefHeading___задача_проверка_отклонения_ответственным_инженером_оок_9"/><text:bookmark-end text:name="задача_проверка_отклонения_ответственным_инженером_оок"/></text:h>
      <text:p text:style-name="Text_20_body">В данной задаче, как и в задаче «Согласование карточки руководителем инициатора», можно произвести корректировку заполненных параметров самостоятельно или отправить на доработку инициатору. В случае согласования карточки процесс перейдет на этап оценки события качества.<text:line-break/></text:p>
      <text:h text:style-name="Heading_20_3" text:outline-level="3"><text:bookmark-start text:name="__RefHeading___этап_процесса_первичная_оценка_инженером_по_качеству_10"/><text:bookmark-start text:name="этап_процесса_первичная_оценка_инженером_по_качеству"/>Этап процесса «Первичная оценка инженером по качеству»<text:bookmark-end text:name="__RefHeading___этап_процесса_первичная_оценка_инженером_по_качеству_10"/><text:bookmark-end text:name="этап_процесса_первичная_оценка_инженером_по_качеству"/></text:h>
      <text:p text:style-name="Text_20_body"><draw:frame draw:style-name="media" draw:name="19" text:anchor-type="as-char" draw:z-index="19" svg:width="12.197291666667cm" svg:height="6.8527083333333cm"><draw:image xlink:href="Pictures/dc185feb6c07ea7dec8e7e36ada1e2f8.png" xlink:type="simple" xlink:show="embed" xlink:actuate="onLoad"/></draw:frame><text:line-break/></text:p>
      <text:h text:style-name="Heading_20_3" text:outline-level="3"><text:bookmark-start text:name="__RefHeading___задача_оценка_события_качества_11"/><text:bookmark-start text:name="задача_оценка_события_качества"/>Задача «Оценка события качества»<text:bookmark-end text:name="__RefHeading___задача_оценка_события_качества_11"/><text:bookmark-end text:name="задача_оценка_события_качества"/></text:h>
      <text:p text:style-name="Horizontal_20_Line"/>
      <text:p text:style-name="Text_20_body">Перейдите в пункт меню "Отклонения и события качества", подпункт "Отклонения и ск". <text:line-break/> В задаче необходимо произвести оценку события качества. Для этого необходимо заполнить поля карточки. <text:line-break/>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20" text:anchor-type="as-char" draw:z-index="20" svg:width="10.583333333333cm" svg:height="16.758809020437cm"><draw:image xlink:href="Pictures/ec9d6e3c239101002c409ea8542f8476.png" xlink:type="simple" xlink:show="embed" xlink:actuate="onLoad"/></draw:frame> </text:p>
          </table:table-cell>
        </table:table-row>
      </table:table>
      <text:p text:style-name="Text_20_body">Описание полей карточки "Оценка события качества":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Название поля </text:p>
          </table:table-cell>
          <table:table-cell office:value-type="string" table:style-name="tableheader">
            <text:p text:style-name="Table_20_Heading"> Описание поля </text:p>
          </table:table-cell>
        </table:table-row>
        <table:table-row>
          <table:table-cell office:value-type="string" table:style-name="tablecell">
            <text:p text:style-name="tablealignleft"> <text:span text:style-name="Emphasis">Отклонение или СК</text:span> </text:p>
          </table:table-cell>
          <table:table-cell office:value-type="string" table:style-name="tablecell">
            <text:p text:style-name="tablealignleft"> Поле дополнительной информации, для просмотра события качества нажмите иконку "Лупа". </text:p>
          </table:table-cell>
        </table:table-row>
        <table:table-row>
          <table:table-cell office:value-type="string" table:style-name="tablecell">
            <text:p text:style-name="tablealignleft"> <text:span text:style-name="Emphasis">Зарегистрировал</text:span>  </text:p>
          </table:table-cell>
          <table:table-cell office:value-type="string" table:style-name="tablecell">
            <text:p text:style-name="tablealignleft"> Не редактируемое поле, заполняется системой </text:p>
          </table:table-cell>
        </table:table-row>
        <table:table-row>
          <table:table-cell office:value-type="string" table:style-name="tablecell">
            <text:p text:style-name="tablealignleft"> <text:span text:style-name="Emphasis">Дата и время выявления</text:span> </text:p>
          </table:table-cell>
          <table:table-cell office:value-type="string" table:style-name="tablecell">
            <text:p text:style-name="tablealignleft"> Не редактируемое поле, заполняется системой </text:p>
          </table:table-cell>
        </table:table-row>
        <table:table-row>
          <table:table-cell office:value-type="string" table:style-name="tablecell">
            <text:p text:style-name="tablealignleft"> <text:span text:style-name="Emphasis">Описание</text:span>  </text:p>
          </table:table-cell>
          <table:table-cell office:value-type="string" table:style-name="tablecell">
            <text:p text:style-name="tablealignleft"> Не редактируемое поле, заполняется системой </text:p>
          </table:table-cell>
        </table:table-row>
        <table:table-row>
          <table:table-cell office:value-type="string" table:style-name="tablecell">
            <text:p text:style-name="tablealignleft"> <text:span text:style-name="Emphasis">Тип оценки</text:span>  </text:p>
          </table:table-cell>
          <table:table-cell office:value-type="string" table:style-name="tablecell">
            <text:p text:style-name="tablealignleft"> Не редактируемое поле, заполняется системой </text:p>
          </table:table-cell>
        </table:table-row>
        <table:table-row>
          <table:table-cell office:value-type="string" table:style-name="tablecell">
            <text:p text:style-name="tablealignleft"> <text:span text:style-name="Emphasis">Группа отклонения</text:span>  </text:p>
          </table:table-cell>
          <table:table-cell office:value-type="string" table:style-name="tablecell">
            <text:p text:style-name="tablealignleft"> Поле единичного выбора. Варианты выбора из справочника "Группы отклонений"  </text:p>
          </table:table-cell>
        </table:table-row>
        <table:table-row>
          <table:table-cell office:value-type="string" table:style-name="tablecell">
            <text:p text:style-name="tablealignleft"> <text:span text:style-name="Emphasis">Критичность</text:span>  </text:p>
          </table:table-cell>
          <table:table-cell office:value-type="string" table:style-name="tablecell">
            <text:p text:style-name="tablealignleft"> Поле единичного выбора. Варианты выбора <text:line-break/>* Прочее <text:line-break/>* Существенное <text:line-break/>* Критическое <text:line-break/>В зависимости от выбора изменится крайний срок расследования. "Критичный" + 3 дня от текущей даты, другие варианты +5 дней от текущей даты. </text:p>
          </table:table-cell>
        </table:table-row>
        <table:table-row>
          <table:table-cell office:value-type="string" table:style-name="tablecell">
            <text:p text:style-name="tablealignleft"> <text:span text:style-name="Emphasis">Краткое описание</text:span>  </text:p>
          </table:table-cell>
          <table:table-cell office:value-type="string" table:style-name="tablecell">
            <text:p text:style-name="tablealignleft"> Текстовое поле для дополнительной информации </text:p>
          </table:table-cell>
        </table:table-row>
        <table:table-row>
          <table:table-cell office:value-type="string" table:style-name="tablecell">
            <text:p text:style-name="tablealignleft"> <text:span text:style-name="Emphasis">Есть OOS</text:span>  </text:p>
          </table:table-cell>
          <table:table-cell office:value-type="string" table:style-name="tablecell">
            <text:p text:style-name="tablealignleft"> Поле для установки отметки. При установках отметки отобразится дополнительное поле "Протокол OOS" </text:p>
          </table:table-cell>
        </table:table-row>
        <table:table-row>
          <table:table-cell office:value-type="string" table:style-name="tablecell">
            <text:p text:style-name="tablealignleft"> <text:span text:style-name="Emphasis">Протокол OOS</text:span>  </text:p>
          </table:table-cell>
          <table:table-cell office:value-type="string" table:style-name="tablecell">
            <text:p text:style-name="tablealignleft"> Для заполнения поля нажмите иконку "Лупа". Отобразится окно "Редактор протокола OOS". <text:line-break/>Где есть возможность приложить протокол, указать его номер и добавить описание.  </text:p>
          </table:table-cell>
        </table:table-row>
        <table:table-row>
          <table:table-cell office:value-type="string" table:style-name="tablecell">
            <text:p text:style-name="tablealignleft"> <text:span text:style-name="Emphasis">Решение</text:span>  </text:p>
          </table:table-cell>
          <table:table-cell office:value-type="string" table:style-name="tablecell">
            <text:p text:style-name="tablealignleft"> Поле единичного выбора. В зависимости от выбора будет изменяться заполняемая форма оценки или поведение макропроцесса. Варианты выбора: <text:line-break/>* "Ожидает оценки" - выбор по умолчанию. С данным выбором не завершить заполнение карточки. <text:line-break/>*  "Признать инцидентом" - завершить макропроцесс после заполнения карточки. <text:line-break/> * "Закрыть" - процесс будет закрыт после заполнения карточки и завершения задачи. <text:line-break/>* "Начать расследование" - вариант выбора активирует дополнительное поле "Ответственный за расследование". Для выбора ответственного нажмите в поле на иконку "Лупа" и выберите пользователя из списка.  <text:line-break/>* "Привязать к другому расследованию" - вариант выбора активирует дополнительное поле "Расследование". Для выбора расследования нажмите иконку "Многоточие" и выберите расследование из списка. Привязывать можно только не завершенные расследования. <text:line-break/>* "Перейти к повторной оценке" - после заполнения корточки и завершения задачи макропроцесс активирует задачу "Вторичная оценка отклонения". Этап расследования будет пропущен. </text:p>
          </table:table-cell>
        </table:table-row>
        <table:table-row>
          <table:table-cell office:value-type="string" table:style-name="tablecell">
            <text:p text:style-name="tablealignleft"> <text:span text:style-name="Emphasis">Связанные отклонения и СК</text:span>  </text:p>
          </table:table-cell>
          <table:table-cell office:value-type="string" table:style-name="tablecell">
            <text:p text:style-name="tablealignleft"> Для добавления событий используйте кнопку "Добавить". В случае ошибочного выбора выделите событие и нажмите "Исключить" </text:p>
          </table:table-cell>
        </table:table-row>
        <table:table-row>
          <table:table-cell office:value-type="string" table:style-name="tablecell">
            <text:p text:style-name="tablealignleft"> <text:span text:style-name="Emphasis">Взаимосвязанные отклонения</text:span> </text:p>
          </table:table-cell>
          <table:table-cell office:value-type="string" table:style-name="tablecell">
            <text:p text:style-name="tablealignleft"> Для добавления событий используйте кнопку "Создать". В окне "Редактор взаимосвязанного отклонения" заполните поля "Отклонение" и добавьте "Взаимосвязь" </text:p>
          </table:table-cell>
        </table:table-row>
        <table:table-row>
          <table:table-cell office:value-type="string" table:style-name="tablecell">
            <text:p text:style-name="tablealignleft"> <text:span text:style-name="Emphasis">Предлагаемая команда расследования</text:span> </text:p>
          </table:table-cell>
          <table:table-cell office:value-type="string" table:style-name="tablecell">
            <text:p text:style-name="tablealignleft"> Для добавления пользователей нажмите кнопку "Добавить". Для исключения пользователя из списка, выделите его и нажмите кнопку "Исключить" </text:p>
          </table:table-cell>
        </table:table-row>
      </table:table>
      <text:p text:style-name="Text_20_body">В статье описаны базовые поля карточки "Коробочной версии" модуля "Управление отклонениями". <text:line-break/> Карточка вашего приложения может иметь дополнительные поля.</text:p>
      <text:p text:style-name="Text_20_body"><text:span text:style-name="PluginODTAutoStyle_Text_4"> End Page </text:span></text:p>
      <text:h text:style-name="Heading_20_3" text:outline-level="3"><text:bookmark-start text:name="__RefHeading___этап_процесса_расследование_12"/><text:bookmark-start text:name="этап_процесса_расследование"/>Этап процесса «Расследование»<text:bookmark-end text:name="__RefHeading___этап_процесса_расследование_12"/><text:bookmark-end text:name="этап_процесса_расследование"/></text:h>
      <text:p text:style-name="Text_20_body"><draw:frame draw:style-name="media" draw:name="21" text:anchor-type="as-char" draw:z-index="21" svg:width="12.303125cm" svg:height="6.82625cm"><draw:image xlink:href="Pictures/cca001934726c5b03e4d33daf3285e3d.png" xlink:type="simple" xlink:show="embed" xlink:actuate="onLoad"/></draw:frame><text:line-break/></text:p>
      <text:h text:style-name="Heading_20_3" text:outline-level="3"><text:bookmark-start text:name="__RefHeading___задача_расследование_13"/><text:bookmark-start text:name="задача_расследование"/>Задача «Расследование»<text:bookmark-end text:name="__RefHeading___задача_расследование_13"/><text:bookmark-end text:name="задача_расследование"/></text:h>
      <text:p text:style-name="Text_20_body">Задача расследование состоит из нескольких вкладок: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Информация </text:p>
          </table:table-cell>
          <table:table-cell office:value-type="string" table:style-name="tablecell">
            <text:p text:style-name="tablealignleft"> Пользовательские записи и инструменты </text:p>
          </table:table-cell>
          <table:table-cell office:value-type="string" table:style-name="tablecell">
            <text:p text:style-name="tablealignleft"> Отчет о расследовании </text:p>
          </table:table-cell>
        </table:table-row>
      </table:table>
      <text:h text:style-name="Heading_20_4" text:outline-level="4"><text:bookmark-start text:name="__RefHeading___вкладка_информация_14"/><text:bookmark-start text:name="вкладка_информация"/>Вкладка «Информация»<text:bookmark-end text:name="__RefHeading___вкладка_информация_14"/><text:bookmark-end text:name="вкладка_информация"/></text:h>
      <text:p text:style-name="Text_20_body"><draw:frame draw:style-name="media" draw:name="22" text:anchor-type="as-char" draw:z-index="22" svg:width="13.202708333333cm" svg:height="18.494375cm"><draw:image xlink:href="Pictures/781c4be3ac329cff42ee67b3fb067471.png" xlink:type="simple" xlink:show="embed" xlink:actuate="onLoad"/></draw:frame>}}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Название поля </text:p>
          </table:table-cell>
          <table:table-cell office:value-type="string" table:style-name="tableheader">
            <text:p text:style-name="Table_20_Heading"> Описание поля </text:p>
          </table:table-cell>
        </table:table-row>
        <table:table-row>
          <table:table-cell office:value-type="string" table:style-name="tablecell">
            <text:p text:style-name="tablealignleft"> Расследуемые события </text:p>
          </table:table-cell>
          <table:table-cell office:value-type="string" table:style-name="tablecell">
            <text:p text:style-name="tablealignleft"> Поле заполняется автоматически </text:p>
          </table:table-cell>
        </table:table-row>
        <table:table-row>
          <table:table-cell office:value-type="string" table:style-name="tablecell">
            <text:p text:style-name="tablealignleft"> Статус </text:p>
          </table:table-cell>
          <table:table-cell office:value-type="string" table:style-name="tablecell">
            <text:p text:style-name="tablealignleft"> Поле заполняется автоматически </text:p>
          </table:table-cell>
        </table:table-row>
        <table:table-row>
          <table:table-cell office:value-type="string" table:style-name="tablecell">
            <text:p text:style-name="tablealignleft"> Крайний срок </text:p>
          </table:table-cell>
          <table:table-cell office:value-type="string" table:style-name="tablecell">
            <text:p text:style-name="tablealignleft"> Поле заполняется автоматически. срок устанавливается автоматически, в зависимости от критичности указанной в оценке. <text:line-break/>Критичное текущая дата + 3 дня, "Существенное", "Прочее" текущая дата + 5 дней.  </text:p>
          </table:table-cell>
        </table:table-row>
        <table:table-row>
          <table:table-cell office:value-type="string" table:style-name="tablecell">
            <text:p text:style-name="tablealignleft"> Ответственный </text:p>
          </table:table-cell>
          <table:table-cell office:value-type="string" table:style-name="tablecell">
            <text:p text:style-name="tablealignleft"> Необходимо выбрать пользователя.  </text:p>
          </table:table-cell>
        </table:table-row>
        <table:table-row>
          <table:table-cell office:value-type="string" table:style-name="tablecell">
            <text:p text:style-name="tablealignleft"> Анализ рисков </text:p>
          </table:table-cell>
          <table:table-cell office:value-type="string" table:style-name="tablecell">
            <text:p text:style-name="tablealignleft"> Необходимо указать номер. </text:p>
          </table:table-cell>
        </table:table-row>
        <table:table-row>
          <table:table-cell office:value-type="string" table:style-name="tablecell">
            <text:p text:style-name="tablealignleft"> Участники расследования </text:p>
          </table:table-cell>
          <table:table-cell office:value-type="string" table:style-name="tablecell">
            <text:p text:style-name="tablealignleft"> При необходимости можно добавить участников расследования </text:p>
          </table:table-cell>
        </table:table-row>
        <table:table-row>
          <table:table-cell office:value-type="string" table:style-name="tablecell">
            <text:p text:style-name="tablealignleft"> Решение по сериям продукции </text:p>
          </table:table-cell>
          <table:table-cell office:value-type="string" table:style-name="tablecell">
            <text:p text:style-name="tablealignleft"> Можно выбрать серию и указать действие с данной серией.  </text:p>
          </table:table-cell>
        </table:table-row>
      </table:table>
      <text:h text:style-name="Heading_20_4" text:outline-level="4"><text:bookmark-start text:name="__RefHeading___вкладка_пользовательские_записи_и_инструменты_15"/><text:bookmark-start text:name="вкладка_пользовательские_записи_и_инструменты"/>Вкладка «Пользовательские записи и инструменты»<text:bookmark-end text:name="__RefHeading___вкладка_пользовательские_записи_и_инструменты_15"/><text:bookmark-end text:name="вкладка_пользовательские_записи_и_инструменты"/></text:h>
      <text:p text:style-name="Text_20_body">Заполняемые параметры вкладки «Пользовательские записи и инструменты»:<text:line-break/></text:p>
      <text:p text:style-name="Text_20_body"><draw:frame draw:style-name="media" draw:name="23" text:anchor-type="as-char" draw:z-index="23" svg:width="22.939375cm" style:rel-width="100%" svg:height="16.245416666667cm" style:rel-height="scale"><draw:image xlink:href="Pictures/d21cfb0aba38a1a6f02b02863feb61ed.png" xlink:type="simple" xlink:show="embed" xlink:actuate="onLoad"/></draw:frame><text:line-break/></text:p>
      <text:h text:style-name="Heading_20_4" text:outline-level="4"><text:bookmark-start text:name="__RefHeading___вкладка_отчет_о_расследовании_16"/><text:bookmark-start text:name="вкладка_отчет_о_расследовании"/>Вкладка «Отчет о расследовании»<text:bookmark-end text:name="__RefHeading___вкладка_отчет_о_расследовании_16"/><text:bookmark-end text:name="вкладка_отчет_о_расследовании"/></text:h>
      <text:p text:style-name="Text_20_body">На вкладке необходимо написать отчет, приложить необходимые документы.<text:line-break/></text:p>
      <text:p text:style-name="Text_20_body"><draw:frame draw:style-name="media" draw:name="24" text:anchor-type="as-char" draw:z-index="24" svg:width="12.805833333333cm" svg:height="10.398125cm"><draw:image xlink:href="Pictures/65ebe41b53bca3a6dc24c97dccceb04d.png" xlink:type="simple" xlink:show="embed" xlink:actuate="onLoad"/></draw:frame><text:line-break/></text:p>
      <text:h text:style-name="Heading_20_3" text:outline-level="3"><text:bookmark-start text:name="__RefHeading___задача_согласование_расследования_17"/><text:bookmark-start text:name="задача_согласование_расследования"/>Задача «Согласование расследования»<text:bookmark-end text:name="__RefHeading___задача_согласование_расследования_17"/><text:bookmark-end text:name="задача_согласование_расследования"/></text:h>
      <text:p text:style-name="Text_20_body"><draw:frame draw:style-name="media" draw:name="25" text:anchor-type="as-char" draw:z-index="25" svg:width="15.134166666667cm" svg:height="8.41375cm"><draw:image xlink:href="Pictures/ed260552b86e1fa7952b47fb37357f0a.png" xlink:type="simple" xlink:show="embed" xlink:actuate="onLoad"/></draw:frame><text:line-break/></text:p>
      <text:p text:style-name="Text_20_body"><draw:frame draw:style-name="media" draw:name="26" text:anchor-type="as-char" draw:z-index="26" svg:width="7.1702083333333cm" svg:height="2.5664583333333cm"><draw:image xlink:href="Pictures/60c5c0d652cca355fe97686fb219e15d.png" xlink:type="simple" xlink:show="embed" xlink:actuate="onLoad"/></draw:frame><text:line-break/> Для просмотра информации по задаче, необходимо нажать пиктограмму «Лупа». Система отобразит внесенную информацию.<text:line-break/> <draw:frame draw:style-name="media" draw:name="27" text:anchor-type="as-char" draw:z-index="27" svg:width="13.440833333333cm" svg:height="10.133541666667cm"><draw:image xlink:href="Pictures/09b6459d1eccf976af9fe15db982d46e.png" xlink:type="simple" xlink:show="embed" xlink:actuate="onLoad"/></draw:frame><text:line-break/></text:p>
      <text:p text:style-name="Text_20_body">После ознакомления необходимо закрыть окно и принять решение, нажав соответствующую кнопку. В случае отклонения согласования задача «Расследования» будет возвращена на исполнение.<text:line-break/></text:p>
      <text:h text:style-name="Heading_20_3" text:outline-level="3"><text:bookmark-start text:name="__RefHeading___задача_утверждение_расследования_18"/><text:bookmark-start text:name="задача_утверждение_расследования"/>Задача «Утверждение расследования»<text:bookmark-end text:name="__RefHeading___задача_утверждение_расследования_18"/><text:bookmark-end text:name="задача_утверждение_расследования"/></text:h>
      <text:p text:style-name="Text_20_body"><draw:frame draw:style-name="media" draw:name="28" text:anchor-type="as-char" draw:z-index="28" svg:width="13.17625cm" svg:height="6.985cm"><draw:image xlink:href="Pictures/5f0b2c9a6116c48df5d50a4182178336.png" xlink:type="simple" xlink:show="embed" xlink:actuate="onLoad"/></draw:frame><text:line-break/></text:p>
      <text:p text:style-name="Text_20_body">По открытию задачи отобразится окно с вариантами выбора: «Утвердить» или «Отправить на корректировку»<text:line-break/> <draw:frame draw:style-name="media" draw:name="29" text:anchor-type="as-char" draw:z-index="29" svg:width="7.2760416666667cm" svg:height="2.4870833333333cm"><draw:image xlink:href="Pictures/25af18e8ca45e3289751e587239a0d78.png" xlink:type="simple" xlink:show="embed" xlink:actuate="onLoad"/></draw:frame><text:line-break/></text:p>
      <text:p text:style-name="Text_20_body">Для просмотра отчета и информации по задаче нажмите на пиктограмму «Лупа».<text:line-break/></text:p>
      <text:p text:style-name="Text_20_body"><draw:frame draw:style-name="media" draw:name="30" text:anchor-type="as-char" draw:z-index="30" svg:width="15.39875cm" svg:height="11.509375cm"><draw:image xlink:href="Pictures/7f1bb89da87dae8ed5820938be64b8c4.png" xlink:type="simple" xlink:show="embed" xlink:actuate="onLoad"/></draw:frame><text:line-break/></text:p>
      <text:p text:style-name="Text_20_body">В случае утверждения расследования процесс перейдет на этап  повторной оценки.<text:line-break/></text:p>
      <text:p text:style-name="Text_20_body"><draw:frame draw:style-name="media" draw:name="31" text:anchor-type="as-char" draw:z-index="31" svg:width="12.303125cm" svg:height="6.82625cm"><draw:image xlink:href="Pictures/e75ef410f42f25a7a4b26beea11f5b47.png" xlink:type="simple" xlink:show="embed" xlink:actuate="onLoad"/></draw:frame><text:line-break/></text:p>
      <text:h text:style-name="Heading_20_3" text:outline-level="3"><text:bookmark-start text:name="__RefHeading___задача_повторная_оценка_события_качества_19"/><text:bookmark-start text:name="задача_повторная_оценка_события_качества"/>Задача «Повторная оценка события качества»<text:bookmark-end text:name="__RefHeading___задача_повторная_оценка_события_качества_19"/><text:bookmark-end text:name="задача_повторная_оценка_события_качества"/></text:h>
      <text:p text:style-name="Text_20_body">В задаче необходимо провести повторную оценку отклонений, выбранных в расследовании.  В случае выбора «Разработать CAPA», в параметре «Решение», отобразится дополнительный выбор «Ответственный за CAPA». Так же можно связать с существующими CAPA, выбрав «Присоединить к CAPA».<text:line-break/></text:p>
      <text:p text:style-name="Text_20_body"><draw:frame draw:style-name="media" draw:name="32" text:anchor-type="as-char" draw:z-index="32" svg:width="14.234583333333cm" svg:height="16.8275cm"><draw:image xlink:href="Pictures/cf391e3cc4a912e6b42052d3274ac8ed.png" xlink:type="simple" xlink:show="embed" xlink:actuate="onLoad"/></draw:frame><text:line-break/></text:p>
      <text:h text:style-name="Heading_20_4" text:outline-level="4"><text:bookmark-start text:name="__RefHeading___этап_capa_и_пви_20"/><text:bookmark-start text:name="этап_capa_и_пви"/>Этап «CAPA и ПВИ»<text:bookmark-end text:name="__RefHeading___этап_capa_и_пви_20"/><text:bookmark-end text:name="этап_capa_и_пви"/></text:h>
      <text:p text:style-name="Text_20_body"><draw:frame draw:style-name="media" draw:name="33" text:anchor-type="as-char" draw:z-index="33" svg:width="14.657916666667cm" svg:height="8.09625cm"><draw:image xlink:href="Pictures/6d133c03e95992c2faf042cb42ed2337.png" xlink:type="simple" xlink:show="embed" xlink:actuate="onLoad"/></draw:frame><text:line-break/></text:p>
      <text:h text:style-name="Heading_20_3" text:outline-level="3"><text:bookmark-start text:name="__RefHeading___задача_план_действий_21"/><text:bookmark-start text:name="задача_план_действий"/>Задача «План действий»<text:bookmark-end text:name="__RefHeading___задача_план_действий_21"/><text:bookmark-end text:name="задача_план_действий"/></text:h>
      <text:p text:style-name="Text_20_body">В задаче добавляются действия, а так же можно указать дополнительных разработчиков, в параметре «Участники разработки плана». <text:line-break/></text:p>
      <text:p text:style-name="Text_20_body"><draw:frame draw:style-name="media" draw:name="34" text:anchor-type="as-char" draw:z-index="34" svg:width="23.33625cm" style:rel-width="100%" svg:height="18.229791666667cm" style:rel-height="scale"><draw:image xlink:href="Pictures/ae262953b75ae32e48420d2d87ea0a66.png" xlink:type="simple" xlink:show="embed" xlink:actuate="onLoad"/></draw:frame><text:line-break/></text:p>
      <text:p text:style-name="Text_20_body">Для добавления действия нажмите кнопку «Создать», в поле «Действия». Откроется окно редактирования действия. <text:line-break/></text:p>
      <text:p text:style-name="Text_20_body"><draw:frame draw:style-name="media" draw:name="35" text:anchor-type="as-char" draw:z-index="35" svg:width="22.939375cm" style:rel-width="100%" svg:height="15.769166666667cm" style:rel-height="scale"><draw:image xlink:href="Pictures/52c1f087aa08f0ddc0d0bc3339015514.png" xlink:type="simple" xlink:show="embed" xlink:actuate="onLoad"/></draw:frame><text:line-break/></text:p>
      <text:h text:style-name="Heading_20_3" text:outline-level="3"><text:bookmark-start text:name="__RefHeading___задача_согласование_плана_действий_22"/><text:bookmark-start text:name="задача_согласование_плана_действий"/>Задача «Согласование плана действий»<text:bookmark-end text:name="__RefHeading___задача_согласование_плана_действий_22"/><text:bookmark-end text:name="задача_согласование_плана_действий"/></text:h>
      <text:p text:style-name="Text_20_body">Возможные действия:<text:line-break/></text:p>
      <text:p text:style-name="Text_20_body">-Согласовать<text:line-break/></text:p>
      <text:p text:style-name="Text_20_body">-Отправить на доработку<text:line-break/></text:p>
      <text:p text:style-name="Text_20_body"><draw:frame draw:style-name="media" draw:name="36" text:anchor-type="as-char" draw:z-index="36" svg:width="7.0379166666667cm" svg:height="2.4341666666667cm"><draw:image xlink:href="Pictures/25b65e859f0fbf4ad0b0264ecec477c5.png" xlink:type="simple" xlink:show="embed" xlink:actuate="onLoad"/></draw:frame><text:line-break/> Для просмотра информации по действиям нажмите на пиктограмму «Лупа».<text:line-break/></text:p>
      <text:p text:style-name="Text_20_body"><draw:frame draw:style-name="media" draw:name="37" text:anchor-type="as-char" draw:z-index="37" svg:width="13.705416666667cm" svg:height="16.695208333333cm"><draw:image xlink:href="Pictures/7d7706c525321a0bb11b553c35055815.png" xlink:type="simple" xlink:show="embed" xlink:actuate="onLoad"/></draw:frame><text:line-break/></text:p>
      <text:h text:style-name="Heading_20_3" text:outline-level="3"><text:bookmark-start text:name="__RefHeading___задача_утверждение_23"/><text:bookmark-start text:name="задача_утверждение"/>Задача «Утверждение»<text:bookmark-end text:name="__RefHeading___задача_утверждение_23"/><text:bookmark-end text:name="задача_утверждение"/></text:h>
      <text:p text:style-name="Text_20_body"><draw:frame draw:style-name="media" draw:name="38" text:anchor-type="as-char" draw:z-index="38" svg:width="7.0908333333333cm" svg:height="2.460625cm"><draw:image xlink:href="Pictures/79c50b13aedd319a089da0a1522423c8.png" xlink:type="simple" xlink:show="embed" xlink:actuate="onLoad"/></draw:frame><text:line-break/></text:p>
      <text:p text:style-name="Text_20_body">До утверждения статус плана действий «Черновик».<text:line-break/> Для просмотра детальной информации необходимо нажать на пиктограмму «Лупа». Откроется окно «Редактор планов».<text:line-break/></text:p>
      <text:p text:style-name="Text_20_body"><draw:frame draw:style-name="media" draw:name="39" text:anchor-type="as-char" draw:z-index="39" svg:width="11.324166666667cm" svg:height="15.901458333333cm"><draw:image xlink:href="Pictures/e4cc46528bb9c00c59d49bb250b14848.png" xlink:type="simple" xlink:show="embed" xlink:actuate="onLoad"/></draw:frame><text:line-break/></text:p>
      <text:h text:style-name="Heading_20_4" text:outline-level="4"><text:bookmark-start text:name="__RefHeading___этап_процесса_выполнение_capa_24"/><text:bookmark-start text:name="этап_процесса_выполнение_capa"/>Этап процесса «Выполнение CAPA»<text:bookmark-end text:name="__RefHeading___этап_процесса_выполнение_capa_24"/><text:bookmark-end text:name="этап_процесса_выполнение_capa"/></text:h>
      <text:p text:style-name="Text_20_body"><draw:frame draw:style-name="media" draw:name="40" text:anchor-type="as-char" draw:z-index="40" svg:width="15.822083333333cm" svg:height="8.7577083333333cm"><draw:image xlink:href="Pictures/1ac1ac40fe1b54255c997403ed6639fb.png" xlink:type="simple" xlink:show="embed" xlink:actuate="onLoad"/></draw:frame><text:line-break/></text:p>
      <text:h text:style-name="Heading_20_4" text:outline-level="4"><text:bookmark-start text:name="__RefHeading___выполнение_действий_плана_25"/><text:bookmark-start text:name="выполнение_действий_плана"/>Выполнение действий плана<text:bookmark-end text:name="__RefHeading___выполнение_действий_плана_25"/><text:bookmark-end text:name="выполнение_действий_плана"/></text:h>
      <text:p text:style-name="Text_20_body">В левом меню нажмите пункт «Действия к выполнению». <text:line-break/> <draw:frame draw:style-name="media" draw:name="41" text:anchor-type="as-char" draw:z-index="41" svg:width="39.343541666667cm" style:rel-width="100%" svg:height="18.838333333333cm" style:rel-height="scale"><draw:image xlink:href="Pictures/8541ff3a1358890ce4d1f3d54c54d2ea.png" xlink:type="simple" xlink:show="embed" xlink:actuate="onLoad"/></draw:frame><text:line-break/></text:p>
      <text:p text:style-name="Text_20_body">При выполнении действия вы можете:<text:line-break/> -	Скачать план в формате excel<text:line-break/> -	Просмотреть историю изменений действия<text:line-break/> -	Добавить комментарий<text:line-break/> -	Запустить отчет<text:line-break/> -	Перенести сроки исполнения (указать иную длительность выполнения в днях). В случае изменения длительности выполнения действия автоматически будет создан запрос на перенос срока. Для запуска процесса процесса по редактированию действия  необходимо заполнить карточку запроса. Для этого необходимо перейти в пункт меню «Запросы на изменение плана» и выбрать соответствующую запись. Открыть и заполнить карточку. Детально процесс изменения плана рассматривается в главе «Процесс запрос на изменение плана».</text:p>
      <text:p text:style-name="Text_20_body"><draw:frame draw:style-name="media" draw:name="42" text:anchor-type="as-char" draw:z-index="42" svg:width="28.601458333333cm" style:rel-width="100%" svg:height="18.997083333333cm" style:rel-height="scale"><draw:image xlink:href="Pictures/9bcaa4d9f831ce1bf4bc760c0c4c5925.png" xlink:type="simple" xlink:show="embed" xlink:actuate="onLoad"/></draw:frame><text:line-break/> По окончанию выполнения действия необходимо написать отчет, в параметре «Отчет».<text:line-break/></text:p>
      <text:p text:style-name="Text_20_body"><draw:frame draw:style-name="media" draw:name="43" text:anchor-type="as-char" draw:z-index="43" svg:width="8.3872916666667cm" svg:height="7.9375cm"><draw:image xlink:href="Pictures/d983cfb1689c7cd75f25fcf20a30d807.png" xlink:type="simple" xlink:show="embed" xlink:actuate="onLoad"/></draw:frame><text:line-break/></text:p>
      <text:p text:style-name="Text_20_body">После завершения действия запуститься процесс обработки действия, который содержит несколько задач по проверке отчета руководителем исполнителя действия и сотрудником службы качества.<text:line-break/></text:p>
      <text:p text:style-name="Text_20_body"><draw:frame draw:style-name="media" draw:name="44" text:anchor-type="as-char" draw:z-index="44" svg:width="18.970625cm" style:rel-width="100%" svg:height="7.699375cm" style:rel-height="scale"><draw:image xlink:href="Pictures/6a85de8cf786671243f92d22f772a6af.png" xlink:type="simple" xlink:show="embed" xlink:actuate="onLoad"/></draw:frame><text:line-break/></text:p>
      <text:h text:style-name="Heading_20_3" text:outline-level="3"><text:bookmark-start text:name="__RefHeading___задача_проверка_руководителем_выполненного_действия_26"/><text:bookmark-start text:name="задача_проверка_руководителем_выполненного_действия"/>Задача «Проверка руководителем» выполненного действия<text:bookmark-end text:name="__RefHeading___задача_проверка_руководителем_выполненного_действия_26"/><text:bookmark-end text:name="задача_проверка_руководителем_выполненного_действия"/></text:h>
      <text:p text:style-name="Text_20_body">Руководителю необходимо перейти в пункт меню «CAPA и планы действий», подпункт «Действия к выполнению». Выбрать запись двойным кликом. Ознакомится с отчетом по действию можно, нажав на пиктограмму «Лупа», в параметре «Отчет о действии». Далее ознакомившись с отчетом принять решение.<text:line-break/></text:p>
      <text:p text:style-name="Text_20_body"><draw:frame draw:style-name="media" draw:name="45" text:anchor-type="as-char" draw:z-index="45" svg:width="9.9747916666667cm" svg:height="3.4660416666667cm"><draw:image xlink:href="Pictures/22940b7e540834d56b215ca4dc7612d5.png" xlink:type="simple" xlink:show="embed" xlink:actuate="onLoad"/></draw:frame><text:line-break/> В случае выбора «Согласовать», процесс продвинется к задаче «Проверка действия сотрудником качества». <text:line-break/> В случае выбора «Отправить на доработку», действие будет возвращено исполнителю.<text:line-break/></text:p>
      <text:h text:style-name="Heading_20_3" text:outline-level="3"><text:bookmark-start text:name="__RefHeading___задача_проверка_отделом_качества_выполненного_действия_27"/><text:bookmark-start text:name="задача_проверка_отделом_качества_выполненного_действия"/>Задача «Проверка отделом качества» выполненного действия<text:bookmark-end text:name="__RefHeading___задача_проверка_отделом_качества_выполненного_действия_27"/><text:bookmark-end text:name="задача_проверка_отделом_качества_выполненного_действия"/></text:h>
      <text:p text:style-name="Text_20_body">Сотруднику службы качества необходимо перейти в пункт меню «CAPA и планы действий», подпункт «Действия к выполнению». Выбрать запись двойным кликом. Ознакомится с отчетом по действию можно, нажав на пиктограмму «Лупа», в параметре «Отчет о действии». Далее ознакомившись с отчетом принять решение.<text:line-break/> <draw:frame draw:style-name="media" draw:name="46" text:anchor-type="as-char" draw:z-index="46" svg:width="10.107083333333cm" svg:height="3.5983333333333cm"><draw:image xlink:href="Pictures/1be3b3a625e51135ea42661dfb110581.png" xlink:type="simple" xlink:show="embed" xlink:actuate="onLoad"/></draw:frame><text:line-break/></text:p>
      <text:p text:style-name="Text_20_body">В случае выбора «Согласовать», процесс завершится. Статус действия сменится на «Выполнено».<text:line-break/></text:p>
      <text:p text:style-name="Text_20_body">В случае выбора «Отправить на доработку», действие будет возвращено исполнителю.<text:line-break/></text:p>
      <text:h text:style-name="Heading_20_4" text:outline-level="4"><text:bookmark-start text:name="__RefHeading___этап_оценка_эффективности_плана_действий_28"/><text:bookmark-start text:name="этап_оценка_эффективности_плана_действий"/>Этап «Оценка эффективности плана действий»<text:bookmark-end text:name="__RefHeading___этап_оценка_эффективности_плана_действий_28"/><text:bookmark-end text:name="этап_оценка_эффективности_плана_действий"/></text:h>
      <text:p text:style-name="Text_20_body"><draw:frame draw:style-name="media" draw:name="47" text:anchor-type="as-char" draw:z-index="47" svg:width="15.980833333333cm" svg:height="8.8370833333333cm"><draw:image xlink:href="Pictures/d315a7c7c495d7a0d83b7f2ae837f2bd.png" xlink:type="simple" xlink:show="embed" xlink:actuate="onLoad"/></draw:frame><text:line-break/> Диаграмма процесса «Оценка эффективности плана действий»<text:line-break/></text:p>
      <text:p text:style-name="Text_20_body"><draw:frame draw:style-name="media" draw:name="48" text:anchor-type="as-char" draw:z-index="48" svg:width="16.430625cm" svg:height="15.292916666667cm"><draw:image xlink:href="Pictures/d8cc546ed1b7a45205ccfe2ab700e9da.png" xlink:type="simple" xlink:show="embed" xlink:actuate="onLoad"/></draw:frame><text:line-break/></text:p>
      <text:h text:style-name="Heading_20_4" text:outline-level="4"><text:bookmark-start text:name="__RefHeading___заполнение_карточки_оценки_эффективности_плана_29"/><text:bookmark-start text:name="заполнение_карточки_оценки_эффективности_плана"/>Заполнение карточки «Оценки эффективности плана»<text:bookmark-end text:name="__RefHeading___заполнение_карточки_оценки_эффективности_плана_29"/><text:bookmark-end text:name="заполнение_карточки_оценки_эффективности_плана"/></text:h>
      <text:p text:style-name="Text_20_body">Исполнитель, инженер ООК ответственный за план действий.<text:line-break/> В карточке необходимо заполнить параметры:<text:line-break/></text:p>
      <text:p text:style-name="Text_20_body">- Дата оценки эффективности (параметр заполняется автоматически, дата активации карточки).<text:line-break/> - Оценка эффективности. Здесь можно сделать предварительный выбор.<text:line-break/> - Ответственный. В случае необходимости можно переназначить инженера ответственного за оценку эффективности.<text:line-break/> - Похожие события. Можно добавить связанные события.<text:line-break/> По заполнению карточки и нажатию кнопки «Начать оценку», будет запущен процесс «Оценка эффективности плана действий»<text:line-break/></text:p>
      <text:h text:style-name="Heading_20_3" text:outline-level="3"><text:bookmark-start text:name="__RefHeading___задача_проведение_оценки_эффективности_30"/><text:bookmark-start text:name="задача_проведение_оценки_эффективности"/>Задача «Проведение оценки эффективности».<text:bookmark-end text:name="__RefHeading___задача_проведение_оценки_эффективности_30"/><text:bookmark-end text:name="задача_проведение_оценки_эффективности"/></text:h>
      <text:p text:style-name="Text_20_body"><draw:frame draw:style-name="media" draw:name="49" text:anchor-type="as-char" draw:z-index="49" svg:width="15.822083333333cm" svg:height="14.657916666667cm"><draw:image xlink:href="Pictures/080ce4e38067a78357615f0d828f173f.png" xlink:type="simple" xlink:show="embed" xlink:actuate="onLoad"/></draw:frame><text:line-break/></text:p>
      <text:p text:style-name="Text_20_body">Сотрудник отдела качества переходит в пункт меню «Capa и планы действий», подпункт «Оценка эффективности плана».<text:line-break/></text:p>
      <text:p text:style-name="Text_20_body">Заполняет следующие параметры:<text:line-break/> - Дата оценки эффективности<text:line-break/></text:p>
      <text:p text:style-name="Text_20_body">- Оценка эффективности. В параметре есть несколько вариантов выбора:<text:line-break/></text:p>
      <text:p text:style-name="Text_20_body">•	План исполнен<text:line-break/> •	Ожидает оценки эффективности – это изначальный вариант выбора. С ним нельзя завершить задачу.<text:line-break/> •	Эффективен<text:line-break/> •	Неэффективен – в случае выбора отобразится дополнительный параметр «Отклонение из-за неэффективности», где требуется выбрать событие качества.<text:line-break/></text:p>
      <text:p text:style-name="Text_20_body">- Производственная площадка<text:line-break/></text:p>
      <text:p text:style-name="Text_20_body">- Ответственный – изменение параметра в текущей задаче не влияет на дальнейшую смену инженера.<text:line-break/></text:p>
      <text:p text:style-name="Text_20_body">- Похожие события качества<text:line-break/></text:p>
      <text:p text:style-name="Text_20_body"> Далее после заполнения карточки нажимает «Начать оценку».<text:line-break/></text:p>
      <text:h text:style-name="Heading_20_3" text:outline-level="3"><text:bookmark-start text:name="__RefHeading___задача_согласование_оценки_начальником_оок_31"/><text:bookmark-start text:name="задача_согласование_оценки_начальником_оок"/>Задача «Согласование оценки начальником ООК»<text:bookmark-end text:name="__RefHeading___задача_согласование_оценки_начальником_оок_31"/><text:bookmark-end text:name="задача_согласование_оценки_начальником_оок"/></text:h>
      <text:p text:style-name="Text_20_body">Исполнитель начальник ООК. Как в предыдущей задаче исполнителю доступны к заполнению все параметры.<text:line-break/></text:p>
      <text:p text:style-name="Text_20_body">В задаче необходимо сделать выбор:<text:line-break/> - Согласовать. Продвинет процесс далее к задаче утверждения оценки эффективности плана. <text:line-break/></text:p>
      <text:p text:style-name="Text_20_body">- Отправить на доработку. Вернет процесс на предыдущий этап.<text:line-break/></text:p>
      <text:h text:style-name="Heading_20_3" text:outline-level="3"><text:bookmark-start text:name="__RefHeading___задача_утверждение_директором_по_качеству_32"/><text:bookmark-start text:name="задача_утверждение_директором_по_качеству"/>Задача «Утверждение директором по качеству»<text:bookmark-end text:name="__RefHeading___задача_утверждение_директором_по_качеству_32"/><text:bookmark-end text:name="задача_утверждение_директором_по_качеству"/></text:h>
      <text:p text:style-name="Text_20_body">Исполнитель начальник директор по качеству. Как в задаче «Проведение оценки эффективности», исполнителю доступны к заполнению все параметры.<text:line-break/></text:p>
      <text:p text:style-name="Text_20_body">В задаче необходимо сделать выбор:<text:line-break/> - Отправить на доработку. Вернет процесс на предыдущий этап.<text:line-break/></text:p>
      <text:p text:style-name="Text_20_body">- Согласовать. В зависимости от выбора в параметре «Оценка эффективности» произойдет следующее: •	Выбор Эффективен. Процесс завершается.<text:line-break/> •	Выбор План исполнен.<text:line-break/> •	Выбор Неэффективен. При согласовании с таким выбором в системе будет запущен новый процесс по управлению отклонениями.<text:line-break/></text:p>
      <text:p text:style-name="Text_20_body">В «Отклонения и события качества», подпункт «Отклонения и ск» появится новая запись.<text:line-break/> Ответственным за заполнение карточки нового отклонения будет сотрудник, ответственный за оценку предыдущего отклонения.<text:line-break/></text:p>
      <text:h text:style-name="Heading_20_2" text:outline-level="2"><text:bookmark-start text:name="__RefHeading___процесс_запрос_на_изменение_плана_33"/><text:bookmark-start text:name="процесс_запрос_на_изменение_плана"/>Процесс «Запрос на изменение плана».<text:bookmark-end text:name="__RefHeading___процесс_запрос_на_изменение_плана_33"/><text:bookmark-end text:name="процесс_запрос_на_изменение_плана"/></text:h>
      <text:h text:style-name="Heading_20_3" text:outline-level="3"><text:bookmark-start text:name="__RefHeading___задача_изменение_плана_действий_обработка_запроса_на_изменение_плана_34"/><text:bookmark-start text:name="задача_изменение_плана_действий_обработка_запроса_на_изменение_плана"/>Задача «Изменение плана действий» (Обработка запроса на изменение плана)<text:bookmark-end text:name="__RefHeading___задача_изменение_плана_действий_обработка_запроса_на_изменение_плана_34"/><text:bookmark-end text:name="задача_изменение_плана_действий_обработка_запроса_на_изменение_плана"/></text:h>
      <text:p text:style-name="Text_20_body">Если во время выполнения действия требуется изменить срок его исполнения, то необходимо выбрать действие в списке вкладки «Действия к выполнению».<text:line-break/></text:p>
      <text:p text:style-name="Text_20_body">Нажать кнопку «Перенести сроки исполнения».<text:line-break/></text:p>
      <text:p text:style-name="Text_20_body"><draw:frame draw:style-name="media" draw:name="50" text:anchor-type="as-char" draw:z-index="50" svg:width="39.343541666667cm" style:rel-width="100%" svg:height="18.838333333333cm" style:rel-height="scale"><draw:image xlink:href="Pictures/8541ff3a1358890ce4d1f3d54c54d2ea.png" xlink:type="simple" xlink:show="embed" xlink:actuate="onLoad"/></draw:frame><text:line-break/> В открывшемся окне «Запустить процесс изменения действия» указать новую длительность в днях.<text:line-break/></text:p>
      <text:p text:style-name="Text_20_body">Далее перейти в пункт меню «CAPA и планы действий», подпункт «Запросы на изменение плана действий». Найти запись с планом и открыть ее.<text:line-break/></text:p>
      <text:p text:style-name="Text_20_body">Отобразится редактор запросов на изменение плана. <text:line-break/></text:p>
      <text:p text:style-name="Text_20_body"><text:span text:style-name="Strong_20_Emphasis">Редактирование действия</text:span><text:line-break/></text:p>
      <text:p text:style-name="Text_20_body">Вы можете отредактировать выбранное действие, для этого выберите его в параметре «Изменены» и нажмите кнопку «Изменить».<text:line-break/> <draw:frame draw:style-name="media" draw:name="51" text:anchor-type="as-char" draw:z-index="51" svg:width="11.90625cm" svg:height="12.356041666667cm"><draw:image xlink:href="Pictures/e7426ea4bbc26c1c238fb8a2be442e0d.png" xlink:type="simple" xlink:show="embed" xlink:actuate="onLoad"/></draw:frame><text:line-break/></text:p>
      <text:p text:style-name="Text_20_body">Отобразится редактор изменяемого действия.<text:line-break/> <draw:frame draw:style-name="media" draw:name="52" text:anchor-type="as-char" draw:z-index="52" svg:width="15.531041666667cm" svg:height="3.4395833333333cm"><draw:image xlink:href="Pictures/5f72488198db18f6d7312754b6859dff.png" xlink:type="simple" xlink:show="embed" xlink:actuate="onLoad"/></draw:frame><text:line-break/></text:p>
      <text:p text:style-name="Text_20_body">Можно сменить исполнителя и длительность в днях.<text:line-break/></text:p>
      <text:p text:style-name="Text_20_body">Удалить действие из плана.<text:line-break/></text:p>
      <text:p text:style-name="Text_20_body">Выбрать действия, которые необходимо удалить из плана. В параметре «Действия к удалению». Нажать кнопку добавить и выбрать необходимое действие. Добавленное действие отобразится в списке параметра.<text:line-break/></text:p>
      <text:p text:style-name="Text_20_body">Добавить действие.<text:line-break/></text:p>
      <text:p text:style-name="Text_20_body">В параметре «Действия к добавлению» нажать кнопку «Добавить». Заполнить параметры редактора действия и нажать кнопку «Ок». Добавленное действие отобразится в списке параметра.<text:line-break/></text:p>
      <text:p text:style-name="Text_20_body">По окончанию редактирования карточки запроса нажмите кнопку «Создание запроса завершено».<text:line-break/></text:p>
      <text:p text:style-name="Text_20_body">По завершению создания запроса запуститься подпроцесс «Запрос на изменение плана»<text:line-break/></text:p>
      <text:p text:style-name="Text_20_body"><draw:frame draw:style-name="media" draw:name="53" text:anchor-type="as-char" draw:z-index="53" svg:width="21.563541666667cm" style:rel-width="100%" svg:height="11.90625cm" style:rel-height="scale"><draw:image xlink:href="Pictures/4af2c2faf72aa28f2b81b6678fab90a6.png" xlink:type="simple" xlink:show="embed" xlink:actuate="onLoad"/></draw:frame><text:line-break/></text:p>
      <text:p text:style-name="Text_20_body">В этой задаче руководитель инициатора должен проверить данные по запросу и принять решение.<text:line-break/></text:p>
      <text:p text:style-name="Text_20_body">В пункте меню «Запросы на изменение плана» выбрать запись. Открыть ее и нажать на пиктограмму «Лупа», для детального просмотра информации по запросу.<text:line-break/></text:p>
      <text:p text:style-name="Text_20_body">Согласование – процесс перейдет к задаче утверждение инженером отдела качества.<text:line-break/></text:p>
      <text:p text:style-name="Text_20_body">Отклонить – завершит процесс без изменений основного плана и редактируемого действия.<text:line-break/></text:p>
      <text:h text:style-name="Heading_20_3" text:outline-level="3"><text:bookmark-start text:name="__RefHeading___задача_согласование_ответственным_35"/><text:bookmark-start text:name="задача_согласование_ответственным"/>Задача «Согласование ответственным»<text:bookmark-end text:name="__RefHeading___задача_согласование_ответственным_35"/><text:bookmark-end text:name="задача_согласование_ответственным"/></text:h>
      <text:p text:style-name="Text_20_body">Выполнение задачи аналогично выполнению задачи «Согласование руководителем».<text:line-break/></text:p>
      <text:p text:style-name="Text_20_body">Согласование – переведет процесс к следующей задаче «Утверждение».<text:line-break/></text:p>
      <text:p text:style-name="Text_20_body">Отклонить - завершит процесс без изменений основного плана и редактируемого действия.<text:line-break/></text:p>
      <text:h text:style-name="Heading_20_3" text:outline-level="3"><text:bookmark-start text:name="__RefHeading___задача_утверждение_36"/><text:bookmark-start text:name="задача_утверждение1"/>Задача «Утверждение»<text:bookmark-end text:name="__RefHeading___задача_утверждение_36"/><text:bookmark-end text:name="задача_утверждение1"/></text:h>
      <text:p text:style-name="Text_20_body">Выполнение задачи аналогично выполнению задачи «Согласование руководителем».<text:line-break/></text:p>
      <text:p text:style-name="Text_20_body">Согласование – завершит процесс с добавление вносимых изменений в действиях. Добавит действия в основной план, если были добавлены новые в процессе изменения плана.<text:line-break/></text:p>
      <text:p text:style-name="Text_20_body">Отклонить - завершит процесс без изменений основного плана и редактируемого действия.<text:line-break/></text:p>
      <table:table table:style-name="Table">
        <table:table-column/>
        <table:table-row>
          <table:table-cell office:value-type="string" table:style-name="tableheader">
            <text:p text:style-name="Table_20_Heading"> <text:span text:style-name="Strong_20_Emphasis">Настройка справочников:</text:span> </text:p>
          </table:table-cell>
        </table:table-row>
      </table:table>
      <text:h text:style-name="Heading_20_3" text:outline-level="3"><text:bookmark-start text:name="__RefHeading___настройка_справочника_производственные_площадки_37"/><text:bookmark-start text:name="настройка_справочника_производственные_площадки"/>Настройка справочника "Производственные площадки"<text:bookmark-end text:name="__RefHeading___настройка_справочника_производственные_площадки_37"/><text:bookmark-end text:name="настройка_справочника_производственные_площадки"/></text:h>
      <text:p text:style-name="Text_20_body">Перейдите пункт меню "odgassist", "Производственные площадки". Нажмите кнопку "Создать". В правой части рабочей области заполните следующие параметры: <text:line-break/></text:p>
      <text:list text:style-name="List_20_1" text:continue-numbering="false">
        <text:list-item>
          <text:p text:style-name="List_20_1_Content_First"> Название - название площадки</text:p>
        </text:list-item>
        <text:list-item>
          <text:p text:style-name="List_20_1_Content"> Код площадка - кодировка, если требуется </text:p>
        </text:list-item>
        <text:list-item>
          <text:p text:style-name="List_20_1_Content"> Адрес - адрес производственной площадки</text:p>
        </text:list-item>
        <text:list-item>
          <text:p text:style-name="List_20_1_Content"> Шаблон кода отклонения - если требуется вести особую кодировку событий качества. </text:p>
        </text:list-item>
        <text:list-item>
          <text:p text:style-name="List_20_1_Content"> Шаблон нумерации отклонения - </text:p>
        </text:list-item>
        <text:list-item>
          <text:p text:style-name="List_20_1_Content"> Начальник ООК - требуется выбрать исполнителя по роли</text:p>
        </text:list-item>
        <text:list-item>
          <text:p text:style-name="List_20_1_Content_Last"> Директор по качеству - требуется выбрать исполнителя по роли</text:p>
        </text:list-item>
      </text:list>
      <text:p text:style-name="Text_20_body"><text:span text:style-name="Emphasis">Обратите внимание , требуется добавить соответствующие роли "Начальник ООК", "Директор по качеству".</text:span></text:p>
      <text:h text:style-name="Heading_20_3" text:outline-level="3"><text:bookmark-start text:name="__RefHeading___настройка_справочника_условия_выявления_отклонений_38"/><text:bookmark-start text:name="настройка_справочника_условия_выявления_отклонений"/>Настройка справочника "Условия выявления отклонений"<text:bookmark-end text:name="__RefHeading___настройка_справочника_условия_выявления_отклонений_38"/><text:bookmark-end text:name="настройка_справочника_условия_выявления_отклонений"/></text:h>
      <text:p text:style-name="Text_20_body">Перейдите пункт меню "odgassist", подпункт "Условия выявления отклонений".<text:line-break/> Нажмите "Создать".</text:p>
      <text:p text:style-name="Text_20_body">Добавьте условие. <text:line-break/></text:p>
      <text:p text:style-name="Text_20_body">Пример для настройки: <text:line-break/></text:p>
      <text:list text:style-name="List_20_1" text:continue-numbering="false">
        <text:list-item>
          <text:p text:style-name="List_20_1_Content_First"> Технологический процесс</text:p>
        </text:list-item>
        <text:list-item>
          <text:p text:style-name="List_20_1_Content"> Самоинспекция</text:p>
        </text:list-item>
        <text:list-item>
          <text:p text:style-name="List_20_1_Content"> Рутинная работа</text:p>
        </text:list-item>
        <text:list-item>
          <text:p text:style-name="List_20_1_Content"> Рекламация</text:p>
        </text:list-item>
        <text:list-item>
          <text:p text:style-name="List_20_1_Content"> Мониторинг микроклимата</text:p>
        </text:list-item>
        <text:list-item>
          <text:p text:style-name="List_20_1_Content"> Микробиологический контроль</text:p>
        </text:list-item>
        <text:list-item>
          <text:p text:style-name="List_20_1_Content"> Контроль качества</text:p>
        </text:list-item>
        <text:list-item>
          <text:p text:style-name="List_20_1_Content"> Внешний аудит</text:p>
        </text:list-item>
        <text:list-item>
          <text:p text:style-name="List_20_1_Content_Last"> Валидация</text:p>
        </text:list-item>
      </text:list>
      <text:h text:style-name="Heading_20_3" text:outline-level="3"><text:bookmark-start text:name="__RefHeading___настройка_справочника_оборудование_39"/><text:bookmark-start text:name="настройка_справочника_оборудование"/>Настройка справочника "Оборудование"<text:bookmark-end text:name="__RefHeading___настройка_справочника_оборудование_39"/><text:bookmark-end text:name="настройка_справочника_оборудование"/></text:h>
      <text:p text:style-name="Text_20_body">(на 06.06.22 настройка производится через "Инспектор сущностей"). <text:line-break/> Перейдите в пункт меню "Администрирование", подпункт "Инспектор сущностей". <text:line-break/> Введите в поле "Тип сущности" - "Оборудование". Нажмите кнопку "добавить". Введите название оборудования.</text:p>
      <text:h text:style-name="Heading_20_3" text:outline-level="3"><text:bookmark-start text:name="__RefHeading___настройка_справочника_подразделения_40"/><text:bookmark-start text:name="настройка_справочника_подразделения"/>Настройка справочника "Подразделения"<text:bookmark-end text:name="__RefHeading___настройка_справочника_подразделения_40"/><text:bookmark-end text:name="настройка_справочника_подразделения"/></text:h>
      <text:p text:style-name="Text_20_body">Перейдите в пункт меню "odgassist", подпункт "Подразделения". Нажмите кнопку "создать". <text:line-break/> Заполните следующие параметры: <text:line-break/></text:p>
      <text:list text:style-name="List_20_1" text:continue-numbering="false">
        <text:list-item>
          <text:p text:style-name="List_20_1_Content_First"> Название - название подразделения </text:p>
        </text:list-item>
        <text:list-item>
          <text:p text:style-name="List_20_1_Content"> Входит в подразделение - не обязательно к заполнению</text:p>
        </text:list-item>
        <text:list-item>
          <text:p text:style-name="List_20_1_Content"> Руководитель подразделения - обязательно указать руководителя подразделения</text:p>
        </text:list-item>
        <text:list-item>
          <text:p text:style-name="List_20_1_Content_Last"> Сотрудники подразделения - необходимо добавить всех сотрудников подразделения</text:p>
        </text:list-item>
      </text:list>
      <text:h text:style-name="Heading_20_3" text:outline-level="3"><text:bookmark-start text:name="__RefHeading___настройка_справочника_продукты_41"/><text:bookmark-start text:name="настройка_справочника_продукты"/>Настройка справочника "Продукты"<text:bookmark-end text:name="__RefHeading___настройка_справочника_продукты_41"/><text:bookmark-end text:name="настройка_справочника_продукты"/></text:h>
      <text:p text:style-name="Text_20_body">Перейдите в пункт меню "odgassist", подпункт "Продукты". Нажмите кнопку "создать". <text:line-break/> Введите название продукта.</text:p>
      <text:h text:style-name="Heading_20_3" text:outline-level="3"><text:bookmark-start text:name="__RefHeading___настройка_справочника_производимые_продукты_42"/><text:bookmark-start text:name="настройка_справочника_производимые_продукты"/>Настройка справочника "Производимые продукты"<text:bookmark-end text:name="__RefHeading___настройка_справочника_производимые_продукты_42"/><text:bookmark-end text:name="настройка_справочника_производимые_продукты"/></text:h>
      <text:p text:style-name="Text_20_body">Перейдите в пункт меню "odgassist", подпункт "Производимые продукты". Нажмите кнопку "создать". <text:line-break/> Выберите продукт и укажите серию.</text:p>
      <text:h text:style-name="Heading_20_2" text:outline-level="2"><text:bookmark-start text:name="__RefHeading___роли_для_импортирования_43"/><text:bookmark-start text:name="роли_для_импортирования"/>Роли для импортирования<text:bookmark-end text:name="__RefHeading___роли_для_импортирования_43"/><text:bookmark-end text:name="роли_для_импортирования"/></text:h>
      <text:h text:style-name="Heading_20_3" text:outline-level="3"><text:bookmark-start text:name="__RefHeading___роли_системные_44"/><text:bookmark-start text:name="роли_системные"/>Роли системные<text:bookmark-end text:name="__RefHeading___роли_системные_44"/><text:bookmark-end text:name="роли_системные"/></text:h>
      <text:p text:style-name="Text_20_body">QualityEventRole</text:p>
      <text:h text:style-name="Heading_20_3" text:outline-level="3"><text:bookmark-start text:name="__RefHeading___назначение_на_задачи_45"/><text:bookmark-start text:name="назначение_на_задачи"/>Назначение на задачи<text:bookmark-end text:name="__RefHeading___назначение_на_задачи_45"/><text:bookmark-end text:name="назначение_на_задачи"/></text:h>
      <text:p text:style-name="Text_20_body">Утверждение плана: по роли Руководитель ООК.</text:p>
      <text:p text:style-name="Text_20_body"><text:span text:style-name="PluginODTAutoStyle_Text_5"> _ </text:span></text:p>
      <text:h text:style-name="Heading_20_3" text:outline-level="3"><text:bookmark-start text:name="__RefHeading___описание_статусов_макропроцесса_в_реестре_отклонения_и_ск_46"/><text:bookmark-start text:name="описание_статусов_макропроцесса_в_реестре_отклонения_и_ск"/>Описание статусов макропроцесса в реестре "Отклонения и ск"<text:bookmark-end text:name="__RefHeading___описание_статусов_макропроцесса_в_реестре_отклонения_и_ск_46"/><text:bookmark-end text:name="описание_статусов_макропроцесса_в_реестре_отклонения_и_ск"/></text:h>
      <text:p text:style-name="Horizontal_20_Line"/>
      <text:p text:style-name="Text_20_body"><text:span text:style-name="Strong_20_Emphasis">Процесс еще не запущен</text:span></text:p>
      <text:p text:style-name="Text_20_body">'Черновик' - статус события качества, до момента запуска процесса согласования карточки.</text:p>
      <text:p text:style-name="Text_20_body"><text:span text:style-name="Strong_20_Emphasis">Процесс запущен и активен</text:span></text:p>
      <text:p text:style-name="Text_20_body"><text:span text:style-name="Emphasis">'Согласование'</text:span> карточка заполнена, процесс запущен. <text:line-break/> <text:span text:style-name="Emphasis">'Ожидает оценки'</text:span> - проверка ответственным инженером ООК сделан выбор "Согласовать" карточку отклонения <text:line-break/> 'Корректировка' - регистрация отклонения при регистрации карточки <text:line-break/> <text:span text:style-name="Emphasis">'Ожидает расследования'</text:span> - этап расследования, процесс активен <text:line-break/> <text:span text:style-name="Emphasis">'Вторичная оценка'</text:span> - этап оценки процесс активен <text:line-break/> <text:span text:style-name="Emphasis">'Ожидает CAPA'</text:span> - этап разработки плана CAPA, процесс активен. План может быть в статусе "Черновик", когда участники разработки добавляют действия в план или по нему нему может идти процесс согласования. <text:line-break/> <text:span text:style-name="Emphasis">'CAPA в работе'</text:span> <text:line-break/> <text:span text:style-name="Emphasis">'CAPA завершена'</text:span> - план завершен, но процесс не закрыт<text:line-break/></text:p>
      <text:p text:style-name="Text_20_body"><text:span text:style-name="Strong_20_Emphasis">Процесс закрыт до оценки</text:span></text:p>
      <text:p text:style-name="Text_20_body"><text:span text:style-name="Emphasis">'Отклонено'</text:span> после остановки процесса "Остановить вручную" или  при проверке карточки события качества инженером оок нажали "Отклонить"</text:p>
      <text:p text:style-name="Text_20_body"><text:span text:style-name="Strong_20_Emphasis">Процесс закрыт после оценки, первичной или вторичной</text:span></text:p>
      <text:p text:style-name="Text_20_body"><text:span text:style-name="Emphasis">'Закрыто'</text:span> - в редакторе  "Оценки события качества" в поле "Решение" выбрали "Закрыть" нажали "Завершить оценку"  или в редакторе "Вторичной оценки отклонения" в поле "Решение" выбрали "Закрыть" нажали "Завершить оценку" <text:line-break/> <text:span text:style-name="Emphasis">'Закрытый инцидент'</text:span> - в карточке события качества установили отметку "Признать инцидентом",   в поле "Решение" выбрали "Признать инцидентом" нажали "Завершить оценку"</text:p>
      <text:p text:style-name="Text_20_body"><text:span text:style-name="Strong_20_Emphasis">Процесс закрыт после выполнения плана</text:span></text:p>
      <text:p text:style-name="Text_20_body"><text:span text:style-name="Emphasis">'Capa эффективна'</text:span> - план выполнен, процесс завершен <text:line-break/> <text:span text:style-name="Emphasis">'Capa не эффективна'</text:span> - план выполнен, процесс завершен</text:p>
      <text:h text:style-name="Heading_20_3" text:outline-level="3"><text:bookmark-start text:name="__RefHeading___простановка_дат_в_реестре_отклонения_и_ск_47"/><text:bookmark-start text:name="простановка_дат_в_реестре_отклонения_и_ск"/>Простановка дат в реестре "Отклонения и СК"<text:bookmark-end text:name="__RefHeading___простановка_дат_в_реестре_отклонения_и_ск_47"/><text:bookmark-end text:name="простановка_дат_в_реестре_отклонения_и_ск"/></text:h>
      <text:p text:style-name="Text_20_body">У сущности «Отклонения и СК» есть поле <text:span text:style-name="Strong_20_Emphasis">«Дата закрытия отклонения»</text:span>, которое выводится отдельной колонкой в реестре отклонений и СК.</text:p>
      <text:p text:style-name="Text_20_body"><draw:frame draw:style-name="media" draw:name="54" text:anchor-type="as-char" draw:z-index="54" svg:width="10.583333333333cm" svg:height="2.3100347435111cm"><draw:image xlink:href="Pictures/cfb00438c42d683090d5b29c580210c4.png" xlink:type="simple" xlink:show="embed" xlink:actuate="onLoad"/></draw:frame><text:line-break/></text:p>
      <text:p text:style-name="Text_20_body">Дата закрытия отклонения проставляется автоматически (текущей датой) при завершении процесса в следующих сценариях:<text:line-break/><text:line-break/>Зарегистрировать → Оценки событий качества → <text:span text:style-name="Strong_20_Emphasis">Признать инцидентом</text:span><text:line-break/>Зарегистрировать → Оценки событий качества → <text:span text:style-name="Strong_20_Emphasis">Закрыть</text:span><text:line-break/>Зарегистрировать → Оценки событий качества (повторная оценка) → <text:span text:style-name="Strong_20_Emphasis">Вторичная оценка → Закрыть</text:span><text:line-break/>Зарегистрировать → Оценки событий качества (повторная оценка) → Вторичная оценка → <text:span text:style-name="Strong_20_Emphasis">Разработать CAPA</text:span><text:line-break/>Зарегистрировать → Оценки событий качества (повторная оценка) → Вторичная оценка → <text:span text:style-name="Strong_20_Emphasis">Присоединить CAPA</text:span><text:line-break/><text:line-break/>Отдельной колонкой выводится поле <text:span text:style-name="Strong_20_Emphasis">«Дата закрытия плана действий»</text:span>, в которое проставляется дата закрытия плана действ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FFFF" fo:font-style="normal" fo:font-size="10.5pt" fo:font-family="Garamond" fo:border="0pt none"/>
    </style:style>
    <style:style style:name="PluginODTAutoStyle_Text_2" style:family="text">
      <style:text-properties fo:color="#FFFFFF" fo:font-style="normal" fo:font-size="10.5pt" fo:font-family="Garamond" fo:border="0pt none"/>
    </style:style>
    <style:style style:name="PluginODTAutoStyle_Text_3" style:family="text">
      <style:text-properties fo:color="#808000" fo:font-style="normal" fo:font-size="10.5pt" fo:font-family="Garamond" fo:border="0pt none"/>
    </style:style>
    <style:style style:name="PluginODTAutoStyle_Text_4" style:family="text">
      <style:text-properties fo:color="#FFFFFF" fo:font-style="normal" fo:font-size="10.5pt" fo:font-family="Garamond" fo:border="0pt none"/>
    </style:style>
    <style:style style:name="PluginODTAutoStyle_Text_5" style:family="text">
      <style:text-properties fo:color="#FFFF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dg_assist_5.0:модуль_управление_отклонениями</dc:title>
  </office:meta>
</office:document-meta>
</file>