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6a18e8319dd337ee637e48d9b9dbd40.png"/>
  <manifest:file-entry manifest:media-type="image/png" manifest:full-path="Pictures/053d4f496ae136259064541382dcc19a.png"/>
  <manifest:file-entry manifest:media-type="image/png" manifest:full-path="Pictures/d58c413289fe4f162c27ffe75e4fcf99.png"/>
  <manifest:file-entry manifest:media-type="image/png" manifest:full-path="Pictures/29b38e293312a86bcbe89d020773ef8f.png"/>
  <manifest:file-entry manifest:media-type="image/png" manifest:full-path="Pictures/f7afb4953f50ebb810359e1a018b4b71.png"/>
  <manifest:file-entry manifest:media-type="image/png" manifest:full-path="Pictures/0fdfff5481084913cfe6086bc45d47d8.png"/>
  <manifest:file-entry manifest:media-type="image/png" manifest:full-path="Pictures/db6a31dff8f9637e137153accae3bb4d.png"/>
  <manifest:file-entry manifest:media-type="image/png" manifest:full-path="Pictures/041ca6a0eed9c5ab25640ee553156b0c.png"/>
  <manifest:file-entry manifest:media-type="image/png" manifest:full-path="Pictures/b1a45b5f22c36b2e00d98d56f962db64.png"/>
  <manifest:file-entry manifest:media-type="image/png" manifest:full-path="Pictures/397bb667ec6e9b4856933d43e8db8f00.png"/>
  <manifest:file-entry manifest:media-type="image/png" manifest:full-path="Pictures/f8b1be7006ae9bd784576dc0ca8e2fc7.png"/>
  <manifest:file-entry manifest:media-type="image/png" manifest:full-path="Pictures/f2beb4f886181d7b420907f09c4ff5c5.png"/>
  <manifest:file-entry manifest:media-type="image/png" manifest:full-path="Pictures/372e1f92f6d17216a563ebc89f3ecc1a.png"/>
  <manifest:file-entry manifest:media-type="image/png" manifest:full-path="Pictures/356cc7267cd2cba27a7c07a04b71b7e9.png"/>
  <manifest:file-entry manifest:media-type="image/png" manifest:full-path="Pictures/a19eccaa15d8ea7055380d1d5b54c785.png"/>
  <manifest:file-entry manifest:media-type="image/png" manifest:full-path="Pictures/5b06f41ca85297dc27b61dc11929e868.png"/>
  <manifest:file-entry manifest:media-type="image/png" manifest:full-path="Pictures/e6426f9abede1ddf4d8245586c0b295a.png"/>
  <manifest:file-entry manifest:media-type="image/png" manifest:full-path="Pictures/8f8cdf82582f07cf63f9eb6ff9b73e23.png"/>
  <manifest:file-entry manifest:media-type="image/png" manifest:full-path="Pictures/4fd36d8c9476efefea6e56a6317c8bc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FFFF" fo:font-style="normal" fo:font-size="10.5pt" fo:font-family="Garamond" fo:border="0pt none"/>
    </style:style>
    <style:style style:name="PluginODTAutoStyle_Table_2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3" style:family="table-cell">
      <style:paragraph-properties fo:text-align="center"/>
      <style:table-cell-properties fo:padding="0.1cm" fo:border="0.002cm solid #000000"/>
    </style:style>
    <style:style style:name="PluginODTAutoStyle_Paragraph_4" style:family="paragraph">
      <style:paragraph-properties fo:text-align="center" fo:padding="0.1cm"/>
    </style:style>
    <style:style style:name="PluginODTAutoStyle_TableCell_5" style:family="table-cell">
      <style:table-cell-properties fo:padding="0.3cm" fo:border="0.002cm solid #000000"/>
    </style:style>
    <style:style style:name="PluginODTAutoStyle_Paragraph_6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dg_assist_5.0:модуль_capa_и_пви"/><text:bookmark-start text:name="__RefHeading___модуль_capa_и_пви_1"/><text:bookmark-start text:name="модуль_capa_и_пви"/>Модуль CAPA и ПВИ<text:bookmark-end text:name="__RefHeading___модуль_capa_и_пви_1"/><text:bookmark-end text:name="модуль_capa_и_пви"/></text:h>
      <text:p text:style-name="Text_20_body">Данный модуль предназначен для быстрой  разработки планов действий вне процесса. <text:line-break/>
Возможности: <text:line-break/>
- Корректировка плана до утверждения. <text:line-break/>
- Корректировка действий до согласования.  <text:line-break/>
- Контроль за выполнением действий. Согласование отчётов по выполненным действиям.  <text:line-break/>
- Возврат действий на исполнение. <text:line-break/></text:p>
      <text:p text:style-name="Text_20_body"><text:span text:style-name="Strong_20_Emphasis">Авторизация в системе</text:span></text:p>
      <text:p text:style-name="Text_20_body">Перейдите по ссылке: <text:a xlink:type="simple" xlink:href="http://yourdomain.com/app" text:style-name="Internet_20_link" text:visited-style-name="Visited_20_Internet_20_Link">http://yourdomain.com/app</text:a>  <text:line-break/>
Отобразится форма авторизации в системе odgAssist. <text:line-break/></text:p>
      <text:p text:style-name="Text_20_body"><draw:frame draw:style-name="media" draw:name=" окно авторизации в приложении Legend" text:anchor-type="as-char" draw:z-index="0" svg:width="11.668125cm"><draw:text-box><text:p text:style-name="legendcenter"><draw:frame draw:style-name="media" draw:name=" окно авторизации в приложении" text:anchor-type="as-char" draw:z-index="0" svg:width="11.668125cm" svg:height="8.41375cm"><draw:image xlink:href="Pictures/56a18e8319dd337ee637e48d9b9dbd40.png" xlink:type="simple" xlink:show="embed" xlink:actuate="onLoad"/></draw:frame> окно авторизации в приложении</text:p></draw:text-box></draw:frame></text:p>
      <text:p text:style-name="Text_20_body">Авторизуйтесь в системе, используя предоставленные вам логин и пароль. <text:line-break/></text:p>
      <text:p text:style-name="Text_20_body">Перед вами отобразится интерфейс приложения. Слева вверху кнопки управления учетными данными и выход из системы (1), ниже отображается основное меню (2), справа рабочая область с кнопками быстрого запуска (3). </text:p>
      <text:p text:style-name="Text_20_body"><draw:frame draw:style-name="media" draw:name="1" text:anchor-type="as-char" draw:z-index="1" svg:width="16.483541666667cm" svg:height="7.0379166666667cm"><draw:image xlink:href="Pictures/053d4f496ae136259064541382dcc19a.png" xlink:type="simple" xlink:show="embed" xlink:actuate="onLoad"/></draw:frame></text:p>
      <text:p text:style-name="Text_20_body">Описание элементов рабочей области вкладки «CAPA и ПВИ»: <text:line-break/>
1 Заголовок вкладки  <text:line-break/>
2 Зона поиска, набор фильтров для быстрого поиска необходимой записи <text:line-break/>
3 Органы управления записями <text:line-break/>
4 Пиктограмма наличия комментариев <text:line-break/>
5 Количество задач пользователя  <text:line-break/></text:p>
      <text:p text:style-name="Text_20_body"><draw:frame draw:style-name="media" draw:name=" Вкладка &quot;CAPA и ПВИ&quot; Legend" text:anchor-type="as-char" draw:z-index="0" svg:width="21.404791666667cm" style:rel-width="100%"><draw:text-box><text:p text:style-name="legendcenter"><draw:frame draw:style-name="media" draw:name=" Вкладка &quot;CAPA и ПВИ&quot;" text:anchor-type="as-char" draw:z-index="2" svg:width="21.404791666667cm" style:rel-width="100%" svg:height="8.8370833333333cm" style:rel-height="scale"><draw:image xlink:href="Pictures/d58c413289fe4f162c27ffe75e4fcf99.png" xlink:type="simple" xlink:show="embed" xlink:actuate="onLoad"/></draw:frame> Вкладка "CAPA и ПВИ"</text:p></draw:text-box></draw:frame></text:p>
      <text:h text:style-name="Heading_20_3" text:outline-level="3"><text:bookmark-start text:name="__RefHeading___план_действий_2"/><text:bookmark-start text:name="план_действий"/>План действий<text:bookmark-end text:name="__RefHeading___план_действий_2"/><text:bookmark-end text:name="план_действий"/></text:h>
      <text:h text:style-name="Heading_20_4" text:outline-level="4"><text:bookmark-start text:name="__RefHeading___ручное_создание_плана_заполнение_карточки_плана_3"/><text:bookmark-start text:name="ручное_создание_плана_заполнение_карточки_плана"/>Ручное создание плана, заполнение карточки плана.<text:bookmark-end text:name="__RefHeading___ручное_создание_плана_заполнение_карточки_плана_3"/><text:bookmark-end text:name="ручное_создание_плана_заполнение_карточки_плана"/></text:h>
      <text:p text:style-name="Text_20_body">Нажмите пункт меню «CAPA и планы действий», подпункт «CAPA и ПВИ».
В отобразившейся вкладке «CAPA и ПВИ» нажмите кнопку «Создать».
В открывшемся окне «Создать план действий», необходимо заполнить параметры:</text:p>
      <text:p text:style-name="Text_20_body"><draw:frame draw:style-name="media" draw:name="3" text:anchor-type="as-char" draw:z-index="3" svg:width="11.482916666667cm" svg:height="6.19125cm"><draw:image xlink:href="Pictures/29b38e293312a86bcbe89d020773ef8f.png" xlink:type="simple" xlink:show="embed" xlink:actuate="onLoad"/></draw:frame></text:p>
      <text:p text:style-name="Text_20_body"><text:span text:style-name="Emphasis">Причина</text:span> – краткое описание причины до 250 символов. <text:line-break/>
<text:span text:style-name="Emphasis">Ответственный</text:span> – ответственный за разработку плана. Сотрудник, который будет разрабатывать план. <text:line-break/>
<text:span text:style-name="Emphasis">Ответственный QA</text:span> – сотрудник службы качества ответственный за план. <text:line-break/>
<text:span text:style-name="Emphasis">Критичность</text:span> – параметр на выбор: <text:line-break/></text:p>
      <text:list text:style-name="List_20_1" text:continue-numbering="false">
        <text:list-item>
          <text:p text:style-name="List_20_1_Content_First"> Прочее <text:line-break/></text:p>
        </text:list-item>
        <text:list-item>
          <text:p text:style-name="List_20_1_Content"> Существенное <text:line-break/></text:p>
        </text:list-item>
        <text:list-item>
          <text:p text:style-name="List_20_1_Content_Last"> Критическое <text:line-break/></text:p>
        </text:list-item>
      </text:list>
      <text:p text:style-name="Text_20_body"><text:span text:style-name="Emphasis">Производственная площадка</text:span> – площадка, для которой требуется создать план действий. <text:line-break/>
По завершение заполнения параметров нажмите «Ок». После закрытия окна в реестре на вкладке «CAPA и ПВИ» добавится запись нового плана. <text:line-break/>
Номер добавленной записи будет содержать текст «Черновик плана» и дату заполнения карточки (окно «Создать план действий»). 
При выборе записи в реестре и нажатии кнопки "Где задача?" отобразится сообщение с указанием текущего исполнителя.</text:p>
      <text:h text:style-name="Heading_20_4" text:outline-level="4"><text:bookmark-start text:name="__RefHeading___добавление_действий_в_план_4"/><text:bookmark-start text:name="добавление_действий_в_план"/>Добавление действий в план.<text:bookmark-end text:name="__RefHeading___добавление_действий_в_план_4"/><text:bookmark-end text:name="добавление_действий_в_план"/></text:h>
      <text:p text:style-name="Horizontal_20_Line"/>
      <text:p text:style-name="Text_20_body"><text:span text:style-name="Emphasis">Исполнитель:</text:span> ответственный за план (пользователь указанный в поле «Ответственный» окна «Создать план действий») <text:line-break/></text:p>
      <text:p text:style-name="Text_20_body">Перейдите в пункт меню «CAPA и планы действий», подпункт «CAPA и ПВИ».   </text:p>
      <text:p text:style-name="Text_20_body">Найдите запись в реестре по дате запуска. Также эта запись будет выделена жирным шрифтом. Выберете её и нажмите кнопку «Открыть». Отобразится окно «План действий».</text:p>
      <text:p text:style-name="Text_20_body">В окне можно подкорректировать поля карточки, добавить действие. Также можно привлечь дополнительных пользователей для добавления действий в план в поле "Участники разработки плана".<text:line-break/></text:p>
      <text:p text:style-name="Text_20_body"><draw:frame draw:style-name="media" draw:name="4" text:anchor-type="as-char" draw:z-index="4" svg:width="12.7cm" svg:height="16.218958333333cm"><draw:image xlink:href="Pictures/f7afb4953f50ebb810359e1a018b4b71.png" xlink:type="simple" xlink:show="embed" xlink:actuate="onLoad"/></draw:frame></text:p>
      <text:p text:style-name="Text_20_body"><text:span text:style-name="Strong_20_Emphasis">Описание полей окна «План действий».</text:span> <text:line-break/>
<text:span text:style-name="Emphasis">«Статус»</text:span> – устанавливается системой <text:line-break/>
«Ответственный» – ответственный за создание плана действий. Ответственного можно изменить, на стадии подтверждения инженером службы качества. <text:line-break/>
<text:span text:style-name="Emphasis">«Ответственный QA»</text:span> - Ответственного QA можно изменить, на стадии подтверждения инженером службы качества. <text:line-break/>
<text:span text:style-name="Emphasis">«Критичность»</text:span> – влияет на сроки разработки. <text:line-break/>
<text:span text:style-name="Emphasis">«Тип плана»</text:span> – заполняется автоматически. <text:line-break/>
<text:span text:style-name="Emphasis">«Производственная площадка»</text:span> – заполняется автоматически. <text:line-break/>
<text:span text:style-name="Emphasis">«Крайний срок утверждения»</text:span> – срок зависит от выбранного в поле «Критичность». <text:line-break/>
<text:span text:style-name="Emphasis">«Номер»</text:span> – присваивается системой автоматически. <text:line-break/>
<text:span text:style-name="Emphasis">«Причина»</text:span> – для указания причины разработки плана. <text:line-break/>
<text:span text:style-name="Emphasis">«Действия»</text:span> - здесь добавляются и редактируются действия. Для добавления действия нажмите кнопку «Создать» <text:line-break/>
<text:span text:style-name="Emphasis">«Участники разработки плана»</text:span> – список участников разработки плана. <text:line-break/>
<text:span text:style-name="Emphasis">«Утверждающие»</text:span> – список заполняется автоматически. По умолчанию подставляется пользователь по следующему правилу: у площадки, указанной в карточке в настройках есть поле "Директор по качеству". <text:line-break/>В поле указывается роль, как правило  роль называется так же как и поле "Директор по качеству".  <text:line-break/>
Все пользователи с этой ролью будут добавлены в поле "Утверждающие". При необходимости "Ответственный" может отредактировать список. <text:line-break/>
<text:span text:style-name="Emphasis">«Комментарии»</text:span> – раскрывающееся поле позволяет оставлять комментарий при необходимости для других участников процесса. <text:line-break/>
<text:span text:style-name="Emphasis">«Действия»</text:span> – список действий плана. Поле позволяет участникам добавлять, изменять и удалять действия плана на стадии разработки. <text:line-break/>
Для добавления действия нажмите "Добавить". Откроется окно «Редактирование действия» <text:line-break/></text:p>
      <text:p text:style-name="Text_20_body">При необходимости можно настроить возможность для ручного заполнения номера плана и редактирования крайней даты утверждения.
Натройка функцианала осуществляется при помощи св-ва приложения - ru.od.manual_action_plan_number</text:p>
      <text:p text:style-name="Text_20_body"><text:span text:style-name="Strong_20_Emphasis"> Описание полей окна «Редактирование действия»:</text:span></text:p>
      <text:p text:style-name="Text_20_body"><draw:frame draw:style-name="media" draw:name="5" text:anchor-type="as-char" draw:z-index="5" svg:width="10.027708333333cm" svg:height="11.456458333333cm"><draw:image xlink:href="Pictures/0fdfff5481084913cfe6086bc45d47d8.png" xlink:type="simple" xlink:show="embed" xlink:actuate="onLoad"/></draw:frame></text:p>
      <text:p text:style-name="Text_20_body"><text:span text:style-name="Emphasis">"Тип действия"</text:span> – Поле единичный выбор, варианты (Поле может не отображаться в форме редактора. Видимость поля регулируется настройкой в "Свойствах приложения".): <text:line-break/>
- Простое <text:line-break/>
- Изменение документа, потребуется указать документ в поле «Документ», требующий изменения <text:line-break/>
- Новый документ <text:line-break/>
<text:span text:style-name="Emphasis">"Описание"</text:span> –  краткое описание действия <text:line-break/>
<text:span text:style-name="Emphasis">"Срок исполнения"</text:span> – крайняя дата исполнения действия <text:line-break/>
<text:span text:style-name="Emphasis">"Зависит от элементов"</text:span> – в случае установки отметки отобразится дополнительное поле <text:line-break/>
<text:span text:style-name="Emphasis">«Длительность в днях»</text:span>. Время на выполнение этого действия, после завершения основного действия. <text:line-break/>
<text:span text:style-name="Emphasis">«Ответственный»</text:span> - исполнитель действия. <text:line-break/>
<text:span text:style-name="Emphasis">«Должны быть завершены до»</text:span> - в поле необходимо указать действия, от выполнения которых зависит добавляемое действие. <text:line-break/>
<text:span text:style-name="Emphasis">«Приложения»</text:span> - поле позволяет подгрузить файлы. <text:line-break/>
По завершению добавления действий нажмите «Завершить работу». <text:line-break/></text:p>
      <text:p text:style-name="Text_20_body">Когда все участники выполнят свою работу и завершать задачу запустится процесс согласования плана действий. <text:line-break/>
Исполнитель пользователь, указанный в поле  «Ответственный QA». <text:line-break/></text:p>
      <text:p text:style-name="Text_20_body"><text:span text:style-name="PluginODTAutoStyle_Text_1"> _ - </text:span></text:p>
      <text:h text:style-name="Heading_20_4" text:outline-level="4"><text:bookmark-start text:name="__RefHeading___задача_согласование_qa_плана_действий_5"/><text:bookmark-start text:name="задача_согласование_qa_плана_действий"/>Задача «Согласование QA плана действий».<text:bookmark-end text:name="__RefHeading___задача_согласование_qa_плана_действий_5"/><text:bookmark-end text:name="задача_согласование_qa_плана_действий"/></text:h>
      <text:p text:style-name="Text_20_body"><draw:frame draw:style-name="media" draw:name=" Диаграмма процесса согласования плана действий, задача «Согласование QA плана действий» Legend" text:anchor-type="as-char" draw:z-index="0" svg:width="17.250833333333cm" style:rel-width="100%"><draw:text-box><text:p text:style-name="legendcenter"><draw:frame draw:style-name="media" draw:name=" Диаграмма процесса согласования плана действий, задача «Согласование QA плана действий»" text:anchor-type="as-char" draw:z-index="6" svg:width="17.250833333333cm" style:rel-width="100%" svg:height="9.8160416666667cm" style:rel-height="scale"><draw:image xlink:href="Pictures/db6a31dff8f9637e137153accae3bb4d.png" xlink:type="simple" xlink:show="embed" xlink:actuate="onLoad"/></draw:frame> Диаграмма процесса согласования плана действий, задача «Согласование QA плана действий»</text:p></draw:text-box></draw:frame></text:p>
      <text:p text:style-name="Text_20_body"><text:span text:style-name="Emphasis">Исполнитель задачи </text:span> : пользователь, выбранный в карточке плана в параметре «Ответственный QA». </text:p>
      <text:p text:style-name="Text_20_body">Перейдите в пункт меню «CAPA и планы действий», подпункт «CAPA и ПВИ». <text:line-break/>
Выберете запись в реестре и откройте ее. В реестре отображены действия плана. Для просмотра действий в параметре «План действий» нажать кнопку просмотр (пиктограмма «лупа»). После ознакомления принять решение. <text:line-break/>
Принятие решения по плану осуществляется кнопками: <text:line-break/>
<text:span text:style-name="Emphasis">Согласовать</text:span> – продвинет процесс к задаче утверждение. <text:line-break/>
<text:span text:style-name="Emphasis">Отправить на доработку</text:span> - вернет процесс на этап создания плана действий. <text:line-break/></text:p>
      <text:h text:style-name="Heading_20_4" text:outline-level="4"><text:bookmark-start text:name="__RefHeading___задача_утверждение_6"/><text:bookmark-start text:name="задача_утверждение"/>Задача «Утверждение»<text:bookmark-end text:name="__RefHeading___задача_утверждение_6"/><text:bookmark-end text:name="задача_утверждение"/></text:h>
      <text:p text:style-name="Text_20_body"><draw:frame draw:style-name="media" draw:name=" Диаграмма процесса согласования плана действий, задача «Утверждение» Legend" text:anchor-type="as-char" draw:z-index="0" svg:width="17.965208333333cm" style:rel-width="100%"><draw:text-box><text:p text:style-name="legendcenter"><draw:frame draw:style-name="media" draw:name=" Диаграмма процесса согласования плана действий, задача «Утверждение»" text:anchor-type="as-char" draw:z-index="7" svg:width="17.965208333333cm" style:rel-width="100%" svg:height="10.239375cm" style:rel-height="scale"><draw:image xlink:href="Pictures/041ca6a0eed9c5ab25640ee553156b0c.png" xlink:type="simple" xlink:show="embed" xlink:actuate="onLoad"/></draw:frame> Диаграмма процесса согласования плана действий, задача «Утверждение»</text:p></draw:text-box></draw:frame></text:p>
      <text:p text:style-name="Text_20_body"><text:span text:style-name="Emphasis">Исполнитель задачи </text:span> : По умолчанию "Начальник ООК". Исполнитель определяется по наличию роли, которая указана в поле "Начальник ООК", в настройках производственной площадки. <text:line-break/>
Также настройка может зависеть от состояния свойства <text:span text:style-name="Source_20_Text">ru.od.qms.use_qa_in_action_plan_establishers</text:span>.
Отвечает за то, какую роль из производственной площадки использовать для поиска пользователей для установки их в таблицу утверждающие в план действий. <text:line-break/></text:p>
      <text:list text:style-name="List_20_1" text:continue-numbering="false">
        <text:list-item>
          <text:p text:style-name="List_20_1_Content_First"> True - выбирается ответственный инженер <text:line-break/></text:p>
        </text:list-item>
        <text:list-item>
          <text:p text:style-name="List_20_1_Content_Last"> False - директор по качеству.</text:p>
        </text:list-item>
      </text:list>
      <text:p text:style-name="Text_20_body">В случае неверного выбора утверждающего на этапе карточки, исправление выбора на задачах "Согласование" или "Утверждение" не исправят ошибку. <text:line-break/></text:p>
      <text:p text:style-name="Text_20_body">﻿Если  нужно сменить утверждающего, то на задачах "Согласование" или "Утверждение" выберите отправить на корректировку. Это активирует карточку плана для редактирования. <text:line-break/></text:p>
      <text:p text:style-name="Text_20_body">Пользователь переходит в пункт меню «CAPA и планы действий», подпункт «CAPA и ПВИ». <text:line-break/>
Выбирает запись в реестре и открывает ее. В открывшемся исполнитель может просмотреть действия плана. Для этого в параметре «План действий» нажать кнопку просмотр (пиктограмма «лупа»). После ознакомления принять решение. Принятие решения по плану осуществляется кнопками: <text:line-break/>
<text:span text:style-name="Emphasis">Согласовать</text:span> – продвинет процесс к выполнению действий. <text:line-break/>
<text:span text:style-name="Emphasis">Отправить на доработку</text:span> - вернет процесс на этап создания плана действий <text:line-break/></text:p>
      <text:p text:style-name="Text_20_body"><text:span text:style-name="Strong_20_Emphasis">Бизнес-процесс согласования плана действий</text:span> <text:line-break/></text:p>
      <text:h text:style-name="Heading_20_4" text:outline-level="4"><text:bookmark-start text:name="__RefHeading___выполнение_действия_7"/><text:bookmark-start text:name="выполнение_действия"/>Выполнение действия<text:bookmark-end text:name="__RefHeading___выполнение_действия_7"/><text:bookmark-end text:name="выполнение_действия"/></text:h>
      <text:p text:style-name="Text_20_body"><text:span text:style-name="Emphasis">Исполнитель</text:span>: пользователь, назначенный ответственным при добавлении действия. <text:line-break/></text:p>
      <text:p text:style-name="Text_20_body">Выполнение задачи. <text:line-break/>
Перейдите в пункт меню «CAPA и планы действий», подпункт «Действия к выполнению». Выберите действие в списке и нажмите кнопку «Открыть». Откроется вкладка «Отчет о выполнении действия». Необходимо написать отчёт по выполненному действию и нажать кнопку «Завершить». <text:line-break/>
По завершению действия в системе запуститься процесс обработки действия. <text:line-break/></text:p>
      <text:h text:style-name="Heading_20_2" text:outline-level="2"><text:bookmark-start text:name="__RefHeading___процесс_обработка_действия_8"/><text:bookmark-start text:name="процесс_обработка_действия"/>Процесс «Обработка действия»<text:bookmark-end text:name="__RefHeading___процесс_обработка_действия_8"/><text:bookmark-end text:name="процесс_обработка_действия"/></text:h>
      <text:p text:style-name="Text_20_body">Каждое выполненное действие проверяется руководителем и сотрудником ООК ответственным за план. <text:line-break/>
В процессе "Обработка действия" согласовывается отчет по выполненному действию. <text:line-break/>
Если отчет не будет согласован, действие будет возвращено исполнителю на доработку. <text:line-break/>
Действие переводится в статус "Выполнено", когда все участники процесса согласуют отчет по действию.</text:p>
      <text:h text:style-name="Heading_20_4" text:outline-level="4"><text:bookmark-start text:name="__RefHeading___задача_проверка_руководителем_9"/><text:bookmark-start text:name="задача_проверка_руководителем"/>Задача «Проверка руководителем»<text:bookmark-end text:name="__RefHeading___задача_проверка_руководителем_9"/><text:bookmark-end text:name="задача_проверка_руководителем"/></text:h>
      <text:p text:style-name="Text_20_body"><text:span text:style-name="Emphasis">Исполнитель</text:span>: руководитель подразделения исполнителя действия, либо сам исполнитель, если у него отсутствует руководитель.</text:p>
      <text:p text:style-name="Text_20_body"><draw:frame draw:style-name="media" draw:name=" диаграмма процесса обработки действия, задача &quot;Проверка руководителем&quot; Legend" text:anchor-type="as-char" draw:z-index="0" svg:width="18.838333333333cm" style:rel-width="100%"><draw:text-box><text:p text:style-name="legendcenter"><draw:frame draw:style-name="media" draw:name=" диаграмма процесса обработки действия, задача &quot;Проверка руководителем&quot;" text:anchor-type="as-char" draw:z-index="8" svg:width="18.838333333333cm" style:rel-width="100%" svg:height="7.6464583333333cm" style:rel-height="scale"><draw:image xlink:href="Pictures/b1a45b5f22c36b2e00d98d56f962db64.png" xlink:type="simple" xlink:show="embed" xlink:actuate="onLoad"/></draw:frame> диаграмма процесса обработки действия, задача "Проверка руководителем"</text:p></draw:text-box></draw:frame></text:p>
      <text:p text:style-name="Text_20_body"><text:span text:style-name="Emphasis">Выполнение задачи.</text:span>
Перейдите в пункт меню «CAPA и планы действий», подпункт «Действия к выполнению». Откройте запись в реестре по обрабатываемому действию. <text:line-break/>
В окне «Проверка руководителем» необходимо ознакомится с отчетом. Для этого в параметре «Отчет о действии» нажмите на кнопку обзора (пиктограмма «Лупа»). <text:line-break/>
Далее по выполненному действию и написанному отчету требуется принять решение. Принятие решения осуществляется кнопками: <text:line-break/>
<text:span text:style-name="Emphasis">Согласовать</text:span> – продвинет процесс далее к задаче «Проверка отделом качества». <text:line-break/>
<text:span text:style-name="Emphasis">Отправить на доработку</text:span> – вернет действий на исполнение. <text:line-break/>
 Обязательно требуется добавить комментарий с указанием причины возврата действия на исполнение,  окне «Редактор действий». <text:line-break/></text:p>
      <text:p text:style-name="Text_20_body"><draw:frame draw:style-name="media" draw:name="9" text:anchor-type="as-char" draw:z-index="9" svg:width="15.663333333333cm" svg:height="9.4720833333333cm"><draw:image xlink:href="Pictures/397bb667ec6e9b4856933d43e8db8f00.png" xlink:type="simple" xlink:show="embed" xlink:actuate="onLoad"/></draw:frame></text:p>
      <text:h text:style-name="Heading_20_4" text:outline-level="4"><text:bookmark-start text:name="__RefHeading___задача_проверка_отделом_качества_10"/><text:bookmark-start text:name="задача_проверка_отделом_качества"/>Задача «Проверка отделом качества».<text:bookmark-end text:name="__RefHeading___задача_проверка_отделом_качества_10"/><text:bookmark-end text:name="задача_проверка_отделом_качества"/></text:h>
      <text:p text:style-name="Text_20_body"><text:span text:style-name="Emphasis">Исполнитель</text:span>: ответственный за план инженер ООК. (Ответственный QA )</text:p>
      <text:p text:style-name="Text_20_body"><text:span text:style-name="Emphasis">Выполнение задачи.</text:span> <text:line-break/>
Перейдите в пункт меню «CAPA и планы действий», подпункт «Действия к выполнению». <text:line-break/>
Откройте запись в реестре по обрабатываемому действию. <text:line-break/>
В окне «Проверка отделом качества» необходимо ознакомится с отчетом. Для этого в параметре «Отчет о действии» нажмите на кнопку обзора (пиктограмма «Лупа»). <text:line-break/>
Далее по выполненному действию и написанному отчету требуется принять решение. <text:line-break/>
Принятие решения осуществляется кнопками: <text:line-break/>
<text:span text:style-name="Emphasis">Согласовать</text:span> – изменит статус действия на «Выполнено». <text:line-break/>
<text:span text:style-name="Emphasis">Отправить на доработку</text:span> – вернет действий на исполнение. <text:line-break/>
Обязательно требуется добавить комментарий с указанием причины возврата действия на исполнение, в окне «Редактор действий». <text:line-break/></text:p>
      <text:h text:style-name="Heading_20_3" text:outline-level="3"><text:bookmark-start text:name="__RefHeading___оценка_эффективности_плана_действий_11"/><text:bookmark-start text:name="оценка_эффективности_плана_действий"/>Оценка эффективности плана действий<text:bookmark-end text:name="__RefHeading___оценка_эффективности_плана_действий_11"/><text:bookmark-end text:name="оценка_эффективности_плана_действий"/></text:h>
      <text:p text:style-name="Horizontal_20_Line"/>
      <text:p text:style-name="Text_20_body">После выполнения действия производится оценка эффективности плана. <text:line-break/>
Предварительно заполняется карточка. <text:line-break/>
Далее карточка проходит несколько этапов согласования, утверждения. <text:line-break/>
По завершению процесса в зависимости от принятого решения по эффективности, может быть автоматически запущен процесс отклонения из-за неэффективности плана.</text:p>
      <text:h text:style-name="Heading_20_4" text:outline-level="4"><text:bookmark-start text:name="__RefHeading___карточка_оценки_эффективности_плана_12"/><text:bookmark-start text:name="карточка_оценки_эффективности_плана"/>Карточка оценки эффективности плана<text:bookmark-end text:name="__RefHeading___карточка_оценки_эффективности_плана_12"/><text:bookmark-end text:name="карточка_оценки_эффективности_плана"/></text:h>
      <text:p text:style-name="Horizontal_20_Line"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10" text:anchor-type="as-char" draw:z-index="10" svg:width="16.139583333333cm" svg:height="14.525625cm"><draw:image xlink:href="Pictures/f8b1be7006ae9bd784576dc0ca8e2fc7.png" xlink:type="simple" xlink:show="embed" xlink:actuate="onLoad"/></draw:frame></text:p>
          </table:table-cell>
        </table:table-row>
      </table:table>
      <text:p text:style-name="Text_20_body">Описание полей карточки: 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Название поля  </text:p>
          </table:table-cell>
          <table:table-cell office:value-type="string" table:style-name="tableheader">
            <text:p text:style-name="Table_20_Heading"> возможные значения и заполнение </text:p>
          </table:table-cell>
          <table:table-cell office:value-type="string" table:style-name="tableheader">
            <text:p text:style-name="Table_20_Heading"> Результат </text:p>
          </table:table-cell>
        </table:table-row>
        <table:table-row>
          <table:table-cell office:value-type="string" table:style-name="tablecell">
            <text:p text:style-name="tablealignleft">План действий</text:p>
          </table:table-cell>
          <table:table-cell office:value-type="string" table:style-name="tablecell">
            <text:p text:style-name="tablealignleft"> заполняется системой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Крайний срок оценки эффективности</text:p>
          </table:table-cell>
          <table:table-cell office:value-type="string" table:style-name="tablecell">
            <text:p text:style-name="tablealignleft">Крайний срок оценки эффективности устанавливается при создании оценки, зависит от критичности плана действий, если критично, то +6 от текущей даты, если нет, то +12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Дата завершения оценки</text:p>
          </table:table-cell>
          <table:table-cell office:value-type="string" table:style-name="tablecell"/>
          <table:table-cell office:value-type="string" table:style-name="tablecell">
            <text:p text:style-name="tablealignleft"> Дата завершения оценки устанавливается как текущая дата на этапе процесса, который меняет статус оценки на "Согласован" или "Отклонен" только в случае, если включено свойство приложения ru.od.qms.action_plan.auto_efficiency_check_end_date, если свойство не включено, то дата не ставится. Дата не влияет на процесс, носит информационный характер</text:p>
          </table:table-cell>
        </table:table-row>
        <table:table-row>
          <table:table-cell office:value-type="string" table:style-name="tablecell">
            <text:p text:style-name="tablealignleft">Оценка эффективности</text:p>
          </table:table-cell>
          <table:table-cell office:value-type="string" table:style-name="tablecell">
            <text:p text:style-name="tablealignleft"> - "Ожидает оценки эффективности" (значение по умолчанию) <text:line-break/>- "Эффективен" <text:line-break/>- "Неэффективен"  </text:p>
          </table:table-cell>
          <table:table-cell office:value-type="string" table:style-name="tablecell">
            <text:p text:style-name="tablealignleft">В случае выбора "Неэффективен" и утверждения карточки оценки будет запущено отклонение</text:p>
          </table:table-cell>
        </table:table-row>
        <table:table-row>
          <table:table-cell office:value-type="string" table:style-name="tablecell" table:number-columns-spanned="3">
            <text:p text:style-name="tablealignleft">Производственная площадка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Ответственный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Запланированная дата запуска</text:p>
          </table:table-cell>
          <table:table-cell office:value-type="string" table:style-name="tablecell" table:number-columns-spanned="2">
            <text:p text:style-name="tablealignleft">указывается дата, после которой запись в реестре "Оценка эффективности плана действий" выделяется жирным</text:p>
          </table:table-cell>
          <table:covered-table-cell/>
        </table:table-row>
        <table:table-row>
          <table:table-cell office:value-type="string" table:style-name="tablecell" table:number-columns-spanned="3">
            <text:p text:style-name="tablealignleft">Похожие события качества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Отчеты о выполненных действиях</text:p>
          </table:table-cell>
          <table:covered-table-cell/>
          <table:covered-table-cell/>
        </table:table-row>
      </table:table>
      <text:h text:style-name="Heading_20_2" text:outline-level="2"><text:bookmark-start text:name="__RefHeading___процесс_запрос_на_изменение_плана_13"/><text:bookmark-start text:name="процесс_запрос_на_изменение_плана"/>Процесс «Запрос на изменение плана».<text:bookmark-end text:name="__RefHeading___процесс_запрос_на_изменение_плана_13"/><text:bookmark-end text:name="процесс_запрос_на_изменение_плана"/></text:h>
      <text:p text:style-name="Text_20_body">Данный под блок используется для согласования внесения изменений в существующий утвержденный план. Сначала инициатор изменений заполняет всю необходимую информацию о необходимых корректировках плана и после утверждения этого плана, корректировки переносятся в план.</text:p>
      <text:h text:style-name="Heading_20_4" text:outline-level="4"><text:bookmark-start text:name="__RefHeading___задача_изменение_плана_действий_обработка_запроса_на_изменение_плана_14"/><text:bookmark-start text:name="задача_изменение_плана_действий_обработка_запроса_на_изменение_плана"/>Задача «Изменение плана действий» (Обработка запроса на изменение плана)<text:bookmark-end text:name="__RefHeading___задача_изменение_плана_действий_обработка_запроса_на_изменение_плана_14"/><text:bookmark-end text:name="задача_изменение_плана_действий_обработка_запроса_на_изменение_плана"/></text:h>
      <text:p text:style-name="Text_20_body">Если во время выполнения действия требуется изменить срок его исполнения, то необходимо выбрать действие в реестре на вкладке «Действия к выполнению». <text:line-break/>
Нажать кнопку «Перенести сроки исполнения». <text:line-break/></text:p>
      <text:p text:style-name="Text_20_body"><draw:frame draw:style-name="media" draw:name="11" text:anchor-type="as-char" draw:z-index="11" svg:width="17.4625cm" style:rel-width="100%" svg:height="8.255cm" style:rel-height="scale"><draw:image xlink:href="Pictures/f2beb4f886181d7b420907f09c4ff5c5.png" xlink:type="simple" xlink:show="embed" xlink:actuate="onLoad"/></draw:frame></text:p>
      <text:p text:style-name="Text_20_body">В открывшемся окне «Запустить процесс изменения действия», указать новую длительность в днях. </text:p>
      <text:p text:style-name="Text_20_body">Далее перейти в пункт меню «CAPA и планы действий», подпункт «Запросы на изменение плана действий». Найти запись с планом и открыть ее. Отобразится редактор запросов на изменение плана. <text:line-break/>
В этом окне вы можете произвести корректировку действий и добавить новые действия в план. <text:line-break/></text:p>
      <text:p text:style-name="Text_20_body"><text:span text:style-name="Emphasis"><text:span text:style-name="Strong_20_Emphasis">Редактирование действия</text:span>.</text:span> <text:line-break/>
Выберите действий в параметре «Изменены» и нажмите кнопку «Изменить». </text:p>
      <text:p text:style-name="Text_20_body"><draw:frame draw:style-name="media" draw:name=" окно &quot;Редактор запроса на изменение плана&quot; Legend" text:anchor-type="as-char" draw:z-index="0" svg:width="12.752916666667cm"><draw:text-box><text:p text:style-name="legendcenter"><draw:frame draw:style-name="media" draw:name=" окно &quot;Редактор запроса на изменение плана&quot;" text:anchor-type="as-char" draw:z-index="12" svg:width="12.752916666667cm" svg:height="13.255625cm"><draw:image xlink:href="Pictures/372e1f92f6d17216a563ebc89f3ecc1a.png" xlink:type="simple" xlink:show="embed" xlink:actuate="onLoad"/></draw:frame> окно "Редактор запроса на изменение плана"</text:p></draw:text-box></draw:frame></text:p>
      <text:p text:style-name="Text_20_body">Отобразится окно «Редактор изменяемого действия», в котором вы можете произвести корректировку сроков исполнения и сменить исполнителя.</text:p>
      <text:p text:style-name="Text_20_body"><draw:frame draw:style-name="media" draw:name="13" text:anchor-type="as-char" draw:z-index="13" svg:width="17.145cm" style:rel-width="100%" svg:height="3.7835416666667cm" style:rel-height="scale"><draw:image xlink:href="Pictures/356cc7267cd2cba27a7c07a04b71b7e9.png" xlink:type="simple" xlink:show="embed" xlink:actuate="onLoad"/></draw:frame></text:p>
      <text:p text:style-name="Text_20_body"><text:span text:style-name="Emphasis">Описание параметров окна «Редактор изменяемого действия».</text:span></text:p>
      <text:p text:style-name="Text_20_body">Параметр "<text:span text:style-name="Emphasis">Новая длительность в днях</text:span>" - если данное действие зависит от других и срок выполнения определяется в днях. <text:line-break/>
Параметр "<text:span text:style-name="Emphasis">Новый крайний срок</text:span>" - если данное действие не зависит от других и срок выполнения определяется датой. <text:line-break/>
Параметр "<text:span text:style-name="Emphasis">Новый ответственный</text:span>" – новый исполнитель действия. <text:line-break/></text:p>
      <text:p text:style-name="Text_20_body"><text:span text:style-name="Emphasis">Параметр «Удалить действие из плана», окно «Редактор запроса на изменение плана»</text:span></text:p>
      <text:p text:style-name="Text_20_body">Для удаления действия из плана нажмите кнопку «Добавить» в параметре «Действия к удалению». <text:line-break/>
Выберите действие из плана в открывшемся окне «Все действия» и нажмите «Выбрать». Действие добавиться в список действий на удаление.  </text:p>
      <text:p text:style-name="Text_20_body"><text:span text:style-name="Emphasis">Параметр «Добавить действие», окно «Редактор запроса на изменение плана»</text:span></text:p>
      <text:p text:style-name="Text_20_body">В параметре «Действия к добавлению» нажать кнопку «Добавить». Заполнить параметры редактора действия и нажать кнопку «Ок». Добавленное действие отобразится в списке параметра. <text:line-break/></text:p>
      <text:p text:style-name="Text_20_body">По окончанию редактирования карточки запроса нажмите кнопку «Создание запроса завершено».</text:p>
      <text:p text:style-name="Text_20_body">По завершению создания запроса запуститься процесс «Запрос на изменение плана»</text:p>
      <text:h text:style-name="Heading_20_4" text:outline-level="4"><text:bookmark-start text:name="__RefHeading___задача_согласование_руководителем_15"/><text:bookmark-start text:name="задача_согласование_руководителем"/>Задача «Согласование руководителем»<text:bookmark-end text:name="__RefHeading___задача_согласование_руководителем_15"/><text:bookmark-end text:name="задача_согласование_руководителем"/></text:h>
      <text:p text:style-name="Text_20_body"><draw:frame draw:style-name="media" draw:name=" диаграмма процесса &quot;Запрос на изменение плана действий&quot; Legend" text:anchor-type="as-char" draw:z-index="0" svg:width="17.541875cm" style:rel-width="100%"><draw:text-box><text:p text:style-name="legendcenter"><draw:frame draw:style-name="media" draw:name=" диаграмма процесса &quot;Запрос на изменение плана действий&quot;" text:anchor-type="as-char" draw:z-index="14" svg:width="17.541875cm" style:rel-width="100%" svg:height="11.615208333333cm" style:rel-height="scale"><draw:image xlink:href="Pictures/a19eccaa15d8ea7055380d1d5b54c785.png" xlink:type="simple" xlink:show="embed" xlink:actuate="onLoad"/></draw:frame> диаграмма процесса "Запрос на изменение плана действий"</text:p></draw:text-box></draw:frame></text:p>
      <text:p text:style-name="Text_20_body"><text:span text:style-name="Emphasis">Исполнитель</text:span>: руководитель, исполнителя действие.</text:p>
      <text:p text:style-name="Text_20_body">Перейдите в пункт меню "CAPA и планы действий", подпункт "Запросы на изменение плана". <text:line-break/>
Выберите запись и нажмите кнопку "Открыть".<text:line-break/>
<draw:frame draw:style-name="media" draw:name="вкладка &quot;Запросы на изменение плана действий&quot; Legend" text:anchor-type="as-char" draw:z-index="0" svg:width="16.1925cm"><draw:text-box><text:p text:style-name="legendcenter"><draw:frame draw:style-name="media" draw:name="вкладка &quot;Запросы на изменение плана действий&quot;" text:anchor-type="as-char" draw:z-index="15" svg:width="16.1925cm" svg:height="7.9904166666667cm"><draw:image xlink:href="Pictures/5b06f41ca85297dc27b61dc11929e868.png" xlink:type="simple" xlink:show="embed" xlink:actuate="onLoad"/></draw:frame>вкладка "Запросы на изменение плана действий"</text:p></draw:text-box></draw:frame></text:p>
      <text:p text:style-name="Text_20_body">Нажмите на пиктограмму «Лупа», для детального просмотра информации по запросу. Проверьте данные карточки по запросу и примите решение. <text:line-break/></text:p>
      <text:p text:style-name="Text_20_body"><draw:frame draw:style-name="media" draw:name="16" text:anchor-type="as-char" draw:z-index="16" svg:width="7.1702083333333cm" svg:height="2.54cm"><draw:image xlink:href="Pictures/e6426f9abede1ddf4d8245586c0b295a.png" xlink:type="simple" xlink:show="embed" xlink:actuate="onLoad"/></draw:frame></text:p>
      <text:p text:style-name="Text_20_body">Принятие решения по запросу осуществляется кнопками: <text:line-break/></text:p>
      <text:p text:style-name="Text_20_body"><text:span text:style-name="Emphasis">Согласовать</text:span> – процесс перейдет к задаче «Согласование ответственным». <text:line-break/>
<text:span text:style-name="Emphasis">Отклонить</text:span> – завершит процесс без изменений основного плана и редактируемого действия.</text:p>
      <text:h text:style-name="Heading_20_4" text:outline-level="4"><text:bookmark-start text:name="__RefHeading___задача_согласование_ответственным_16"/><text:bookmark-start text:name="задача_согласование_ответственным"/>Задача «Согласование ответственным»<text:bookmark-end text:name="__RefHeading___задача_согласование_ответственным_16"/><text:bookmark-end text:name="задача_согласование_ответственным"/></text:h>
      <text:p text:style-name="Text_20_body"><text:span text:style-name="Emphasis">Исполнитель</text:span>: ответственный инженер отдела ООК.</text:p>
      <text:p text:style-name="Text_20_body">Выполнение задачи аналогично выполнению задачи «Согласование руководителем». <text:line-break/>
Принятие решения по запросу осуществляется кнопками: <text:line-break/>
<text:span text:style-name="Emphasis">Согласовать</text:span> – переведет процесс к следующей задаче «Утверждение». <text:line-break/>
<text:span text:style-name="Emphasis">Отклонить</text:span> - завершит процесс без изменений основного плана и редактируемого действия.</text:p>
      <text:h text:style-name="Heading_20_4" text:outline-level="4"><text:bookmark-start text:name="__RefHeading___задача_утверждение_17"/><text:bookmark-start text:name="задача_утверждение1"/>Задача «Утверждение»<text:bookmark-end text:name="__RefHeading___задача_утверждение_17"/><text:bookmark-end text:name="задача_утверждение1"/></text:h>
      <text:p text:style-name="Text_20_body"><text:span text:style-name="Emphasis">Ответственный</text:span>: директор по качеству. </text:p>
      <text:p text:style-name="Text_20_body">Выполнение задачи аналогично выполнению задачи «Согласование руководителем». <text:line-break/>
Принятие решения по запросу осуществляется кнопками: <text:line-break/>
<text:span text:style-name="Emphasis">Согласовать</text:span> – завершит процесс с добавление вносимых изменений в действиях. Добавит действия в основной план, если были добавлены новые в процессе изменения плана. <text:line-break/>
<text:span text:style-name="Emphasis">Отклонить</text:span> - завершит процесс без изменений основного плана и редактируемого действия.</text:p>
      <text:p text:style-name="Text_20_body">После завершения процесса по изменению плана: <text:line-break/></text:p>
      <text:list text:style-name="List_20_1" text:continue-numbering="false">
        <text:list-item>
          <text:p text:style-name="List_20_1_Content_First"> Добавленные в план зависимые действия будут в статусе "Черновик". Действия не будут отображаться у ответственного в п.м. "Действия к выполнению". После выполнения основного действия, статус зависимого действия изменится. С "Черновик" на "В работе" и действие будет доступно к выполнению</text:p>
        </text:list-item>
        <text:list-item>
          <text:p text:style-name="List_20_1_Content"> Редактируемые действия изменят статус  с "Изменяется" на "В работе". Действия будут отображаться у ответственного в п.м. "Действия к выполнению".</text:p>
        </text:list-item>
        <text:list-item>
          <text:p text:style-name="List_20_1_Content_Last"> действия, помеченные к удалению изменят статус с "Изменяется" на "Удалено". Действия будут удалены из плана. Просмотр удаленных действий возможен в карточке запроса на изменение плана.</text:p>
        </text:list-item>
      </text:list>
      <text:h text:style-name="Heading_20_2" text:outline-level="2"><text:bookmark-start text:name="__RefHeading___администрирование_модуля_capa_и_пви_18"/><text:bookmark-start text:name="администрирование_модуля_capa_и_пви"/>Администрирование модуля CAPA и ПВИ<text:bookmark-end text:name="__RefHeading___администрирование_модуля_capa_и_пви_18"/><text:bookmark-end text:name="администрирование_модуля_capa_и_пви"/></text:h>
      <text:h text:style-name="Heading_20_3" text:outline-level="3"><text:bookmark-start text:name="__RefHeading___добавление_ролей_19"/><text:bookmark-start text:name="добавление_ролей"/>Добавление ролей<text:bookmark-end text:name="__RefHeading___добавление_ролей_19"/><text:bookmark-end text:name="добавление_ролей"/></text:h>
      <text:p text:style-name="Text_20_body">Добавление ролей "Начальник ООК" и "Директор по качеству"</text:p>
      <text:p text:style-name="Text_20_body">Нажмите пункт меню "Администрирование", подпункт "Роли". <text:line-break/>
Далее на вкладке "Роли" нажмите кнопку "Создать". <text:line-break/>
Введите в параметре "Наименование" название роли. <text:line-break/>
Введите в параметре "Наименование (лок.)" название роли. <text:line-break/>
В параметре "Описание" можете кратко указать назначение роли и права.
Нажмите кнопку "Сохранить и закрыть".</text:p>
      <text:h text:style-name="Heading_20_3" text:outline-level="3"><text:bookmark-start text:name="__RefHeading___добавление_производственной_площадки_20"/><text:bookmark-start text:name="добавление_производственной_площадки"/>Добавление производственной площадки<text:bookmark-end text:name="__RefHeading___добавление_производственной_площадки_20"/><text:bookmark-end text:name="добавление_производственной_площадки"/></text:h>
      <text:p text:style-name="Text_20_body">Для добавлении производственной площадки выберите пункт меню "odgassist", подпункт "Производственные площадки". <text:line-break/>
Далее нажмите кнопку "Создать". Справа станет активным поле для заполнения. <text:line-break/></text:p>
      <text:p text:style-name="Text_20_body"><draw:frame draw:style-name="media" draw:name=" окно редактирования производственной площадки Legend" text:anchor-type="as-char" draw:z-index="0" svg:width="21.616458333333cm" style:rel-width="100%"><draw:text-box><text:p text:style-name="legendcenter"><draw:frame draw:style-name="media" draw:name=" окно редактирования производственной площадки" text:anchor-type="as-char" draw:z-index="17" svg:width="21.616458333333cm" style:rel-width="100%" svg:height="12.303125cm" style:rel-height="scale"><draw:image xlink:href="Pictures/8f8cdf82582f07cf63f9eb6ff9b73e23.png" xlink:type="simple" xlink:show="embed" xlink:actuate="onLoad"/></draw:frame> окно редактирования производственной площадки</text:p></draw:text-box></draw:frame> <text:line-break/></text:p>
      <text:p text:style-name="Text_20_body"><text:span text:style-name="Strong_20_Emphasis">Описание параметров производственной площадки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Параметр </text:p>
          </table:table-cell>
          <table:table-cell office:value-type="string" table:style-name="tableheader">
            <text:p text:style-name="Table_20_Heading">Описание </text:p>
          </table:table-cell>
        </table:table-row>
        <table:table-row>
          <table:table-cell office:value-type="string" table:style-name="tablecell">
            <text:p text:style-name="tablealignleft">Название параметра </text:p>
          </table:table-cell>
          <table:table-cell office:value-type="string" table:style-name="tablecell">
            <text:p text:style-name="tablealignleft"> Описание </text:p>
          </table:table-cell>
        </table:table-row>
        <table:table-row>
          <table:table-cell office:value-type="string" table:style-name="tablecell">
            <text:p text:style-name="tablealignleft">Название  </text:p>
          </table:table-cell>
          <table:table-cell office:value-type="string" table:style-name="tablecell">
            <text:p text:style-name="tablealignleft"> название площадки </text:p>
          </table:table-cell>
        </table:table-row>
        <table:table-row>
          <table:table-cell office:value-type="string" table:style-name="tablecell">
            <text:p text:style-name="tablealignleft">Код площадки </text:p>
          </table:table-cell>
          <table:table-cell office:value-type="string" table:style-name="tablecell">
            <text:p text:style-name="tablealignleft"> для генерации запроса на изменение поставщика</text:p>
          </table:table-cell>
        </table:table-row>
        <table:table-row>
          <table:table-cell office:value-type="string" table:style-name="tablecell">
            <text:p text:style-name="tablealignleft">Адрес  </text:p>
          </table:table-cell>
          <table:table-cell office:value-type="string" table:style-name="tablecell">
            <text:p text:style-name="tablealignleft"> Адрес площадки  </text:p>
          </table:table-cell>
        </table:table-row>
        <table:table-row>
          <table:table-cell office:value-type="string" table:style-name="tablecell">
            <text:p text:style-name="tablealignleft">Шаблон кода отклонения </text:p>
          </table:table-cell>
          <table:table-cell office:value-type="string" table:style-name="tablecell">
            <text:p text:style-name="tablealignleft">Не задействовано в «Контроль печати». Можно настроить автоматическую генерацию, или использовать ручное присвоение</text:p>
          </table:table-cell>
        </table:table-row>
        <table:table-row>
          <table:table-cell office:value-type="string" table:style-name="tablecell">
            <text:p text:style-name="tablealignleft">Шаблон нумерации отклонения </text:p>
          </table:table-cell>
          <table:table-cell office:value-type="string" table:style-name="tablecell">
            <text:p text:style-name="tablealignleft">Не задействовано в «Контроль печати». Используется для формирования кода отклонения.</text:p>
          </table:table-cell>
        </table:table-row>
        <table:table-row>
          <table:table-cell office:value-type="string" table:style-name="tablecell">
            <text:p text:style-name="tablealignleft">Начальник ООК </text:p>
          </table:table-cell>
          <table:table-cell office:value-type="string" table:style-name="tablecell">
            <text:p text:style-name="tablealignleft"> выбор сотрудника по роли, только роли хранящиеся в БД</text:p>
          </table:table-cell>
        </table:table-row>
        <table:table-row>
          <table:table-cell office:value-type="string" table:style-name="tablecell">
            <text:p text:style-name="tablealignleft">Директор по качеству </text:p>
          </table:table-cell>
          <table:table-cell office:value-type="string" table:style-name="tablecell">
            <text:p text:style-name="tablealignleft">выбор сотрудника по роли, только роли хранящиеся в БД </text:p>
          </table:table-cell>
        </table:table-row>
        <table:table-row>
          <table:table-cell office:value-type="string" table:style-name="tablecell">
            <text:p text:style-name="tablealignleft">Версии документов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настройка_отчета_по_действиям_21"/><text:bookmark-start text:name="настройка_отчета_по_действиям"/>Настройка отчета по действиям<text:bookmark-end text:name="__RefHeading___настройка_отчета_по_действиям_21"/><text:bookmark-end text:name="настройка_отчета_по_действиям"/></text:h>
      <text:p text:style-name="Text_20_body">Для настройки необходимо обладать правами администратора.</text:p>
      <text:p text:style-name="Text_20_body">Нажмите пункт меню "Администрирование" подпункт "Внешние файлы". <text:line-break/> Нажмите кнопку "Загрузить несколько" и загрузите приложенный файл. <text:a xlink:type="simple" xlink:href="https://wiki.odgassist.ru/doku.php/odg_assist_5.0:%D1%88%D0%B0%D0%B1%D0%BB%D0%BE%D0%BD_%D0%BE%D1%82%D1%87%D0%B5%D1%82%D0%B0_actions.xls" text:style-name="Internet_20_link" text:visited-style-name="Visited_20_Internet_20_Link">шаблон_отчета_actions.xls</text:a> <text:line-break/></text:p>
      <table:table table:style-name="PluginODTAutoStyle_Table_2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3">
            <text:p text:style-name="PluginODTAutoStyle_Paragraph_4"><draw:frame draw:style-name="media" draw:name="18" text:anchor-type="as-char" draw:z-index="18" svg:width="1.27cm" svg:height="1.27cm"><draw:image xlink:href="Pictures/4fd36d8c9476efefea6e56a6317c8bca.png" xlink:type="simple" xlink:show="embed" xlink:actuate="onLoad"/></draw:frame></text:p>
          </table:table-cell>
          <table:table-cell office:value-type="string" table:style-name="PluginODTAutoStyle_TableCell_5">
            <text:p text:style-name="PluginODTAutoStyle_Paragraph_6"> Название файла не изменять!</text:p>
          </table:table-cell>
        </table:table-row>
      </table:table>
      <text:h text:style-name="Heading_20_3" text:outline-level="3"><text:bookmark-start text:name="__RefHeading___как_работает_реестр_действия_к_выполнению_и_счётчик_напротив_этого_реестра_22"/><text:bookmark-start text:name="как_работает_реестр_действия_к_выполнению_и_счётчик_напротив_этого_реестра"/>Как работает реестр «Действия к выполнению» и счётчик напротив этого реестра<text:bookmark-end text:name="__RefHeading___как_работает_реестр_действия_к_выполнению_и_счётчик_напротив_этого_реестра_22"/><text:bookmark-end text:name="как_работает_реестр_действия_к_выполнению_и_счётчик_напротив_этого_реестра"/></text:h>
      <text:p text:style-name="Text_20_body"><text:span text:style-name="Strong_20_Emphasis">Что видно в реестре</text:span></text:p>
      <text:p text:style-name="Text_20_body">В списке отображаются отчёты о планах действий (ActionPlanReport), но только если:</text:p>
      <text:p text:style-name="Text_20_body">1. Их статус не относится к завершённым или остановленным: «Выполнен»; «Удалено»; «Остановлен вручную»; «План действий остановлен вручную»; «Оценка эффективности остановлена вручную».</text:p>
      <text:p text:style-name="Text_20_body"><text:span text:style-name="Emphasis">Важное уточнение:</text:span> если в настройках отключено свойство ru.od.qms.show_report_in_change_state, то из списка также исключаются отчёты со статусом «Изменяется».</text:p>
      <text:p text:style-name="Text_20_body">2. Отчёт связан с действием (Action), где ответственный — это именно вы (текущий пользователь системы).</text:p>
      <text:p text:style-name="Text_20_body">Итог для реестра: вы видите только актуальные отчёты, по которым:</text:p>
      <text:p text:style-name="Text_20_body">работа ещё не завершена;</text:p>
      <text:p text:style-name="Text_20_body">вы назначены ответственным.</text:p>
      <text:p text:style-name="Text_20_body"><text:span text:style-name="Strong_20_Emphasis">Как считается значение счётчика</text:span></text:p>
      <text:p text:style-name="Text_20_body">Счётчик показывает общее количество задач, которые относятся к вам.</text:p>
      <text:p text:style-name="Text_20_body">Он складывается из двух частей:</text:p>
      <text:p text:style-name="Text_20_body">1. Отчёты в работе: количество отчётов ActionPlanReport, у которых:</text:p>
      <text:p text:style-name="Text_20_body">статус — «В работе»;</text:p>
      <text:p text:style-name="Text_20_body">в связанном действии (Action) вы указаны как ответственный.</text:p>
      <text:p text:style-name="Text_20_body">2. Процессные задачи: все задачи, назначенные на вас в рамках бизнес‑процессов (независимо от их статуса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FFFF" fo:font-style="normal" fo:font-size="10.5pt" fo:font-family="Garamond" fo:border="0pt none"/>
    </style:style>
    <style:style style:name="PluginODTAutoStyle_Table_2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3" style:family="table-cell">
      <style:paragraph-properties fo:text-align="center"/>
      <style:table-cell-properties fo:padding="0.1cm" fo:border="0.002cm solid #000000"/>
    </style:style>
    <style:style style:name="PluginODTAutoStyle_Paragraph_4" style:family="paragraph">
      <style:paragraph-properties fo:text-align="center" fo:padding="0.1cm"/>
    </style:style>
    <style:style style:name="PluginODTAutoStyle_TableCell_5" style:family="table-cell">
      <style:table-cell-properties fo:padding="0.3cm" fo:border="0.002cm solid #000000"/>
    </style:style>
    <style:style style:name="PluginODTAutoStyle_Paragraph_6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odg_assist_5.0:модуль_capa_и_пви</dc:title>
  </office:meta>
</office:document-meta>
</file>