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78c2dfce100cc9cbbe1d29eeacbfc3.png"/>
  <manifest:file-entry manifest:media-type="image/png" manifest:full-path="Pictures/c6f02c5217edb69f63cefb8f3863b259.png"/>
  <manifest:file-entry manifest:media-type="image/png" manifest:full-path="Pictures/e769d7c6adf88ac16ccb7b677f956308.png"/>
  <manifest:file-entry manifest:media-type="image/png" manifest:full-path="Pictures/2b1a8e98fca41f99315864ad7bcb1e01.png"/>
  <manifest:file-entry manifest:media-type="image/png" manifest:full-path="Pictures/2cc41e11747e0f72e9549ca3f474950d.png"/>
  <manifest:file-entry manifest:media-type="image/png" manifest:full-path="Pictures/1c51b67a06edc12942f8ec3317325dc5.png"/>
  <manifest:file-entry manifest:media-type="image/png" manifest:full-path="Pictures/aacc898dd9ef6ae01fcd924307fcfba4.png"/>
  <manifest:file-entry manifest:media-type="image/png" manifest:full-path="Pictures/4d1d82948505b6f65e1f63ac80aec045.png"/>
  <manifest:file-entry manifest:media-type="image/png" manifest:full-path="Pictures/98d45a66eeffb516580696c265a5bb27.png"/>
  <manifest:file-entry manifest:media-type="image/png" manifest:full-path="Pictures/a0cb8a44f2dda764482c8a67537025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A52A2A" fo:font-style="normal" fo:font-size="10.5pt" fo:font-family="Garamond" fo:border="0pt none"/>
    </style:style>
    <style:style style:name="PluginODTAutoStyle_Text_2" style:family="text">
      <style:text-properties fo:color="#A52A2A" fo:font-style="normal" fo:font-size="10.5pt" fo:font-family="Garamond" fo:border="0pt none"/>
    </style:style>
    <style:style style:name="PluginODTAutoStyle_Text_3" style:family="text">
      <style:text-properties fo:color="#A52A2A" fo:font-style="normal" fo:font-size="10.5pt" fo:font-family="Garamond" fo:border="0pt none"/>
    </style:style>
    <style:style style:name="PluginODTAutoStyle_Text_4" style:family="text">
      <style:text-properties fo:color="#A52A2A" fo:font-style="normal" fo:font-size="10.5pt" fo:font-family="Garamond" fo:border="0pt none"/>
    </style:style>
    <style:style style:name="PluginODTAutoStyle_Text_5" style:family="text">
      <style:text-properties fo:color="#A52A2A" fo:font-style="normal" fo:font-size="10.5pt" fo:font-family="Garamond" fo:border="0pt none"/>
    </style:style>
    <style:style style:name="PluginODTAutoStyle_Text_6" style:family="text">
      <style:text-properties fo:color="#A52A2A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g_assist_5.0:installation"/><text:bookmark-start text:name="__RefHeading___функциональные_характеристики_по_odgassist_1"/><text:bookmark-start text:name="функциональные_характеристики_по_odgassist"/>Функциональные характеристики ПО “OdgAssist”<text:bookmark-end text:name="__RefHeading___функциональные_характеристики_по_odgassist_1"/><text:bookmark-end text:name="функциональные_характеристики_по_odgassist"/></text:h>
      <text:p text:style-name="Text_20_body"><text:span text:style-name="Strong_20_Emphasis">Общая информация</text:span></text:p>
      <text:p text:style-name="Text_20_body">Программное обеспечение OdgAssist (EQMS) предназначено для автоматизации и управления документацией в области качества. 
Под документацией понимаются:</text:p>
      <text:list text:style-name="List_20_1" text:continue-numbering="false">
        <text:list-item>
          <text:p text:style-name="List_20_1_Content_First"> бумажные документы – заполняемые формы, бумажные журналы; </text:p>
        </text:list-item>
        <text:list-item>
          <text:p text:style-name="List_20_1_Content"> электронные текстовые документы – инструкции, процедуры и т.д; </text:p>
        </text:list-item>
        <text:list-item>
          <text:p text:style-name="List_20_1_Content"> электронные документы с функцией контроля – отклонения, изменения, CAPA и т.д. </text:p>
        </text:list-item>
        <text:list-item/>
      </text:list>
      <text:p text:style-name="Text_20_body">Основная задача, которую решает odgAssist: контроль за правильной реализацией всех процессов, обеспечение актуальности информации и контроль за исполнением.</text:p>
      <text:p text:style-name="Text_20_body"><text:span text:style-name="Strong_20_Emphasis">Минимальный системные требования для программного комплекса odgAssist</text:span></text:p>
      <text:p text:style-name="Text_20_body"><text:span text:style-name="Strong_20_Emphasis">Требования к аппаратному обеспечению сервера: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Параметры сервера/количество пользователей</text:span></text:p>
          </table:table-cell>
          <table:table-cell office:value-type="string" table:style-name="tablecell">
            <text:p text:style-name="tablealignleft"><text:span text:style-name="Strong_20_Emphasis">50-100</text:span></text:p>
          </table:table-cell>
          <table:table-cell office:value-type="string" table:style-name="tablecell">
            <text:p text:style-name="tablealignleft"><text:span text:style-name="Strong_20_Emphasis">100 -200</text:span></text:p>
          </table:table-cell>
          <table:table-cell office:value-type="string" table:style-name="tablecell">
            <text:p text:style-name="tablealignleft"><text:span text:style-name="Strong_20_Emphasis">250-350</text:span></text:p>
          </table:table-cell>
          <table:table-cell office:value-type="string" table:style-name="tablecell">
            <text:p text:style-name="tablealignleft"><text:span text:style-name="Strong_20_Emphasis">500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Количество потоков</text:span></text:p>
          </table:table-cell>
          <table:table-cell office:value-type="string" table:style-name="tablecell">
            <text:p text:style-name="tablealigncenter">      6      </text:p>
          </table:table-cell>
          <table:table-cell office:value-type="string" table:style-name="tablecell">
            <text:p text:style-name="tablealigncenter">     8     </text:p>
          </table:table-cell>
          <table:table-cell office:value-type="string" table:style-name="tablecell">
            <text:p text:style-name="tablealigncenter">     12     </text:p>
          </table:table-cell>
          <table:table-cell office:value-type="string" table:style-name="tablecell">
            <text:p text:style-name="tablealigncenter">     24  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Тактовая частота процессора ( ГГц)</text:span></text:p>
          </table:table-cell>
          <table:table-cell office:value-type="string" table:style-name="tablecell">
            <text:p text:style-name="tablealignleft"> От 2,2 </text:p>
          </table:table-cell>
          <table:table-cell office:value-type="string" table:style-name="tablecell">
            <text:p text:style-name="tablealignleft"> От 2,1 </text:p>
          </table:table-cell>
          <table:table-cell office:value-type="string" table:style-name="tablecell">
            <text:p text:style-name="tablealignleft"> От 2,4 </text:p>
          </table:table-cell>
          <table:table-cell office:value-type="string" table:style-name="tablecell">
            <text:p text:style-name="tablealignleft"> От 2,6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Платформа</text:span> </text:p>
          </table:table-cell>
          <table:table-cell office:value-type="string" table:style-name="tablecell">
            <text:p text:style-name="tablealignleft"> 64x разрядная  </text:p>
          </table:table-cell>
          <table:table-cell office:value-type="string" table:style-name="tablecell">
            <text:p text:style-name="tablealignleft"> 64x разрядная  </text:p>
          </table:table-cell>
          <table:table-cell office:value-type="string" table:style-name="tablecell">
            <text:p text:style-name="tablealignleft"> 64x разрядная  </text:p>
          </table:table-cell>
          <table:table-cell office:value-type="string" table:style-name="tablecell">
            <text:p text:style-name="tablealignleft"> 64x разрядная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Оперативная память (ГБ)</text:span>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64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Дисковое пространство</text:span> </text:p>
          </table:table-cell>
          <table:table-cell office:value-type="string" table:style-name="tablecell">
            <text:p text:style-name="tablealignleft"> 250Гб </text:p>
          </table:table-cell>
          <table:table-cell office:value-type="string" table:style-name="tablecell">
            <text:p text:style-name="tablealignleft"> 500Гб </text:p>
          </table:table-cell>
          <table:table-cell office:value-type="string" table:style-name="tablecell">
            <text:p text:style-name="tablealignleft"> 1Тб</text:p>
          </table:table-cell>
          <table:table-cell office:value-type="string" table:style-name="tablecell">
            <text:p text:style-name="tablealignleft"> 1Тб</text:p>
          </table:table-cell>
        </table:table-row>
      </table:table>
      <text:p text:style-name="Text_20_body">Рекомендовано использование RAID для обеспечения резервирования и повышения производительности базы данных.</text:p>
      <text:p text:style-name="Text_20_body"><text:span text:style-name="Strong_20_Emphasis">Требования к программному обеспечению сервера:</text:span></text:p>
      <text:list text:style-name="List_20_1" text:continue-numbering="false">
        <text:list-item>
          <text:p text:style-name="List_20_1_Content_First"> Операционная система: Linux Ubuntu  18.04 и выше</text:p>
        </text:list-item>
        <text:list-item>
          <text:p text:style-name="List_20_1_Content"> Сервер базы данных: Postgresql 10 +</text:p>
        </text:list-item>
        <text:list-item>
          <text:p text:style-name="List_20_1_Content"> Виртуальная машина: Open JDK 8</text:p>
        </text:list-item>
        <text:list-item>
          <text:p text:style-name="List_20_1_Content"> WEB сервер: Nginx 1.14.0  +</text:p>
        </text:list-item>
        <text:list-item>
          <text:p text:style-name="List_20_1_Content"> Менеджер управления процессами: SuperVisor</text:p>
        </text:list-item>
        <text:list-item>
          <text:p text:style-name="List_20_1_Content_Last"> Интерпретатор языка Python: Python 2.7.15+</text:p>
        </text:list-item>
      </text:list>
      <text:p text:style-name="Text_20_body"><text:span text:style-name="Strong_20_Emphasis">Минимальные требования к программно-аппаратному обеспечению рабочей станции пользователя:</text:span></text:p>
      <text:list text:style-name="List_20_1" text:continue-numbering="false">
        <text:list-item>
          <text:p text:style-name="List_20_1_Content_First"> Процессор: 4-х ядерный, 2ГГц</text:p>
        </text:list-item>
        <text:list-item>
          <text:p text:style-name="List_20_1_Content"> Оперативная память 4ГБ</text:p>
        </text:list-item>
        <text:list-item>
          <text:p text:style-name="List_20_1_Content"> Жесткий диск (SATA): 50Гб</text:p>
        </text:list-item>
        <text:list-item>
          <text:p text:style-name="List_20_1_Content"> Операционная система: Windows 8/10</text:p>
        </text:list-item>
        <text:list-item>
          <text:p text:style-name="List_20_1_Content"> Браузер: Google Chrome 87.0.4280.141 +</text:p>
        </text:list-item>
        <text:list-item>
          <text:p text:style-name="List_20_1_Content_Last"> Microsoft Office: Word, Excell  2010 +</text:p>
        </text:list-item>
      </text:list>
      <text:p text:style-name="Text_20_body">+  допустима версия ПО выше указанной</text:p>
      <text:p text:style-name="Text_20_body">Для обслуживания сервера сотрудниками исполнителя к нему необходим прямой доступ по ssh. 
Сервер должен иметь доступ в интернет.</text:p>
      <text:h text:style-name="Heading_20_1" text:outline-level="1"><text:bookmark-start text:name="__RefHeading___установка_odgassist_5.0_2"/><text:bookmark-start text:name="установка_odgassist_5.0"/>Установка odgassist 5.0<text:bookmark-end text:name="__RefHeading___установка_odgassist_5.0_2"/><text:bookmark-end text:name="установка_odgassist_5.0"/></text:h>
      <text:p text:style-name="Text_20_body">Установить приложение можно вручную или автоматически.</text:p>
      <text:h text:style-name="Heading_20_2" text:outline-level="2"><text:bookmark-start text:name="__RefHeading___ручная_установка_приложения_на_ubuntu_20.04_3"/><text:bookmark-start text:name="ручная_установка_приложения_на_ubuntu_20.04"/>Ручная установка приложения на UBUNTU 20.04:<text:bookmark-end text:name="__RefHeading___ручная_установка_приложения_на_ubuntu_20.04_3"/><text:bookmark-end text:name="ручная_установка_приложения_на_ubuntu_20.04"/></text:h>
      <text:p text:style-name="Text_20_body">Для работы приложения odgassist необходимы следующие программы: <text:line-break/>
-Postgres 14 <text:line-break/>
-Nginx <text:line-break/>
-Supervisor <text:line-break/>
-Open jdk 8 <text:line-break/></text:p>
      <text:p text:style-name="Text_20_body">Команды для установки требуемого программного обеспечения: <text:line-break/>
Обновить и установить пакеты программного обеспечения: <text:line-break/></text:p>
      <text:p text:style-name="Preformatted_20_Text">sudo apt-get update &amp;&amp;<text:s text:c="2"/>sudo apt-get -y upgrade;</text:p>
      <text:p text:style-name="Text_20_body">Установить openjdk: <text:line-break/></text:p>
      <text:p text:style-name="Preformatted_20_Text">sudo apt-get -y install openjdk-11-jdk;</text:p>
      <text:p text:style-name="Text_20_body">Проверить наличие русской локали:  <text:line-break/></text:p>
      <text:p text:style-name="Preformatted_20_Text"> locale -a </text:p>
      <text:p text:style-name="Text_20_body">В случае если русской локали нет, то установить: </text:p>
      <text:p text:style-name="Preformatted_20_Text"> sudo apt-get install language-pack-ru;</text:p>
      <text:p text:style-name="Text_20_body">Сделать русскую по умолчанию: </text:p>
      <text:p text:style-name="Preformatted_20_Text"> dpkg-reconfigure locales </text:p>
      <text:p text:style-name="Text_20_body">Выбрать: ru_RU.UTF-8 UTF-8</text:p>
      <text:p text:style-name="Text_20_body">Перезапустить сервер для обновления локали.</text:p>
      <text:p text:style-name="Text_20_body">Скачать и установить Postgres :<text:line-break/></text:p>
      <text:p text:style-name="Preformatted_20_Text">wget --quiet -O - https://www.postgresql.org/media/keys/ACCC4CF8.asc | sudo apt-key add -;<text:line-break/>RELEASE=$(lsb_release -cs) echo "deb http://apt.postgresql.org/pub/repos/apt/ ${RELEASE}"-pgdg main | sudo tee /etc/apt/sources.list.d/pgdg.list;<text:line-break/>sudo apt -y install postgresql-14;</text:p>
      <text:p text:style-name="Text_20_body">Добавить базу данных для odgassist: <text:line-break/></text:p>
      <text:p text:style-name="Preformatted_20_Text">sudo -u postgres psql -U postgres -d postgres -c "CREATE DATABASE \"odgassist\" WITH OWNER \"postgres\" ENCODING 'UTF8' LC_COLLATE = 'ru_RU.UTF-8' LC_CTYPE = 'ru_RU.UTF-8' TEMPLATE template0;";<text:line-break/>sudo -u postgres psql -U postgres -d postgres -c "ALTER USER postgres PASSWORD 'ваш_пароль'";</text:p>
      <text:p text:style-name="Text_20_body">Установить nginx: <text:line-break/></text:p>
      <text:p text:style-name="Preformatted_20_Text"> apt-get -y install nginx; </text:p>
      <text:p text:style-name="Text_20_body">Установить supervisor: <text:line-break/></text:p>
      <text:p text:style-name="Preformatted_20_Text">sudo apt-get -y install supervisor;</text:p>
      <text:p text:style-name="Text_20_body">Добавьте пользователя runner: <text:line-break/></text:p>
      <text:p text:style-name="Preformatted_20_Text">sudo useradd -m -p $(openssl rand -base64 12) runner </text:p>
      <text:p text:style-name="Text_20_body">Добавьте необходимые директории для работы приложения odgassist: <text:line-break/></text:p>
      <text:p text:style-name="Preformatted_20_Text"><text:line-break/>sudo mkdir /home/dumps &amp;&amp; chmod 777 /home/dumps;<text:line-break/>sudo mkdir /etc/ssl/cuba &amp;&amp; mkdir /etc/ssl/odg;<text:line-break/>sudo mkdir /home/runner/cuba &amp;&amp; chown runner:runner /home/runner/cuba;<text:line-break/>sudo mkdir /home/cuba_jar &amp;&amp; chmod 777 /home/cuba_jar;</text:p>
      <text:p text:style-name="Text_20_body">Скачайте необходимые файлы для работы приложения odgassist: <text:line-break/></text:p>
      <text:p text:style-name="Preformatted_20_Text">wget https://wiki.odgassist.ru/lib/exe/fetch.php/odg_assist_5.0:app.jar<text:line-break/>;<text:line-break/>mv odg_assist_5.0:app.jar /home/runner/cuba/app.jar &amp;&amp; chown runner:runner /home/runner/cuba/app.jar &amp;&amp; chmod +x /home/runner/cuba/app.jar;<text:line-break/> wget https://wiki.odgassist.ru/lib/exe/fetch.php/odg_assist_5.0:nofileonserver.docx &amp;&amp; mv odg_assist_5.0:nofileonserver.docx /srv/assist/nofileonserver.docx &amp;&amp; sudo chown runner:runner /srv/assist/nofileonserver.docx ;<text:line-break/><text:line-break/>chown runner:runner /srv/assist/nofileonserver.docx;</text:p>
      <text:p text:style-name="Text_20_body"><text:a xlink:type="simple" xlink:href="https://wiki.odgassist.ru/doku.php/odg_assist_5.0:nofileonserver.docx" text:style-name="Internet_20_link" text:visited-style-name="Visited_20_Internet_20_Link">nofileonserver.docx</text:a></text:p>
      <text:p text:style-name="Text_20_body">Добавьте в конфигурацию supervisor  файл /etc/supervisor/conf.d/cubaodg.conf:</text:p>
      <text:p text:style-name="Preformatted_20_Text">[program:cuba]<text:line-break/>command=java -Xms5G -Xmx5G -jar app.jar -port 9090<text:line-break/>directory=/home/runner/cuba<text:line-break/>stdout_logfile=/var/log/supervisor/cuba.log<text:line-break/>stderr_logfile=/var/log/supervisor/cuba.log<text:line-break/>autostart=true<text:line-break/>user=runner</text:p>
      <text:p text:style-name="Text_20_body">Обновите конфигурацию supervisor: <text:line-break/></text:p>
      <text:p text:style-name="Preformatted_20_Text">sudo supervisorctl reread &amp;&amp; sudo supervisorctl update;<text:line-break/>sudo supervisorctl status;</text:p>
      <text:p text:style-name="Text_20_body">Статус приложения cuba должно быть RUNNING <text:line-break/></text:p>
      <text:p text:style-name="Text_20_body">После запуска приложения подождите 5 минут пока производится настройка базы данных.</text:p>
      <text:p text:style-name="Text_20_body">Затем переходите к следующему <text:a xlink:type="simple" xlink:href="https://wiki.odgassist.ru/doku.php/odg_assist_5.0:%D0%B0%D0%B4%D0%BC%D0%B8%D0%BD%D0%B8%D1%81%D1%82%D1%80%D0%B8%D1%80%D0%BE%D0%B2%D0%B0%D0%BD%D0%B8%D0%B5_odg#%D0%BD%D0%B0%D1%81%D1%82%D1%80%D0%BE%D0%B9%D0%BA%D0%B0_%D0%BF%D1%80%D0%B8%D0%BB%D0%BE%D0%B6%D0%B5%D0%BD%D0%B8%D1%8F" text:style-name="Internet_20_link" text:visited-style-name="Visited_20_Internet_20_Link">этапу</text:a>. <text:line-break/></text:p>
      <text:h text:style-name="Heading_20_2" text:outline-level="2"><text:bookmark-start text:name="__RefHeading___установка_в_автоматическом_режиме_4"/><text:bookmark-start text:name="установка_в_автоматическом_режиме"/>Установка в автоматическом режиме.<text:bookmark-end text:name="__RefHeading___установка_в_автоматическом_режиме_4"/><text:bookmark-end text:name="установка_в_автоматическом_режиме"/></text:h>
      <text:p text:style-name="Text_20_body"> <text:line-break/>
Будут установлены следующие пакеты: <text:line-break/>
-Postgres 12
-Nginx
-Supervisor
-Open jdk 8</text:p>
      <text:p text:style-name="Text_20_body">Скачайте файл автоматической установки через терминал сервера:</text:p>
      <text:p text:style-name="Preformatted_20_Text"> wget https://wiki.odgassist.ru/lib/exe/fetch.php/odg_assist_5.0:install.sh.gz </text:p>
      <text:p text:style-name="Text_20_body"> <text:line-break/></text:p>
      <text:p text:style-name="Text_20_body">или по ссылке: <text:a xlink:type="simple" xlink:href="https://wiki.odgassist.ru/doku.php/odg_assist_5.0:install.sh.gz" text:style-name="Internet_20_link" text:visited-style-name="Visited_20_Internet_20_Link">install.sh.gz</text:a></text:p>
      <text:p text:style-name="Text_20_body">Разархивируйте документ и запустите его в терминале сервера: <text:line-break/></text:p>
      <text:p text:style-name="Text_20_body"><text:span text:style-name="Source_20_Text">gunzip odg_assist_5.0\:install.sh.gz;</text:span> <text:line-break/>
<text:span text:style-name="Source_20_Text">chmod +x odg_assist_5.0\:install.sh;</text:span> <text:line-break/>
<text:span text:style-name="Source_20_Text">sudo ./odg_assist_5.0\:install.sh;</text:span> <text:line-break/></text:p>
      <text:p text:style-name="Text_20_body">После выполнения скрипта подождите 5 минут пока производится настройка базы данных. <text:line-break/>
Затем переходите к следующему этапу. </text:p>
      <text:h text:style-name="Heading_20_1" text:outline-level="1"><text:bookmark-start text:name="__RefHeading___настройка_приложения_5"/><text:bookmark-start text:name="настройка_приложения"/>Настройка приложения<text:bookmark-end text:name="__RefHeading___настройка_приложения_5"/><text:bookmark-end text:name="настройка_приложения"/></text:h>
      <text:p text:style-name="Text_20_body">После выполнения скрипта перейдите по ссылке: <text:line-break/></text:p>
      <text:p text:style-name="Preformatted_20_Text">http://ip_адрес_сервера:9090/app </text:p>
      <text:p text:style-name="Text_20_body">Отобразится форма авторизации: </text:p>
      <text:p text:style-name="Text_20_body"><draw:frame draw:style-name="media" draw:name="0" text:anchor-type="as-char" draw:z-index="0" svg:width="12.673541666667cm" svg:height="9.286875cm"><draw:image xlink:href="Pictures/5e78c2dfce100cc9cbbe1d29eeacbfc3.png" xlink:type="simple" xlink:show="embed" xlink:actuate="onLoad"/></draw:frame></text:p>
      <text:p text:style-name="Text_20_body">Войдите в систему. Логин admin, пароль: admin.</text:p>
      <text:p text:style-name="Text_20_body">Для работы приложения требуется добавить лицензионный ключ. <text:line-break/>
Нажмите пункт меню "Администрирование", подпункт "Свойства приложения". <text:line-break/>
В фильтре поиска вставьте имя ru.licen.</text:p>
      <text:p text:style-name="Text_20_body"><draw:frame draw:style-name="media" draw:name="1" text:anchor-type="as-char" draw:z-index="1" svg:width="30.00375cm" style:rel-width="100%" svg:height="13.996458333333cm" style:rel-height="scale"><draw:image xlink:href="Pictures/c6f02c5217edb69f63cefb8f3863b259.png" xlink:type="simple" xlink:show="embed" xlink:actuate="onLoad"/></draw:frame></text:p>
      <text:p text:style-name="Text_20_body">Щелкните дважды по записи и введите ключ в открывшуюся форму:</text:p>
      <text:p text:style-name="Preformatted_20_Text">KEN9fFDUMzufuFgpI2EzCCyHkjdwT93wMC1LXu7MYRAX5JeyZL6J08fNXVtLdM+pqefODyp5tO7wYo40oI7Ovp9cZ8IAOSbXquJl0QNV5XphS0F1IaFNV/8NFBpK9xOAW/Aye04okELab+cqZXP7Gkrc3wiCQ7NnlOtx6tIDiYU=</text:p>
      <text:p text:style-name="Text_20_body"><draw:frame draw:style-name="media" draw:name="2" text:anchor-type="as-char" draw:z-index="2" svg:width="16.03375cm" svg:height="5.55625cm"><draw:image xlink:href="Pictures/e769d7c6adf88ac16ccb7b677f956308.png" xlink:type="simple" xlink:show="embed" xlink:actuate="onLoad"/></draw:frame></text:p>
      <text:p text:style-name="Text_20_body">Добавить ключ, кол-во конкурентных пользователей: <text:line-break/></text:p>
      <text:p text:style-name="Text_20_body"><draw:frame draw:style-name="media" draw:name="3" text:anchor-type="as-char" draw:z-index="3" svg:width="24.182916666667cm" style:rel-width="100%" svg:height="9.445625cm" style:rel-height="scale"><draw:image xlink:href="Pictures/2b1a8e98fca41f99315864ad7bcb1e01.png" xlink:type="simple" xlink:show="embed" xlink:actuate="onLoad"/></draw:frame></text:p>
      <text:p text:style-name="Preformatted_20_Text">B8yA7lLZQCcmg9dhqChbKM6LDlzzEuZQ/yVhARRXtyIRJG6WAWULfOCFjbzKRi5Vf4Fm1qR/46+shOw1F8UPJ8cGbwlj/dA6AHzD1+9yHnWlMIuUgBj+7MYuMZcNegCK4tdvto7WC54yiwnPhGlP574Le9joq10mSZifo/kbOII=</text:p>
      <text:p text:style-name="Text_20_body">После добавления ключа необходимо перезапустить приложение через терминал сервера: <text:line-break/>
<text:span text:style-name="Source_20_Text">sudo supervisorctl restart cuba</text:span></text:p>
      <text:p text:style-name="Text_20_body">Ознакомится с интерфейсом приложения можно перейдя по ссылке:
<text:a xlink:type="simple" xlink:href="https://wiki.odgassist.ru/doku.php/odg_assist_5.0:%D0%BE%D0%BF%D0%B8%D1%81%D0%B0%D0%BD%D0%B8%D0%B5_%D0%BF%D0%BE%D0%BB%D1%8C%D0%B7%D0%BE%D0%B2%D0%B0%D1%82%D0%B5%D0%BB%D1%8C%D1%81%D0%BA%D0%BE%D0%B3%D0%BE_%D0%B8%D0%BD%D1%82%D0%B5%D1%80%D1%84%D0%B5%D0%B9%D1%81%D0%B0#%D0%BF%D1%83%D0%BD%D0%BA%D1%82_%D0%BC%D0%B5%D0%BD%D1%8E_%D0%B0%D0%B4%D0%BC%D0%B8%D0%BD%D0%B8%D1%81%D1%82%D1%80%D0%B8%D1%80%D0%BE%D0%B2%D0%B0%D0%BD%D0%B8%D0%B5" text:style-name="Internet_20_link" text:visited-style-name="Visited_20_Internet_20_Link">Описание приложения.</text:a></text:p>
      <text:p text:style-name="Text_20_body">Ссылка на скачивание приложения и необходимых файлов: <text:line-break/></text:p>
      <text:p text:style-name="Text_20_body"><text:a xlink:type="simple" xlink:href="https://wiki.odgassist.ru/doku.php/odg_assist_5.0:app.jar" text:style-name="Internet_20_link" text:visited-style-name="Visited_20_Internet_20_Link">odg5</text:a> <text:line-break/></text:p>
      <text:p text:style-name="Text_20_body"><text:a xlink:type="simple" xlink:href="https://wiki.odgassist.ru/doku.php/odg_assist_5.0:nofileonserver.docx" text:style-name="Internet_20_link" text:visited-style-name="Visited_20_Internet_20_Link">empty file</text:a> <text:line-break/></text:p>
      <text:p text:style-name="Text_20_body"><text:a xlink:type="simple" xlink:href="https://wiki.odgassist.ru/doku.php/odg_assist_5.0:cubaodg1.zip" text:style-name="Internet_20_link" text:visited-style-name="Visited_20_Internet_20_Link">cubaodg1.zip</text:a></text:p>
      <text:p text:style-name="Text_20_body"><text:a xlink:type="simple" xlink:href="https://wiki.odgassist.ru/doku.php/odg_assist_5.0:install.sh.gz" text:style-name="Internet_20_link" text:visited-style-name="Visited_20_Internet_20_Link">install.sh.gz</text:a></text:p>
      <text:h text:style-name="Heading_20_4" text:outline-level="4"><text:bookmark-start text:name="__RefHeading___настройка_после_установки_6"/><text:bookmark-start text:name="настройка_после_установки"/>Настройка после установки<text:bookmark-end text:name="__RefHeading___настройка_после_установки_6"/><text:bookmark-end text:name="настройка_после_установки"/></text:h>
      <text:p text:style-name="Horizontal_20_Line"/>
      <text:p text:style-name="Text_20_body">После установки проверить время сохраняемых и изменяемых сущностей. Например добавить папку и проверить время ее создания или изменения.</text:p>
      <text:h text:style-name="Heading_20_3" text:outline-level="3"><text:bookmark-start text:name="__RefHeading___назначенные_задания_7"/><text:bookmark-start text:name="назначенные_задания"/>Назначенные задания<text:bookmark-end text:name="__RefHeading___назначенные_задания_7"/><text:bookmark-end text:name="назначенные_задания"/></text:h>
      <text:p text:style-name="Text_20_body">Пункт меню "Администрирование", подпункт "Назначенные задания". <text:line-break/>
Подпункт меню позволяет настраивать автоматическое выполнение рутинных задач. <text:line-break/>
Например обработка документов, рассылка оповещений пользователям и т.д.</text:p>
      <text:p text:style-name="Text_20_body"><text:span text:style-name="Emphasis"><text:span text:style-name="Strong_20_Emphasis">Отправка оповещений о новых задачах.</text:span></text:span></text:p>
      <text:p text:style-name="Text_20_body"><text:span text:style-name="PluginODTAutoStyle_Text_1"> Описание: </text:span> <text:line-break/>
После активации каждой задачи на нее назначается исполнитель. Исполнитель добавляется в список для рассылки оповещений о новых задачах. Рассылка осуществляется всем пользователям из списка каждые 60 секунд.  </text:p>
      <text:p text:style-name="Text_20_body"><text:span text:style-name="PluginODTAutoStyle_Text_2">Настройка: </text:span> <text:line-break/></text:p>
      <text:p text:style-name="Text_20_body">Нажмите пункт меню "Администрирование", подпункт "Назначенные задания".
Заполните поля формы: <text:line-break/>
Defined By: <text:span text:style-name="Source_20_Text">Bean</text:span> <text:line-break/>
Bean Name: <text:span text:style-name="Source_20_Text">cuba_Emailer</text:span> <text:line-break/>
Method Nmae: <text:span text:style-name="Source_20_Text">processQueuedEmails()</text:span> <text:line-break/>
Sheduling Type: <text:span text:style-name="Source_20_Text">Period</text:span> <text:line-break/>
Cron Expression: <text:span text:style-name="Source_20_Text">60</text:span> <text:line-break/>
Singleton: <text:span text:style-name="Source_20_Text">V</text:span></text:p>
      <text:p text:style-name="Text_20_body"><draw:frame draw:style-name="media" draw:name="4" text:anchor-type="as-char" draw:z-index="4" svg:width="29.871458333333cm" style:rel-width="100%" svg:height="10.768541666667cm" style:rel-height="scale"><draw:image xlink:href="Pictures/2cc41e11747e0f72e9549ca3f474950d.png" xlink:type="simple" xlink:show="embed" xlink:actuate="onLoad"/></draw:frame></text:p>
      <text:p text:style-name="Text_20_body">Пример содержимого письма: <text:line-break/>
<draw:frame draw:style-name="media" draw:name="5" text:anchor-type="as-char" draw:z-index="5" svg:width="19.235208333333cm" style:rel-width="100%" svg:height="6.0854166666667cm" style:rel-height="scale"><draw:image xlink:href="Pictures/1c51b67a06edc12942f8ec3317325dc5.png" xlink:type="simple" xlink:show="embed" xlink:actuate="onLoad"/></draw:frame></text:p>
      <text:p text:style-name="Text_20_body"><text:span text:style-name="Emphasis"><text:span text:style-name="Strong_20_Emphasis">Отправка оповещений назначенным по задачам</text:span></text:span></text:p>
      <text:p text:style-name="Text_20_body"><text:span text:style-name="PluginODTAutoStyle_Text_3"> Описание: </text:span> <text:line-break/>
Если у пользователя нет просроченных задач, то ему отправляется весь список задач каждый понедельник. <text:line-break/>
Если есть просроченные задачи или задачи близкие к крайнему сроку, то оповещения отправляются каждое утро в 9:00.</text:p>
      <text:p text:style-name="Text_20_body"><text:span text:style-name="PluginODTAutoStyle_Text_4">Настройка: </text:span> <text:line-break/>
Нажмите пункт меню "Администрирование", подпункт "Назначенные задания".
Заполните поля формы: <text:line-break/>
Defined By: <text:span text:style-name="Source_20_Text">Bean</text:span> <text:line-break/>
Bean Name: <text:span text:style-name="Source_20_Text">odgassist5_TasksReportService</text:span> <text:line-break/>
Method Nmae: <text:span text:style-name="Source_20_Text">sendTaskStatesToAllUsers</text:span> <text:line-break/>
Sheduling Type: <text:span text:style-name="Source_20_Text">Cron</text:span> <text:line-break/>
Cron Expression: <text:span text:style-name="Source_20_Text">0 0 9  * * *</text:span></text:p>
      <text:p text:style-name="Text_20_body"><draw:frame draw:style-name="media" draw:name="6" text:anchor-type="as-char" draw:z-index="6" svg:width="33.549166666667cm" style:rel-width="100%" svg:height="10.874375cm" style:rel-height="scale"><draw:image xlink:href="Pictures/aacc898dd9ef6ae01fcd924307fcfba4.png" xlink:type="simple" xlink:show="embed" xlink:actuate="onLoad"/></draw:frame></text:p>
      <text:p text:style-name="Text_20_body">Пример содержимого письма: <text:line-break/></text:p>
      <text:p text:style-name="Text_20_body"><draw:frame draw:style-name="media" draw:name=" отображение письма оповещения Legend" text:anchor-type="as-char" draw:z-index="0" svg:width="33.17875cm" style:rel-width="100%"><draw:text-box><text:p text:style-name="legendcenter"><draw:frame draw:style-name="media" draw:name=" отображение письма оповещения" text:anchor-type="as-char" draw:z-index="7" svg:width="33.17875cm" style:rel-width="100%" svg:height="15.134166666667cm" style:rel-height="scale"><draw:image xlink:href="Pictures/4d1d82948505b6f65e1f63ac80aec045.png" xlink:type="simple" xlink:show="embed" xlink:actuate="onLoad"/></draw:frame> отображение письма оповещения</text:p></draw:text-box></draw:frame></text:p>
      <text:p text:style-name="Text_20_body"><text:span text:style-name="Strong_20_Emphasis">Отправка оповещений по действиям</text:span></text:p>
      <text:p text:style-name="Text_20_body"><text:span text:style-name="PluginODTAutoStyle_Text_5"> Описание: </text:span> <text:line-break/>
В список на отправку попадают отчеты:</text:p>
      <text:list text:style-name="List_20_1" text:continue-numbering="false">
        <text:list-item>
          <text:p text:style-name="List_20_1_Content_First"> крайний срок выполнения сегодня</text:p>
        </text:list-item>
        <text:list-item>
          <text:p text:style-name="List_20_1_Content"> крайний срок выполнения наступит через <text:span text:style-name="Source_20_Text">ru.od.notify_before_days</text:span></text:p>
        </text:list-item>
        <text:list-item>
          <text:p text:style-name="List_20_1_Content_Last"> просроченные действия</text:p>
        </text:list-item>
      </text:list>
      <text:p text:style-name="Text_20_body"><text:span text:style-name="Source_20_Text">ru.od.notify_before_days</text:span> - параметр, который хранит количество дней. (Уведомить за n дней). <text:line-break/>
Настройка производится через пункт меню "Администрирование", подпункт "Свойства приложения". <text:line-break/>
В поле "Поиск по имени свойства" ввести:  <text:span text:style-name="Source_20_Text">ru.od.notify_before_days</text:span> <text:line-break/></text:p>
      <text:p text:style-name="Text_20_body"><draw:frame draw:style-name="media" draw:name="8" text:anchor-type="as-char" draw:z-index="8" svg:width="33.919583333333cm" style:rel-width="100%" svg:height="6.5352083333333cm" style:rel-height="scale"><draw:image xlink:href="Pictures/98d45a66eeffb516580696c265a5bb27.png" xlink:type="simple" xlink:show="embed" xlink:actuate="onLoad"/></draw:frame></text:p>
      <text:p text:style-name="Text_20_body"><text:span text:style-name="PluginODTAutoStyle_Text_6">Настройка: </text:span> <text:line-break/>
Нажмите пункт меню "Администрирование", подпункт "Назначенные задания".
Заполните поля формы: <text:line-break/>
Bean Name: <text:span text:style-name="Source_20_Text">odgassist5_TaskReportService</text:span> <text:line-break/>
Method Nmae: <text:span text:style-name="Source_20_Text">notifyUserAboutOverdueActions</text:span></text:p>
      <text:p text:style-name="Text_20_body"><draw:frame draw:style-name="media" draw:name="9" text:anchor-type="as-char" draw:z-index="9" svg:width="19.896666666667cm" style:rel-width="100%" svg:height="7.4083333333333cm" style:rel-height="scale"><draw:image xlink:href="Pictures/a0cb8a44f2dda764482c8a67537025d5.png" xlink:type="simple" xlink:show="embed" xlink:actuate="onLoad"/></draw:frame></text:p>
      <text:p text:style-name="Text_20_body"><text:span text:style-name="Strong_20_Emphasis">Описание полей формы настройки "Назначенное задание":</text:span></text:p>
      <text:list text:style-name="List_20_1" text:continue-numbering="false">
        <text:list-item>
          <text:p text:style-name="List_20_1_Content_First"> Defined by - каким программным объектом реализуется задание. Возможные значения:</text:p>
          <text:list text:style-name="List_20_1">
            <text:list-item>
              <text:p text:style-name="List_20_1_Content"> Bean - задание реализуется методом бина Spring. Дополнительные атрибуты:</text:p>
            </text:list-item>
            <text:list-item>
              <text:p text:style-name="List_20_1_Content"> Bean name - имя бина. Бин отображается в списке и доступен для выбора, только если он объявлен в модуле core и у него есть интерфейс, содержащий подходящие для вызова из задания методы. Бины без интерфейса не поддерживаются.</text:p>
            </text:list-item>
          </text:list>
        </text:list-item>
        <text:list-item>
          <text:p text:style-name="List_20_1_Content"> Method name - метод интерфейса бина для выполнения. Метод должен либо не иметь параметров, либо иметь все параметры типа String. Тип результата должен быть либо void, либо String. В последнем случае результат выполнения будет сохранен в таблице выполнений (см. Log finish ниже).</text:p>
        </text:list-item>
        <text:list-item>
          <text:p text:style-name="List_20_1_Content"> Method parameters - параметры выбранного метода. Поддерживаются только параметры типа String.</text:p>
        </text:list-item>
        <text:list-item>
          <text:p text:style-name="List_20_1_Content"> Class - задание представляет собой класс, реализующий интерфейс java.util.concurrent.Callable. Класс должен иметь открытый конструктор без параметров. Дополнительные атрибуты:</text:p>
          <text:list text:style-name="List_20_1">
            <text:list-item>
              <text:p text:style-name="List_20_1_Content"> Class name - имя класса</text:p>
            </text:list-item>
          </text:list>
        </text:list-item>
        <text:list-item>
          <text:p text:style-name="List_20_1_Content"> Script - задание представляет собой скрипт Groovy. Скрипт выполняется через Scripting.runGroovyScript(). Дополнительные атрибуты:</text:p>
          <text:list text:style-name="List_20_1">
            <text:list-item>
              <text:p text:style-name="List_20_1_Content"> Script name - имя скрипта.</text:p>
            </text:list-item>
          </text:list>
        </text:list-item>
        <text:list-item>
          <text:p text:style-name="List_20_1_Content"> User name - имя пользователя, от имени которого будет выполняться задание. Если не задано, то задание будет выполнено от имени пользователя, указанного в свойстве приложения cuba.jmxUserLogin.</text:p>
        </text:list-item>
        <text:list-item>
          <text:p text:style-name="List_20_1_Content"> Singleton - признак, является ли задание синглтоном, т.е. выполняющимся только на одном сервере системы.</text:p>
        </text:list-item>
        <text:list-item>
          <text:p text:style-name="List_20_1_Content"> Scheduling type - способ планирования задачи:</text:p>
        </text:list-item>
        <text:list-item>
          <text:p text:style-name="List_20_1_Content"> Cron - с помощью Cron-выражения, представляющего собой последовательность из шести полей, разделенных пробелами: </text:p>
          <text:list text:style-name="List_20_1">
            <text:list-item>
              <text:p text:style-name="List_20_1_Content_Last"> секунда, минута, час, день, месяц, день недели. Месяц и день недели могут быть представлены первыми тремя буквами английского названия. Примеры выражений:</text:p>
            </text:list-item>
          </text:list>
        </text:list-item>
      </text:list>
      <text:p text:style-name="Preformatted_20_Text">0 0 * * * * - начало каждого часа каждого дня.<text:line-break/>*/10 * * * * * - каждые 10 секунд.<text:line-break/>0 0 8-10 * * * - в 8, 9 и 10 часов каждого дня.<text:line-break/>0 0/30 8-10 * * * - 8:00, 8:30, 9:00, 9:30 и 10 часов каждого дня.<text:line-break/>0 0 9-17 * * MON-FRI - каждый час с 9 до 17 по рабочим дням.<text:line-break/>0 0 0 7 1 ? - каждое Рождество в полночь.</text:p>
      <text:list text:style-name="List_20_1" text:continue-numbering="false">
        <text:list-item>
          <text:p text:style-name="List_20_1_Content_First"> Period - с помощью интервала между выполнениями.</text:p>
        </text:list-item>
        <text:list-item>
          <text:p text:style-name="List_20_1_Content"> Fixed Delay - задача будет запускаться с указанной в Period задержкой после окончания предыдущего выполнения.</text:p>
        </text:list-item>
        <text:list-item>
          <text:p text:style-name="List_20_1_Content"> Period - период или задержка запуска задания в секундах если Scheduling type установлен в Period или Fixed Delay.</text:p>
        </text:list-item>
        <text:list-item>
          <text:p text:style-name="List_20_1_Content_Last"> Start date - дата/время первого запуска для Scheduling type = Period. Если не установлено, то задание запускается сразу при старте сервера. Если установлено, то задание запускается в момент startDate + period * N, где N - целое число.</text:p>
        </text:list-item>
      </text:list>
      <text:p text:style-name="Text_20_body">Start date имеет смысл указывать только для "нечастых" заданий - раз в 1 час, 1 сутки и т.п.</text:p>
      <text:list text:style-name="List_20_1" text:continue-numbering="false">
        <text:list-item>
          <text:p text:style-name="LastListParagraph_List_20_1_Content_First"> Timeout - время в секундах, по истечении которого считается, что задание закончило выполнение, независимо от того, есть ли информация о завершении задания, или нет. Если timeout не задан явно, он принимается равным 3 часам.</text:p>
        </text:list-item>
      </text:list>
      <text:p text:style-name="Text_20_body">Для Singleton-задач в кластерном деплойменте рекомендуется всегда устанавливать таймаут в реалистичное значение. Если останавливается узел кластера, выполняющий задачу, то при стандартном значении другие узлы кластера будут ждать 3 часа перед тем, как запустить задачу снова.</text:p>
      <text:list text:style-name="List_20_1" text:continue-numbering="false">
        <text:list-item>
          <text:p text:style-name="LastListParagraph_List_20_1_Content_First"> Time frame - в случае заданного Start date или Cron expression определяет временное окно в секундах, в течение которого будет запущено задание, если время startDate + period * N прошло. Если Time frame не задано явно, оно принимается равным period / 2.</text:p>
        </text:list-item>
      </text:list>
      <text:p text:style-name="Text_20_body">Если Start date не указано, то Time frame не принимается во внимание, т.е. задание будет запущено в любое время после прохождения промежутка времени Period после предыдущего выполнения задания.</text:p>
      <text:list text:style-name="List_20_1" text:continue-numbering="false">
        <text:list-item>
          <text:p text:style-name="List_20_1_Content_First"> Start delay - задержка выполнения в секундах после запуска сервера и активации выполнения задач. Используйте данный параметр для тяжелых задач, если вы считаете что они тормозят запуск сервера.</text:p>
        </text:list-item>
        <text:list-item>
          <text:p text:style-name="List_20_1_Content_Last"> Permitted servers - список перечисленных через запятую идентификаторов серверов, на которых возможен запуск данного задания. Если список не задан, то задание может выполняться на любом сервере.</text:p>
        </text:list-item>
      </text:list>
      <text:p text:style-name="Text_20_body">Для синглтон-заданий порядок перечисления серверов указывает их приоритет - первый имеет больший приоритет чем последний. Сервер с большим приоритетом перехватит выполнение синглтона следующим образом: если сервер с большим приоритетом обнаруживает, что предыдущий раз задание было выполнено сервером с меньшим приоритетом, то он запускает задание независимо от того, пройден ли Period или нет.
Приоритет серверов работает только в случае Scheduling type равного Period и 
не указанного атрибута Start date. В противном случае, старт происходит в 
одно и то же время, и перехват невозможен.</text:p>
      <text:list text:style-name="List_20_1" text:continue-numbering="false">
        <text:list-item>
          <text:p text:style-name="LastListParagraph_List_20_1_Content_First"> Log start - признак регистрации факта запуска задания в таблице SYS_SCHEDULED_EXECUTION, соответствующей сущности ScheduledExecution.</text:p>
        </text:list-item>
      </text:list>
      <text:p text:style-name="Text_20_body">Если задание является синглтоном, то в текущей реализации регистрация факта запуска производится в любом случае, независимо от данного признака.</text:p>
      <text:list text:style-name="List_20_1" text:continue-numbering="false">
        <text:list-item>
          <text:p text:style-name="LastListParagraph_List_20_1_Content_First"> Log finish - признак регистрации факта завершения задания в таблице SYS_SCHEDULED_EXECUTION, соответствующей сущности ScheduledExecution.</text:p>
        </text:list-item>
      </text:list>
      <text:p text:style-name="Text_20_body">Если задание является синглтоном, то в текущей реализации регистрация факта завершения производится в любом случае, независимо от данного признака.</text:p>
      <text:list text:style-name="List_20_1" text:continue-numbering="false">
        <text:list-item>
          <text:p text:style-name="LastListParagraph_List_20_1_Content_First"> Description - произвольное текстовое описание задания.</text:p>
        </text:list-item>
      </text:list>
      <text:p text:style-name="Text_20_body">Задание также имеет признак активности, который устанавливается в экране списка заданий. Неактивные задания не запускаю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A52A2A" fo:font-style="normal" fo:font-size="10.5pt" fo:font-family="Garamond" fo:border="0pt none"/>
    </style:style>
    <style:style style:name="PluginODTAutoStyle_Text_2" style:family="text">
      <style:text-properties fo:color="#A52A2A" fo:font-style="normal" fo:font-size="10.5pt" fo:font-family="Garamond" fo:border="0pt none"/>
    </style:style>
    <style:style style:name="PluginODTAutoStyle_Text_3" style:family="text">
      <style:text-properties fo:color="#A52A2A" fo:font-style="normal" fo:font-size="10.5pt" fo:font-family="Garamond" fo:border="0pt none"/>
    </style:style>
    <style:style style:name="PluginODTAutoStyle_Text_4" style:family="text">
      <style:text-properties fo:color="#A52A2A" fo:font-style="normal" fo:font-size="10.5pt" fo:font-family="Garamond" fo:border="0pt none"/>
    </style:style>
    <style:style style:name="PluginODTAutoStyle_Text_5" style:family="text">
      <style:text-properties fo:color="#A52A2A" fo:font-style="normal" fo:font-size="10.5pt" fo:font-family="Garamond" fo:border="0pt none"/>
    </style:style>
    <style:style style:name="PluginODTAutoStyle_Text_6" style:family="text">
      <style:text-properties fo:color="#A52A2A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dg_assist_5.0:installation</dc:title>
  </office:meta>
</office:document-meta>
</file>